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vascripting:lektion_04"/><text:bookmark-start text:name="__RefHeading___lektion_4html-manipulation_ii_-_jquery_1"/><text:bookmark-start text:name="lektion_4html-manipulation_ii_-_jquery"/>Lektion 4: HTML-Manipulation II - jQuery<text:bookmark-end text:name="__RefHeading___lektion_4html-manipulation_ii_-_jquery_1"/><text:bookmark-end text:name="lektion_4html-manipulation_ii_-_jquery"/></text:h>
      <text:p text:style-name="Text_20_body">Informatiker sind von Haus aus faul! Es wird versucht, einfache Lösungen für Probleme zu finden, Code-Zeilen zu sparen und Redundanzen (Wiederholungen) zu vermeiden. Auf Dauer ist reines JavaScript teilweise nervig und unnötig umständlich. Hier können Erweiterungs-Bibliotheken Abhilfe schaffen.</text:p>
      <text:h text:style-name="Heading_20_2" text:outline-level="2"><text:bookmark-start text:name="__RefHeading___jquery_2"/><text:bookmark-start text:name="jquery"/>jQuery<text:bookmark-end text:name="__RefHeading___jquery_2"/><text:bookmark-end text:name="jquery"/></text:h>
      <text:p text:style-name="Text_20_body"><text:a xlink:type="simple" xlink:href="https://jquery.com/" text:style-name="Internet_20_link" text:visited-style-name="Visited_20_Internet_20_Link">jQuery</text:a> ist eine solche Erweiterungs-Bibliothek für JavaScript. Es vereinfacht Aufrufe und bietet neue Funktionalität. </text:p>
      <table:table table:style-name="Table_Quotation1">
        <table:table-column/>
        <table:table-row>
          <table:table-cell office:value-type="string" table:style-name="Cell_Quotation1">
            <text:p text:style-name="tablealignleft"> JQuery is used by 63.8% of all the websites, that is a JavaScript library market share of 95.1%. <text:a xlink:type="simple" xlink:href="http://w3techs.com/technologies/overview/javascript_library/all" text:style-name="Internet_20_link" text:visited-style-name="Visited_20_Internet_20_Link">w3techs.com</text:a></text:p>
          </table:table-cell>
        </table:table-row>
      </table:table>
      <text:p text:style-name="Text_20_body">jQuery ist nicht standardmäßig im Browser verfügbar und muss eingebunden werden. Dazu gibt es, analog zu externen CSS-Dateien, die Möglichkeit, JavaScript-Dateien im <text:span text:style-name="Source_20_Text">head</text:span> eines HTML-Dokuments einzubinden.</text:p>
      <table:table table:style-name="Table">
        <table:table-column table:style-name="odt_auto_style_table_column_2_1"/>
        <table:table-row>
          <table:table-cell office:value-type="string" table:style-name="tablecell">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2"/><text:span text:style-name="highlight_sc2">&lt;<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script.html" text:style-name="Internet_20_link" text:visited-style-name="Visited_20_Internet_20_Link"><text:span text:style-name="highlight_kw2">script</text:span></text:a> <text:span text:style-name="highlight_kw3">src</text:span><text:span text:style-name="highlight_sy0">=</text:span><text:span text:style-name="highlight_st0">"pfad/zur/datei.js"</text:span>&gt;&lt;<text:span text:style-name="highlight_sy0">/</text:span><text:a xlink:type="simple" xlink:href="http://december.com/html/4/element/script.html" text:style-name="Internet_20_link" text:visited-style-name="Visited_20_Internet_20_Link"><text:span text:style-name="highlight_kw2">script</text:span></text:a>&gt;</text:span><text:line-break/><text:s text:c="2"/><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2"/><text:span text:style-name="highlight_sc2">&lt;<text:a xlink:type="simple" xlink:href="http://december.com/html/4/element/body.html" text:style-name="Internet_20_link" text:visited-style-name="Visited_20_Internet_20_Link"><text:span text:style-name="highlight_kw2">body</text:span></text:a>&gt;</text:span><text:line-break/><text:s text:c="4"/>... weitere HTML-Elemente ...<text:line-break/><text:s text:c="2"/><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Nicht nur Bibliotheken lassen sich importieren, sondern auch eigene Scripte. Alles, was in der JavaScript-Konsole geschrieben werden kann, lässt sich auch in eine JavaScript-Datei (*.js) schreiben und wird nach dem Laden der Seite ausgeführt.</text:p>
      <text:p text:style-name="Text_20_body">jQuery kapselt (überdeckt) JavaScript-Funktionalität und bietet eine einfachere und kürzere Schreibweise. Der Zugriff auf HTML-Elemente ähnelt den Selektoren von CSS. So kann auf id's (<text:span text:style-name="Strong_20_Emphasis">#</text:span>), Klassen (<text:span text:style-name="Strong_20_Emphasis">.</text:span>) und direkt auf HTML-Tags (<text:span text:style-name="Strong_20_Emphasis">h1</text:span>) zugegriffen werden. Um auf ein Element per jQuery zuzugreifen, wird mit einem <text:span text:style-name="Strong_20_Emphasis">$</text:span> begonnen und in Klammern der gewünschte Selektor eingegeben. Um also auf den Link mit der id „important“ zuzugreifen, schreibt man folgende Zeile</text:p>
      <table:table table:style-name="Table">
        <table:table-column table:style-name="odt_auto_style_table_column_3_1"/>
        <table:table-row>
          <table:table-cell office:value-type="string" table:style-name="tablecell">
            <text:p text:style-name="Preformatted_20_Text"><text:s text:c="2"/><text:span text:style-name="highlight_co1">// jQuery Schreibweise für: document.getElementById("important");</text:span><text:line-break/><text:s text:c="2"/><text:span text:style-name="highlight_kw1">var</text:span> link <text:span text:style-name="highlight_sy0">=</text:span><text:s text:c="17"/>$<text:span text:style-name="highlight_br0">(</text:span><text:span text:style-name="highlight_st0">"#important"</text:span><text:span text:style-name="highlight_br0">)</text:span><text:span text:style-name="highlight_sy0">;</text:span><text:line-break/><text:s text:c="29"/><text:span text:style-name="highlight_co1">// deutlich kürzer :)</text:span><text:line-break/><text:s text:c="2"/>console.<text:span text:style-name="highlight_me1">log</text:span><text:span text:style-name="highlight_br0">(</text:span>link<text:span text:style-name="highlight_br0">)</text:span><text:span text:style-name="highlight_sy0">;</text:span></text:p>
          </table:table-cell>
        </table:table-row>
      </table:table>
      <text:h text:style-name="Heading_20_2" text:outline-level="2"><text:bookmark-start text:name="__RefHeading___inhalt_eines_html-element_veraendern_3"/><text:bookmark-start text:name="inhalt_eines_html-element_veraendern"/>Inhalt eines HTML-Element verändern<text:bookmark-end text:name="__RefHeading___inhalt_eines_html-element_veraendern_3"/><text:bookmark-end text:name="inhalt_eines_html-element_veraendern"/></text:h>
      <table:table table:style-name="Table">
        <table:table-column table:style-name="odt_auto_style_table_column_4_1"/>
        <table:table-row>
          <table:table-cell office:value-type="string" table:style-name="tablecell">
            <text:p text:style-name="Preformatted_20_Text"><text:span text:style-name="highlight_co1">// Gibt "Hello World" in der Konsole aus</text:span><text:line-break/><text:span text:style-name="highlight_co1">// console.log(document.getElementById("important").innerHTML) </text:span><text:line-break/>console.<text:span text:style-name="highlight_me1">log</text:span><text:span text:style-name="highlight_br0">(</text:span>$<text:span text:style-name="highlight_br0">(</text:span><text:span text:style-name="highlight_st0">"#important"</text:span><text:span text:style-name="highlight_br0">)</text:span>.<text:span text:style-name="highlight_me1">html</text:span><text:span text:style-name="highlight_br0">(</text:span><text:span text:style-name="highlight_br0">)</text:span><text:span text:style-name="highlight_br0">)</text:span><text:span text:style-name="highlight_sy0">;</text:span><text:line-break/> <text:line-break/><text:span text:style-name="highlight_co1">// Ändert "Hello World" in "Goodbye World"</text:span><text:line-break/><text:span text:style-name="highlight_co1">// document.getElementById("important").innerHTML = "Goodbye World"</text:span><text:line-break/>$<text:span text:style-name="highlight_br0">(</text:span><text:span text:style-name="highlight_st0">"#important"</text:span><text:span text:style-name="highlight_br0">)</text:span>.<text:span text:style-name="highlight_me1">html</text:span><text:span text:style-name="highlight_br0">(</text:span><text:span text:style-name="highlight_st0">"Goodbye World"</text:span><text:span text:style-name="highlight_br0">)</text:span><text:span text:style-name="highlight_sy0">;</text:span></text:p>
          </table:table-cell>
        </table:table-row>
      </table:table>
      <text:h text:style-name="Heading_20_2" text:outline-level="2"><text:bookmark-start text:name="__RefHeading___html-attribut_aendern_4"/><text:bookmark-start text:name="html-attribut_aendern"/>HTML-Attribut ändern<text:bookmark-end text:name="__RefHeading___html-attribut_aendern_4"/><text:bookmark-end text:name="html-attribut_aendern"/></text:h>
      <table:table table:style-name="Table">
        <table:table-column table:style-name="odt_auto_style_table_column_5_1"/>
        <table:table-row>
          <table:table-cell office:value-type="string" table:style-name="tablecell">
            <text:p text:style-name="Preformatted_20_Text"><text:span text:style-name="highlight_co1">// Ändert das Ziel des Links auf "JS_AEG_L2.html" (Das Attribute wird verändert)</text:span><text:line-break/><text:span text:style-name="highlight_co1">// document.getElementById("important").href = "JS_AEG_L2.html"; </text:span><text:line-break/>$<text:span text:style-name="highlight_br0">(</text:span><text:span text:style-name="highlight_st0">"#important"</text:span><text:span text:style-name="highlight_br0">)</text:span>.<text:span text:style-name="highlight_me1">attr</text:span><text:span text:style-name="highlight_br0">(</text:span><text:span text:style-name="highlight_st0">"href"</text:span><text:span text:style-name="highlight_sy0">,</text:span> <text:span text:style-name="highlight_st0">"JS_AEG_L2.html"</text:span><text:span text:style-name="highlight_br0">)</text:span><text:span text:style-name="highlight_sy0">;</text:span> <text:line-break/> <text:line-break/><text:span text:style-name="highlight_co1">// Linkziel wird in neuem Fenster geöffnet (Das Attribut wird neu hinzugefügt)</text:span><text:line-break/><text:span text:style-name="highlight_co1">// document.getElementById("important").target = "_blank"; </text:span><text:line-break/>$<text:span text:style-name="highlight_br0">(</text:span><text:span text:style-name="highlight_st0">"#important"</text:span><text:span text:style-name="highlight_br0">)</text:span>.<text:span text:style-name="highlight_me1">attr</text:span><text:span text:style-name="highlight_br0">(</text:span><text:span text:style-name="highlight_st0">"target"</text:span><text:span text:style-name="highlight_sy0">,</text:span> <text:span text:style-name="highlight_st0">"_blank"</text:span><text:span text:style-name="highlight_br0">)</text:span><text:span text:style-name="highlight_sy0">;</text:span><text:line-break/> <text:line-break/>$<text:span text:style-name="highlight_br0">(</text:span><text:span text:style-name="highlight_st0">"#important"</text:span><text:span text:style-name="highlight_br0">)</text:span>.<text:span text:style-name="highlight_me1">attr</text:span><text:span text:style-name="highlight_br0">(</text:span><text:span text:style-name="highlight_st0">"foo"</text:span><text:span text:style-name="highlight_sy0">,</text:span> <text:span text:style-name="highlight_st0">"bar"</text:span><text:span text:style-name="highlight_br0">)</text:span><text:span text:style-name="highlight_sy0">;</text:span></text:p>
          </table:table-cell>
        </table:table-row>
      </table:table>
      <text:h text:style-name="Heading_20_2" text:outline-level="2"><text:bookmark-start text:name="__RefHeading___aussehen_eines_html-elements_veraendern_css_5"/><text:bookmark-start text:name="aussehen_eines_html-elements_veraendern_css"/>Aussehen eines HTML-Elements verändern (CSS)<text:bookmark-end text:name="__RefHeading___aussehen_eines_html-elements_veraendern_css_5"/><text:bookmark-end text:name="aussehen_eines_html-elements_veraendern_css"/></text:h>
      <text:p text:style-name="Text_20_body">Besonders wichtig ist das Style-Attribute. Eine einfache Syntax ermöglicht es, das Aussehen des HTML-Elements sehr leicht zu ändern. </text:p>
      <table:table table:style-name="Table">
        <table:table-column table:style-name="odt_auto_style_table_column_6_1"/>
        <table:table-row>
          <table:table-cell office:value-type="string" table:style-name="tablecell">
            <text:p text:style-name="Preformatted_20_Text"><text:span text:style-name="highlight_co1">// Speichere in der Variablen "element" den Wert von document.getElementById("important")</text:span><text:line-break/><text:span text:style-name="highlight_kw1">var</text:span> element <text:span text:style-name="highlight_sy0">=</text:span> $<text:span text:style-name="highlight_br0">(</text:span><text:span text:style-name="highlight_st0">"#important"</text:span><text:span text:style-name="highlight_br0">)</text:span><text:span text:style-name="highlight_sy0">;</text:span><text:line-break/> <text:line-break/><text:span text:style-name="highlight_co1">// Setzt die Schriftgroesse auf 25px</text:span><text:line-break/><text:span text:style-name="highlight_co1">// element.style.fontSize = "25px";</text:span><text:line-break/>element.<text:span text:style-name="highlight_me1">css</text:span><text:span text:style-name="highlight_br0">(</text:span><text:span text:style-name="highlight_st0">"font-size"</text:span><text:span text:style-name="highlight_sy0">,</text:span> <text:span text:style-name="highlight_st0">"25px"</text:span><text:span text:style-name="highlight_br0">)</text:span><text:span text:style-name="highlight_sy0">;</text:span><text:line-break/> <text:line-break/><text:span text:style-name="highlight_co1">// Versteckt das Element (Das Element ist aber noch da!)</text:span><text:line-break/><text:span text:style-name="highlight_co1">// element.style.display = "none";</text:span><text:line-break/>element.<text:span text:style-name="highlight_me1">hide</text:span><text:span text:style-name="highlight_br0">(</text:span><text:span text:style-name="highlight_br0">)</text:span><text:span text:style-name="highlight_sy0">;</text:span><text:line-break/> <text:line-break/><text:span text:style-name="highlight_co1">// Zeigt das Element wieder an</text:span><text:line-break/><text:span text:style-name="highlight_co1">// element.style.display = "block";</text:span><text:line-break/>element.<text:span text:style-name="highlight_me1">show</text:span><text:span text:style-name="highlight_br0">(</text:span><text:span text:style-name="highlight_br0">)</text:span><text:span text:style-name="highlight_sy0">;</text:span><text:line-break/> <text:line-break/><text:span text:style-name="highlight_co1">// Sogar mehrere CSS-Anweisungen in einem </text:span><text:line-break/><text:span text:style-name="highlight_co1">// Text wird gelb und bekommt einen schwarzen Rahmen</text:span><text:line-break/>element.<text:span text:style-name="highlight_me1">css</text:span><text:span text:style-name="highlight_br0">(</text:span><text:span text:style-name="highlight_br0">{</text:span>color<text:span text:style-name="highlight_sy0">:</text:span> <text:span text:style-name="highlight_st0">"yellow"</text:span><text:span text:style-name="highlight_sy0">,</text:span> border<text:span text:style-name="highlight_sy0">:</text:span> <text:span text:style-name="highlight_st0">"1px solid #000"</text:span><text:span text:style-name="highlight_br0">}</text:span><text:span text:style-name="highlight_br0">)</text:span><text:span text:style-name="highlight_sy0">;</text:span></text:p>
          </table:table-cell>
        </table:table-row>
      </table:table>
      <text:h text:style-name="Heading_20_2" text:outline-level="2"><text:bookmark-start text:name="__RefHeading___html-element_hinzufuegen_6"/><text:bookmark-start text:name="html-element_hinzufuegen"/>HTML-Element hinzufügen<text:bookmark-end text:name="__RefHeading___html-element_hinzufuegen_6"/><text:bookmark-end text:name="html-element_hinzufuegen"/></text:h>
      <text:p text:style-name="Text_20_body">Jetzt wird es schön!</text:p>
      <table:table table:style-name="Table">
        <table:table-column table:style-name="odt_auto_style_table_column_7_1"/>
        <table:table-row>
          <table:table-cell office:value-type="string" table:style-name="tablecell">
            <text:p text:style-name="Preformatted_20_Text"><text:span text:style-name="highlight_co1">// Speichere das HTML-Element in der Variable "newElement"</text:span><text:line-break/><text:span text:style-name="highlight_co1">// var newElement = document.createElement("h2");</text:span><text:line-break/><text:span text:style-name="highlight_co1">// newElement.innerHTML = "Hallo Neue Welt";</text:span><text:line-break/><text:span text:style-name="highlight_co1">// document.body.appendChild(newElement);</text:span><text:line-break/> <text:line-break/><text:span text:style-name="highlight_co1">// 2 Zeilen gespart</text:span><text:line-break/>$<text:span text:style-name="highlight_br0">(</text:span><text:span text:style-name="highlight_st0">"body"</text:span><text:span text:style-name="highlight_br0">)</text:span>.<text:span text:style-name="highlight_me1">append</text:span><text:span text:style-name="highlight_br0">(</text:span><text:span text:style-name="highlight_st0">"&lt;h2&gt;Hallo Neue Welt&lt;/h2&gt;"</text:span><text:span text:style-name="highlight_br0">)</text:span><text:span text:style-name="highlight_sy0">;</text:span><text:line-break/> <text:line-break/><text:span text:style-name="highlight_co1">// Fügt das Element ganz am Anfang ein</text:span><text:line-break/>$<text:span text:style-name="highlight_br0">(</text:span><text:span text:style-name="highlight_st0">"body"</text:span><text:span text:style-name="highlight_br0">)</text:span>.<text:span text:style-name="highlight_me1">prepend</text:span><text:span text:style-name="highlight_br0">(</text:span><text:span text:style-name="highlight_st0">"&lt;h2&gt;Hallo Neue Welt von Oben&lt;/h2&gt;"</text:span><text:span text:style-name="highlight_br0">)</text:span><text:span text:style-name="highlight_sy0">;</text:span></text:p>
          </table:table-cell>
        </table:table-row>
      </table:table>
      <text:h text:style-name="Heading_20_2" text:outline-level="2"><text:bookmark-start text:name="__RefHeading___html-element_loeschen_7"/><text:bookmark-start text:name="html-element_loeschen"/>HTML-Element löschen<text:bookmark-end text:name="__RefHeading___html-element_loeschen_7"/><text:bookmark-end text:name="html-element_loeschen"/></text:h>
      <text:p text:style-name="Text_20_body">Im unterschied zum Ausblenden eines HTML-Elements (via CSS), kann ein Element auch komplett entfernt werden. Dazu muss es von seinem „Elternknoten“, also seinem umschließenden HTML-Element, gelöst werden.</text:p>
      <table:table table:style-name="Table">
        <table:table-column table:style-name="odt_auto_style_table_column_8_1"/>
        <table:table-row>
          <table:table-cell office:value-type="string" table:style-name="tablecell">
            <text:p text:style-name="Preformatted_20_Text"><text:span text:style-name="highlight_co1">// var element = document.getElementById("important");</text:span><text:line-break/><text:span text:style-name="highlight_co1">// document.body.removeChild(element);</text:span><text:line-break/> <text:line-break/><text:span text:style-name="highlight_co1">// Element holen und löschen (Elternelement ist egal)</text:span><text:line-break/>$<text:span text:style-name="highlight_br0">(</text:span><text:span text:style-name="highlight_st0">"#important"</text:span><text:span text:style-name="highlight_br0">)</text:span>.<text:span text:style-name="highlight_me1">remove</text:span><text:span text:style-name="highlight_br0">(</text:span><text:span text:style-name="highlight_br0">)</text:span><text:span text:style-name="highlight_sy0">;</text:span></text:p>
          </table:table-cell>
        </table:table-row>
      </table:table>
      <text:h text:style-name="Heading_20_2" text:outline-level="2"><text:bookmark-start text:name="__RefHeading___html-element_finden_8"/><text:bookmark-start text:name="html-element_finden"/>HTML-Element finden<text:bookmark-end text:name="__RefHeading___html-element_finden_8"/><text:bookmark-end text:name="html-element_finden"/></text:h>
      <text:p text:style-name="Text_20_body">Wie gesehen, kann jQuery Elemente anhand ihrer id finden. Aber auch Klassen und Elementtypen werden gefunden. </text:p>
      <table:table table:style-name="Table">
        <table:table-column table:style-name="odt_auto_style_table_column_9_1"/>
        <table:table-row>
          <table:table-cell office:value-type="string" table:style-name="tablecell">
            <text:p text:style-name="Preformatted_20_Text"><text:span text:style-name="highlight_sc2">&lt;<text:a xlink:type="simple" xlink:href="http://december.com/html/4/element/body.html" text:style-name="Internet_20_link" text:visited-style-name="Visited_20_Internet_20_Link"><text:span text:style-name="highlight_kw2">body</text:span></text:a>&gt;</text:span><text:line-break/><text:s text:c="2"/><text:span text:style-name="highlight_sc2">&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index.html"</text:span> <text:span text:style-name="highlight_kw3">id</text:span><text:span text:style-name="highlight_sy0">=</text:span><text:span text:style-name="highlight_st0">"link"</text:span>&gt;</text:span>Link<text:span text:style-name="highlight_sc2">&lt;<text:span text:style-name="highlight_sy0">/</text:span><text:a xlink:type="simple" xlink:href="http://december.com/html/4/element/a.html" text:style-name="Internet_20_link" text:visited-style-name="Visited_20_Internet_20_Link"><text:span text:style-name="highlight_kw2">a</text:span></text:a>&gt;</text:span><text:line-break/><text:s text:c="2"/><text:span text:style-name="highlight_sc2">&lt;<text:a xlink:type="simple" xlink:href="http://december.com/html/4/element/h2.html" text:style-name="Internet_20_link" text:visited-style-name="Visited_20_Internet_20_Link"><text:span text:style-name="highlight_kw2">h2</text:span></text:a> <text:span text:style-name="highlight_kw3">class</text:span><text:span text:style-name="highlight_sy0">=</text:span><text:span text:style-name="highlight_st0">"heading"</text:span>&gt;</text:span>Überschrift<text:span text:style-name="highlight_sc2">&lt;<text:span text:style-name="highlight_sy0">/</text:span><text:a xlink:type="simple" xlink:href="http://december.com/html/4/element/h2.html" text:style-name="Internet_20_link" text:visited-style-name="Visited_20_Internet_20_Link"><text:span text:style-name="highlight_kw2">h2</text:span></text:a>&gt;</text:span><text:line-break/><text:s text:c="2"/><text:span text:style-name="highlight_sc2">&lt;<text:a xlink:type="simple" xlink:href="http://december.com/html/4/element/div.html" text:style-name="Internet_20_link" text:visited-style-name="Visited_20_Internet_20_Link"><text:span text:style-name="highlight_kw2">div</text:span></text:a>&gt;</text:span><text:line-break/><text:s text:c="4"/><text:span text:style-name="highlight_sc2">&lt;<text:a xlink:type="simple" xlink:href="http://december.com/html/4/element/p.html" text:style-name="Internet_20_link" text:visited-style-name="Visited_20_Internet_20_Link"><text:span text:style-name="highlight_kw2">p</text:span></text:a>&gt;</text:span>Text<text:span text:style-name="highlight_sc2">&lt;<text:span text:style-name="highlight_sy0">/</text:span><text:a xlink:type="simple" xlink:href="http://december.com/html/4/element/p.html" text:style-name="Internet_20_link" text:visited-style-name="Visited_20_Internet_20_Link"><text:span text:style-name="highlight_kw2">p</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p>
          </table:table-cell>
        </table:table-row>
      </table:table>
      <table:table table:style-name="Table">
        <table:table-column table:style-name="odt_auto_style_table_column_10_1"/>
        <table:table-row>
          <table:table-cell office:value-type="string" table:style-name="tablecell">
            <text:p text:style-name="Preformatted_20_Text">console.<text:span text:style-name="highlight_me1">log</text:span><text:span text:style-name="highlight_br0">(</text:span>$<text:span text:style-name="highlight_br0">(</text:span><text:span text:style-name="highlight_st0">"#link"</text:span><text:span text:style-name="highlight_br0">)</text:span>.<text:span text:style-name="highlight_me1">html</text:span><text:span text:style-name="highlight_br0">(</text:span><text:span text:style-name="highlight_br0">)</text:span><text:span text:style-name="highlight_br0">)</text:span><text:span text:style-name="highlight_sy0">;</text:span><text:line-break/><text:span text:style-name="highlight_co1">// Link</text:span><text:line-break/> <text:line-break/>console.<text:span text:style-name="highlight_me1">log</text:span><text:span text:style-name="highlight_br0">(</text:span>$<text:span text:style-name="highlight_br0">(</text:span><text:span text:style-name="highlight_st0">".heading"</text:span><text:span text:style-name="highlight_br0">)</text:span>.<text:span text:style-name="highlight_me1">html</text:span><text:span text:style-name="highlight_br0">(</text:span><text:span text:style-name="highlight_br0">)</text:span><text:span text:style-name="highlight_br0">)</text:span><text:span text:style-name="highlight_sy0">;</text:span><text:line-break/><text:span text:style-name="highlight_co1">// Überschrift</text:span><text:line-break/> <text:line-break/>console.<text:span text:style-name="highlight_me1">log</text:span><text:span text:style-name="highlight_br0">(</text:span>$<text:span text:style-name="highlight_br0">(</text:span><text:span text:style-name="highlight_st0">"div"</text:span><text:span text:style-name="highlight_br0">)</text:span>.<text:span text:style-name="highlight_me1">html</text:span><text:span text:style-name="highlight_br0">(</text:span><text:span text:style-name="highlight_br0">)</text:span><text:span text:style-name="highlight_br0">)</text:span><text:span text:style-name="highlight_sy0">;</text:span><text:line-break/><text:span text:style-name="highlight_co1">// &lt;p&gt;Text&lt;/p&gt;</text:span></text:p>
          </table:table-cell>
        </table:table-row>
      </table:table>
      <text:p text:style-name="Text_20_body">Jedoch sind Klassen und Elementtypen nicht eindeutig und der Selektor kann auf mehrere Elemente zutreffen. Was passiert also, wenn 2 <text:span text:style-name="Source_20_Text">div</text:span>-Tags vorhanden sind?</text:p>
      <table:table table:style-name="Table">
        <table:table-column table:style-name="odt_auto_style_table_column_11_1"/>
        <table:table-row>
          <table:table-cell office:value-type="string" table:style-name="tablecell">
            <text:p text:style-name="Preformatted_20_Text"><text:span text:style-name="highlight_sc2">&lt;<text:a xlink:type="simple" xlink:href="http://december.com/html/4/element/body.html" text:style-name="Internet_20_link" text:visited-style-name="Visited_20_Internet_20_Link"><text:span text:style-name="highlight_kw2">body</text:span></text:a>&gt;</text:span><text:line-break/><text:s text:c="2"/><text:span text:style-name="highlight_sc2">&lt;<text:a xlink:type="simple" xlink:href="http://december.com/html/4/element/div.html" text:style-name="Internet_20_link" text:visited-style-name="Visited_20_Internet_20_Link"><text:span text:style-name="highlight_kw2">div</text:span></text:a>&gt;</text:span><text:line-break/><text:s text:c="4"/><text:span text:style-name="highlight_sc2">&lt;<text:a xlink:type="simple" xlink:href="http://december.com/html/4/element/p.html" text:style-name="Internet_20_link" text:visited-style-name="Visited_20_Internet_20_Link"><text:span text:style-name="highlight_kw2">p</text:span></text:a>&gt;</text:span>Text 1<text:span text:style-name="highlight_sc2">&lt;<text:span text:style-name="highlight_sy0">/</text:span><text:a xlink:type="simple" xlink:href="http://december.com/html/4/element/p.html" text:style-name="Internet_20_link" text:visited-style-name="Visited_20_Internet_20_Link"><text:span text:style-name="highlight_kw2">p</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class</text:span><text:span text:style-name="highlight_sy0">=</text:span><text:span text:style-name="highlight_st0">"second"</text:span>&gt;</text:span><text:line-break/><text:s text:c="4"/><text:span text:style-name="highlight_sc2">&lt;<text:a xlink:type="simple" xlink:href="http://december.com/html/4/element/p.html" text:style-name="Internet_20_link" text:visited-style-name="Visited_20_Internet_20_Link"><text:span text:style-name="highlight_kw2">p</text:span></text:a>&gt;</text:span>Text 2<text:span text:style-name="highlight_sc2">&lt;<text:span text:style-name="highlight_sy0">/</text:span><text:a xlink:type="simple" xlink:href="http://december.com/html/4/element/p.html" text:style-name="Internet_20_link" text:visited-style-name="Visited_20_Internet_20_Link"><text:span text:style-name="highlight_kw2">p</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p>
          </table:table-cell>
        </table:table-row>
      </table:table>
      <table:table table:style-name="Table">
        <table:table-column table:style-name="odt_auto_style_table_column_12_1"/>
        <table:table-row>
          <table:table-cell office:value-type="string" table:style-name="tablecell">
            <text:p text:style-name="Preformatted_20_Text">console.<text:span text:style-name="highlight_me1">log</text:span><text:span text:style-name="highlight_br0">(</text:span>$<text:span text:style-name="highlight_br0">(</text:span><text:span text:style-name="highlight_st0">"div"</text:span><text:span text:style-name="highlight_br0">)</text:span>.<text:span text:style-name="highlight_me1">html</text:span><text:span text:style-name="highlight_br0">(</text:span><text:span text:style-name="highlight_br0">)</text:span><text:span text:style-name="highlight_br0">)</text:span><text:span text:style-name="highlight_sy0">;</text:span><text:line-break/><text:span text:style-name="highlight_co1">// Text 1</text:span><text:line-break/> <text:line-break/>console.<text:span text:style-name="highlight_me1">log</text:span><text:span text:style-name="highlight_br0">(</text:span>$<text:span text:style-name="highlight_br0">(</text:span><text:span text:style-name="highlight_st0">"div"</text:span><text:span text:style-name="highlight_br0">)</text:span><text:span text:style-name="highlight_br0">)</text:span><text:span text:style-name="highlight_sy0">;</text:span><text:line-break/><text:span text:style-name="highlight_co1">// [div, div.second] eine liste von Elementen</text:span><text:line-break/> <text:line-break/>console.<text:span text:style-name="highlight_me1">log</text:span><text:span text:style-name="highlight_br0">(</text:span>$<text:span text:style-name="highlight_br0">(</text:span><text:span text:style-name="highlight_st0">"div.second"</text:span><text:span text:style-name="highlight_br0">)</text:span>.<text:span text:style-name="highlight_me1">html</text:span><text:span text:style-name="highlight_br0">(</text:span><text:span text:style-name="highlight_br0">)</text:span><text:span text:style-name="highlight_br0">)</text:span><text:span text:style-name="highlight_sy0">;</text:span><text:line-break/><text:span text:style-name="highlight_co1">// Text 2</text:span></text:p>
          </table:table-cell>
        </table:table-row>
      </table:table>
      <text:p text:style-name="Text_20_body">jQuery benutzt den ersten Eintrag aus einer Liste, wenn eine Funktion für ein einzelnes Element aufgerufen wird. Das ist einerseits sehr tolerant, kann aber auch die Fehlersuche erschweren. Darum immer so genau wie möglich selektieren (mit id's oder Klassen) - das gilt auch für CSS.</text:p>
      <text:h text:style-name="Heading_20_2" text:outline-level="2"><text:bookmark-start text:name="__RefHeading___zusammenfassung_9"/><text:bookmark-start text:name="zusammenfassung"/>Zusammenfassung<text:bookmark-end text:name="__RefHeading___zusammenfassung_9"/><text:bookmark-end text:name="zusammenfassung"/></text:h>
      <text:p text:style-name="Text_20_body">jQuery vereinfacht die Zugriffe auf HTML-Elemente und bietet mächtige Erweiterungn für JavaScript. Alle Funktionen finden sich in der <text:a xlink:type="simple" xlink:href="http://api.jquery.com/" text:style-name="Internet_20_link" text:visited-style-name="Visited_20_Internet_20_Link"> jQuery API</text:a>. API steht für <text:span text:style-name="Strong_20_Emphasis">A</text:span>pplication <text:span text:style-name="Strong_20_Emphasis">P</text:span>rogramming <text:span text:style-name="Strong_20_Emphasis">I</text:span>nterface (Programmierschnittstelle) und liefert alle Informationen, die zur Benutzung der Funktionen wichtig sind.</text:p>
      <text:p text:style-name="Text_20_body">In dieser Lektion haben wir gelernt, wie HTML-Elemente mit jQuery angesprochen und verändert werden können. Weiterhin haben wir gesehen, dass jQuery bei einem Aufruf mit einem zu allgemeinen Selektor unter Umständen eine List von Elementen zurück liefert.</text:p>
      <text:h text:style-name="Heading_20_3" text:outline-level="3"><text:bookmark-start text:name="__RefHeading___aufgabe_10"/><text:bookmark-start text:name="aufgabe"/>Aufgabe<text:bookmark-end text:name="__RefHeading___aufgabe_10"/><text:bookmark-end text:name="aufgabe"/></text:h>
      <text:list text:style-name="Numbering_20_1" text:continue-numbering="false">
        <text:list-item>
          <text:p text:style-name="Numbering_20_1_Content_First"> Führe die Aufgaben aus Lektion 2 mit jQuery aus <text:line-break/><text:span text:style-name="Emphasis"> Schreibe diesmal alle Befehle in eine JavaScript-Datei </text:span></text:p>
        </text:list-item>
        <text:list-item>
          <text:p text:style-name="Numbering_20_1_Content"> Lade dir das Zip-Archiv „<text:a xlink:type="simple" xlink:href="https://training.aeg-reutlingen.de/itgwiki/lib/exe/fetch.php?media=javascripting:lektion_4.zip" text:style-name="Internet_20_link" text:visited-style-name="Visited_20_Internet_20_Link">lektion_4.zip</text:a>“ herunter und entpacke es in deinen Projektordner</text:p>
        </text:list-item>
        <text:list-item>
          <text:p text:style-name="Numbering_20_1_Content"> Ändere das Bild „aeg.jpg“ in „buecher.jpg“</text:p>
        </text:list-item>
        <text:list-item>
          <text:p text:style-name="Numbering_20_1_Content"> Füge der h1 Überschrift die CSS-Eigenschaft kursiv hinzu</text:p>
        </text:list-item>
        <text:list-item>
          <text:p text:style-name="Numbering_20_1_Content_Last"> Ändere im (einzigen) <text:span text:style-name="Source_20_Text">&lt;span&gt;</text:span>-Tag den Text in „JavaScript ist total einfach“</text:p>
        </text:list-item>
      </text:list>
      <text:p text:style-name="Text_20_body"><text:a xlink:type="simple" xlink:href="https://training.aeg-reutlingen.de/itgwiki/doku.php?id=javascripting:lektion_03" text:style-name="Internet_20_link" text:visited-style-name="Visited_20_Internet_20_Link">&lt;&lt; Lektion 3: HTML-Manipulation I</text:a> | <text:a xlink:type="simple" xlink:href="https://training.aeg-reutlingen.de/itgwiki/doku.php?id=javascripting:lektion_05" text:style-name="Internet_20_link" text:visited-style-name="Visited_20_Internet_20_Link">Lektion 5: Wünsch Dir was!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4::18:54</meta:creation-date>
    <dc:creator>Generated</dc:creator>
    <dc:date>2026-08-10T14::18:54</dc:date>
    <dc:language>en-US</dc:language>
    <meta:editing-cycles>1</meta:editing-cycles>
    <meta:editing-duration>PT0S</meta:editing-duration>
    <dc:title>javascripting:lektion_04</dc:title>
  </office:meta>
</office:document-meta>
</file>