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eef465caa827c9c474f313bf0dfe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scripting:lektion_03"/><text:bookmark-start text:name="__RefHeading___lektion_3html-manipulation_i_1"/><text:bookmark-start text:name="lektion_3html-manipulation_i"/>Lektion 3: HTML-Manipulation I<text:bookmark-end text:name="__RefHeading___lektion_3html-manipulation_i_1"/><text:bookmark-end text:name="lektion_3html-manipulation_i"/></text:h>
      <text:p text:style-name="Text_20_body"><text:span text:style-name="Emphasis">Angelehnt an das <text:a xlink:type="simple" xlink:href="http://www.w3schools.com/js/js_intro.asp" text:style-name="Internet_20_link" text:visited-style-name="Visited_20_Internet_20_Link">W3C Tutorial: Einführung</text:a>.</text:span></text:p>
      <text:p text:style-name="Text_20_body"><text:span text:style-name="Emphasis">Datei zur Lektion: <text:a xlink:type="simple" xlink:href="https://training.aeg-reutlingen.de/itgwiki/lib/exe/fetch.php?media=javascripting:lektion_3.zip" text:style-name="Internet_20_link" text:visited-style-name="Visited_20_Internet_20_Link">lektion_3.zip</text:a></text:span></text:p>
      <text:p text:style-name="Text_20_body">Die wichtigste Funktion von JavaScript ist die Modifizierung einer HTML-Seite. Es können Elemente (bspw. &lt;h1&gt;-Tags) hinzugefügt, verändert oder gelöscht werden. In einem Element können der Inhalt, ein Attribut (Eigenschaft) oder das Aussehen (CSS) verändert werden.</text:p>
      <text:h text:style-name="Heading_20_2" text:outline-level="2"><text:bookmark-start text:name="__RefHeading___html-auffrischung_2"/><text:bookmark-start text:name="html-auffrischung"/>HTML-Auffrischung<text:bookmark-end text:name="__RefHeading___html-auffrischung_2"/><text:bookmark-end text:name="html-auffrischung"/></text:h>
      <text:p text:style-name="Text_20_body">Um mit JavaScript richtig Arbeiten zu können, ist es notwendig ein wenig von HTML und CSS zu verstehen. Darum eine kleine Auffrischung und Begriffserklärung.</text:p>
      <text:h text:style-name="Heading_20_3" text:outline-level="3"><text:bookmark-start text:name="__RefHeading___begriffe_eines_html-elements_3"/><text:bookmark-start text:name="begriffe_eines_html-elements"/>Begriffe eines HTML-Elements<text:bookmark-end text:name="__RefHeading___begriffe_eines_html-elements_3"/><text:bookmark-end text:name="begriffe_eines_html-elements"/></text:h>
      <text:p text:style-name="Text_20_body">Ein HTML-Element ist folgendermaßen aufgebau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index.html"</text:span> <text:span text:style-name="highlight_kw3">id</text:span><text:span text:style-name="highlight_sy0">=</text:span><text:span text:style-name="highlight_st0">"important"</text:span> <text:span text:style-name="highlight_kw3">style</text:span><text:span text:style-name="highlight_sy0">=</text:span><text:span text:style-name="highlight_st0">"color: #f00;"</text:span>&gt;</text:span>Hello World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&lt;a … &gt;&lt;/a&gt;</text:span> <text:line-break/>HTML-Element (&lt;a&gt;-Tag)</text:p>
        </text:list-item>
        <text:list-item>
          <text:p text:style-name="List_20_1_Content"> <text:span text:style-name="Strong_20_Emphasis">href</text:span> <text:line-break/>href-Attribut mit dem Wert „index.html“</text:p>
        </text:list-item>
        <text:list-item>
          <text:p text:style-name="List_20_1_Content"> <text:span text:style-name="Strong_20_Emphasis">id</text:span> <text:line-break/>id-Attribut (Wichtig: Eindeutig auf einer Website)</text:p>
        </text:list-item>
        <text:list-item>
          <text:p text:style-name="List_20_1_Content"> <text:span text:style-name="Strong_20_Emphasis">style</text:span> <text:line-break/>style-Attribut mit CSS-Anweisung</text:p>
        </text:list-item>
        <text:list-item>
          <text:p text:style-name="List_20_1_Content_Last"> <text:span text:style-name="Strong_20_Emphasis">„Hello World“</text:span> <text:line-break/>Inhalt des &lt;a&gt;-Tags (Können auch weitere HTML-Tags sein)</text:p>
        </text:list-item>
      </text:list>
      <text:p text:style-name="Text_20_body">Dies Begriffe sind wichtig, da JavaScript Funktionen auf bestimmte Teile eines HTML-Elements zugreifen. <text:a xlink:type="simple" xlink:href="http://www.w3schools.com/jsref/dom_obj_all.asp" text:style-name="Internet_20_link" text:visited-style-name="Visited_20_Internet_20_Link">The HTML DOM Element Object</text:a></text:p>
      <text:h text:style-name="Heading_20_3" text:outline-level="3"><text:bookmark-start text:name="__RefHeading___begriffe_eines_html-dokuments_4"/><text:bookmark-start text:name="begriffe_eines_html-dokuments"/>Begriffe eines HTML-Dokuments<text:bookmark-end text:name="__RefHeading___begriffe_eines_html-dokuments_4"/><text:bookmark-end text:name="begriffe_eines_html-dokuments"/></text:h>
      <text:p text:style-name="Text_20_body">Ein HTML-Dokument hat folgenden Aufbau (nicht vollständig)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 text:c="2"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 text:c="4"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s text:c="6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index.html"</text:span> <text:span text:style-name="highlight_kw3">id</text:span><text:span text:style-name="highlight_sy0">=</text:span><text:span text:style-name="highlight_st0">"important"</text:span> <text:span text:style-name="highlight_kw3">style</text:span><text:span text:style-name="highlight_sy0">=</text:span><text:span text:style-name="highlight_st0">"color: #f00;"</text:span>&gt;</text:span>Hello World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4"/>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s text:c="4"/><text:span text:style-name="highlight_sc2">&lt;<text:a xlink:type="simple" xlink:href="http://december.com/html/4/element/p.html" text:style-name="Internet_20_link" text:visited-style-name="Visited_20_Internet_20_Link"><text:span text:style-name="highlight_kw2">p</text:span></text:a>&gt;</text:span><text:line-break/><text:s text:c="6"/>Text<text:line-break/><text:s text:c="4"/><text:span text:style-name="highlight_sc2">&lt;<text:span text:style-name="highlight_sy0">/</text:span><text:a xlink:type="simple" xlink:href="http://december.com/html/4/element/p.html" text:style-name="Internet_20_link" text:visited-style-name="Visited_20_Internet_20_Link"><text:span text:style-name="highlight_kw2">p</text:span></text:a>&gt;</text:span><text:line-break/><text:s text:c="2"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list text:style-name="List_20_1" text:continue-numbering="false">
        <text:list-item>
          <text:p text:style-name="List_20_1_Content_First"> Das <text:span text:style-name="Source_20_Text">body</text:span>-Tag ist in diesem Fall der „Elternknoten des“ <text:span text:style-name="Source_20_Text">div</text:span>- und <text:span text:style-name="Source_20_Text">a</text:span>-Tags (Es umschließt diese) - anders herum sind diese beiden Kindknoten vom <text:span text:style-name="Source_20_Text">body</text:span>-Tag</text:p>
        </text:list-item>
        <text:list-item>
          <text:p text:style-name="List_20_1_Content"> Das <text:span text:style-name="Source_20_Text">body</text:span>-Tag ist aber nur der <text:span text:style-name="Strong_20_Emphasis">direkte</text:span> Elternknoten des <text:span text:style-name="Source_20_Text">div</text:span></text:p>
        </text:list-item>
        <text:list-item>
          <text:p text:style-name="List_20_1_Content"> Das <text:span text:style-name="Source_20_Text">div</text:span>-Tag ist wiederum der <text:span text:style-name="Strong_20_Emphasis">direkte</text:span> Elternknoten des <text:span text:style-name="Source_20_Text">a</text:span></text:p>
        </text:list-item>
        <text:list-item>
          <text:p text:style-name="List_20_1_Content_Last"> Das <text:span text:style-name="Source_20_Text">p</text:span>-Tag liegt auf der selben Ebene, wie das <text:span text:style-name="Source_20_Text">div</text:span>-Tag (Siehe Einrückung)</text:p>
        </text:list-item>
      </text:list>
      <text:p text:style-name="Text_20_body"><draw:frame draw:style-name="media" draw:name="HTML Aufbau als Baum Legend" text:anchor-type="as-char" draw:z-index="0" svg:width="5.55625cm" style:rel-width="100%"><draw:text-box><text:p text:style-name="legendcenter"><draw:frame draw:style-name="media" draw:name="HTML Aufbau als Baum" text:anchor-type="as-char" draw:z-index="0" svg:width="5.55625cm" style:rel-width="100%" svg:height="6.35cm" style:rel-height="scale"><draw:image xlink:href="Pictures/13eef465caa827c9c474f313bf0dfeff.png" xlink:type="simple" xlink:show="embed" xlink:actuate="onLoad"/></draw:frame>HTML Aufbau als Baum</text:p></draw:text-box></draw:frame>
Der Aufbau eines HTML-Dokuments kann auch als „Baum“ dargestellt werden</text:p>
      <text:p text:style-name="Text_20_body">Das ist wichtig, da beim Entfernen von Kindelementen, nur direkte Kindknoten gelöscht werden können.</text:p>
      <text:h text:style-name="Heading_20_2" text:outline-level="2"><text:bookmark-start text:name="__RefHeading___inhalt_eines_html-element_veraendern_5"/><text:bookmark-start text:name="inhalt_eines_html-element_veraendern"/>Inhalt eines HTML-Element verändern<text:bookmark-end text:name="__RefHeading___inhalt_eines_html-element_veraendern_5"/><text:bookmark-end text:name="inhalt_eines_html-element_veraendern"/></text:h>
      <text:p text:style-name="Text_20_body">Um ein HTML Element anzusprechen, muss man es in irgendeiner Weise klassifizieren und finden können. Das geht zum Beispiel über das HTML-Attribut <text:span text:style-name="Source_20_Text">id</text:span> (Diese sollte in einer Seite eindeutig sein). 
Hat man das passende Element gefunden, kann man bspw. dessen Inhalt ändern.</text:p>
      <text:p text:style-name="Text_20_body">Der Ausdruck <text:span text:style-name="Source_20_Text">document.getElementById(„important“).innerHTML</text:span> bedeutet:</text:p>
      <text:list text:style-name="List_20_1" text:continue-numbering="false">
        <text:list-item>
          <text:p text:style-name="List_20_1_Content_First"> Suche im gesamten HTML-Inhalt (<text:span text:style-name="Source_20_Text">document</text:span>)</text:p>
        </text:list-item>
        <text:list-item>
          <text:p text:style-name="List_20_1_Content"> nach einem HTML-Element mit der id „important“ (<text:span text:style-name="Source_20_Text">getElementById(„important“)</text:span>)</text:p>
        </text:list-item>
        <text:list-item>
          <text:p text:style-name="List_20_1_Content_Last"> und hole die Inhalts-Eigenschaft (<text:span text:style-name="Source_20_Text">innerHTML</text:span>).</text:p>
        </text:list-item>
      </text:list>
      <text:p text:style-name="Text_20_body">Die einzelnen Ausführungsschritte werden mit einem Punkt verbunden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 Gibt "Hello World" in der Konsole aus</text:span><text:line-break/>console.<text:span text:style-name="highlight_me1">log</text:span><text:span text:style-name="highlight_br0">(</text:span>document.<text:span text:style-name="highlight_me1">getElementById</text:span><text:span text:style-name="highlight_br0">(</text:span><text:span text:style-name="highlight_st0">"important"</text:span><text:span text:style-name="highlight_br0">)</text:span>.<text:span text:style-name="highlight_me1">innerHTML</text:span><text:span text:style-name="highlight_br0">)</text:span> <text:line-break/> <text:line-break/><text:span text:style-name="highlight_co1">// Ändert "Hello World" in "Goodbye World"</text:span><text:line-break/>document.<text:span text:style-name="highlight_me1">getElementById</text:span><text:span text:style-name="highlight_br0">(</text:span><text:span text:style-name="highlight_st0">"important"</text:span><text:span text:style-name="highlight_br0">)</text:span>.<text:span text:style-name="highlight_me1">innerHTML</text:span> <text:span text:style-name="highlight_sy0">=</text:span> <text:span text:style-name="highlight_st0">"Goodbye World"</text:span></text:p>
          </table:table-cell>
        </table:table-row>
      </table:table>
      <text:p text:style-name="Text_20_body"><text:span text:style-name="Source_20_Text">document</text:span> ist ein spezielles JavaScript-Objekt und wird beim laden einer HTML-Seite im Browser erzeugt. Es bildet den Wurzelknoten und ist somit der Elternknoten aller anderer HTML-Elemente. Von ihm aus lassen sich alle HTML-Element per JavaScript erreichen! (Siehe dazu: <text:a xlink:type="simple" xlink:href="http://www.w3schools.com/jsref/dom_obj_document.asp" text:style-name="Internet_20_link" text:visited-style-name="Visited_20_Internet_20_Link">The HTML DOM Document Object</text:a>)</text:p>
      <text:p text:style-name="Text_20_body">Oberhalb von <text:span text:style-name="Source_20_Text">document</text:span> befindet sich noch das <text:span text:style-name="Source_20_Text">window</text:span>-Objekt. Es enthält unter anderem Informationen über das aktuelle Browser-Fenster, wie die Höhe und Breite, sowie die Historie. (Siehe dazu: <text:a xlink:type="simple" xlink:href="http://www.w3schools.com/jsref/obj_window.asp" text:style-name="Internet_20_link" text:visited-style-name="Visited_20_Internet_20_Link">The Window Object</text:a>)</text:p>
      <text:p text:style-name="Text_20_body">Einzeilige Kommentare werden mit „// ...“ ausgezeichnet, Mehrzeilige mit „/* … */“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// Einzeiliger Kommentar</text:span><text:line-break/><text:span text:style-name="highlight_co1">// Noch einer</text:span><text:line-break/> <text:line-break/><text:span text:style-name="highlight_coMULTI">/*<text:line-break/>Mehr-<text:line-break/>zeiliger<text:line-break/>Kommentar<text:line-break/>*/</text:span></text:p>
          </table:table-cell>
        </table:table-row>
      </table:table>
      <text:h text:style-name="Heading_20_2" text:outline-level="2"><text:bookmark-start text:name="__RefHeading___html-attribut_aendern_6"/><text:bookmark-start text:name="html-attribut_aendern"/>HTML-Attribut ändern<text:bookmark-end text:name="__RefHeading___html-attribut_aendern_6"/><text:bookmark-end text:name="html-attribut_aendern"/></text:h>
      <text:p text:style-name="Text_20_body">Auch die Attribute (Eigenschaften) eines HTML-Elements können verändert werden. Attribute sind Schlüssel / Wert Paare innerhalb des öffnenden HTML Tags. Schlüssel sind bspw. <text:span text:style-name="Source_20_Text">src</text:span>, <text:span text:style-name="Source_20_Text">target</text:span> oder <text:span text:style-name="Source_20_Text">href</text:span> denen mit einem „=“ in Anführungszeichen ein Wert zugewiesen wird (Sonderfälle sind <text:span text:style-name="Source_20_Text">id</text:span>, <text:span text:style-name="Source_20_Text">class</text:span> und <text:span text:style-name="Source_20_Text">style</text:span>).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1">// Ändert das Ziel des Links auf "JS_AEG_L2.html" (Das Attribut wird verändert)</text:span><text:line-break/>document.<text:span text:style-name="highlight_me1">getElementById</text:span><text:span text:style-name="highlight_br0">(</text:span><text:span text:style-name="highlight_st0">"important"</text:span><text:span text:style-name="highlight_br0">)</text:span>.<text:span text:style-name="highlight_me1">href</text:span> <text:span text:style-name="highlight_sy0">=</text:span> <text:span text:style-name="highlight_st0">"JS_AEG_L2.html"</text:span><text:span text:style-name="highlight_sy0">;</text:span> <text:line-break/> <text:line-break/><text:span text:style-name="highlight_co1">// Linkziel wird in neuem Fenster geöffnet (Das Attribut wird neu hinzugefügt)</text:span><text:line-break/>document.<text:span text:style-name="highlight_me1">getElementById</text:span><text:span text:style-name="highlight_br0">(</text:span><text:span text:style-name="highlight_st0">"important"</text:span><text:span text:style-name="highlight_br0">)</text:span>.<text:span text:style-name="highlight_me1">target</text:span> <text:span text:style-name="highlight_sy0">=</text:span> <text:span text:style-name="highlight_st0">"_blank"</text:span><text:span text:style-name="highlight_sy0">;</text:span></text:p>
          </table:table-cell>
        </table:table-row>
      </table:table>
      <text:h text:style-name="Heading_20_2" text:outline-level="2"><text:bookmark-start text:name="__RefHeading___aussehen_eines_html-elements_veraendern_css_7"/><text:bookmark-start text:name="aussehen_eines_html-elements_veraendern_css"/>Aussehen eines HTML-Elements verändern (CSS)<text:bookmark-end text:name="__RefHeading___aussehen_eines_html-elements_veraendern_css_7"/><text:bookmark-end text:name="aussehen_eines_html-elements_veraendern_css"/></text:h>
      <text:p text:style-name="Text_20_body">Besonders wichtig ist das Style-Attribut. Eine einfache Syntax ermöglicht es, das Aussehen des HTML-Elements sehr leicht zu ändern.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1">// Speichere in der Variablen "element" den Wert von document.getElementById("important")</text:span><text:line-break/><text:span text:style-name="highlight_kw1">var</text:span> element <text:span text:style-name="highlight_sy0">=</text:span> document.<text:span text:style-name="highlight_me1">getElementById</text:span><text:span text:style-name="highlight_br0">(</text:span><text:span text:style-name="highlight_st0">"important"</text:span><text:span text:style-name="highlight_br0">)</text:span><text:span text:style-name="highlight_sy0">;</text:span><text:line-break/> <text:line-break/><text:span text:style-name="highlight_co1">// Setzt die Schriftgroesse auf 25px</text:span><text:line-break/><text:span text:style-name="highlight_co1">// Entspricht: document.getElementById("important").style.fontSize = "25px";</text:span><text:line-break/>element.<text:span text:style-name="highlight_me1">style</text:span>.<text:span text:style-name="highlight_me1">fontSize</text:span> <text:span text:style-name="highlight_sy0">=</text:span> <text:span text:style-name="highlight_st0">"25px"</text:span><text:span text:style-name="highlight_sy0">;</text:span><text:line-break/> <text:line-break/><text:span text:style-name="highlight_co1">// Versteckt das Element (Das Element ist aber noch da!)</text:span><text:line-break/>element.<text:span text:style-name="highlight_me1">style</text:span>.<text:span text:style-name="highlight_me1">display</text:span> <text:span text:style-name="highlight_sy0">=</text:span> <text:span text:style-name="highlight_st0">"none"</text:span><text:span text:style-name="highlight_sy0">;</text:span><text:line-break/> <text:line-break/><text:span text:style-name="highlight_co1">// Zeigt das Element wieder an</text:span><text:line-break/>element.<text:span text:style-name="highlight_me1">style</text:span>.<text:span text:style-name="highlight_me1">display</text:span> <text:span text:style-name="highlight_sy0">=</text:span> <text:span text:style-name="highlight_st0">"block"</text:span><text:span text:style-name="highlight_sy0">;</text:span></text:p>
          </table:table-cell>
        </table:table-row>
      </table:table>
      <text:p text:style-name="Text_20_body"><text:span text:style-name="Source_20_Text"><text:span text:style-name="Strong_20_Emphasis">var</text:span></text:span> gefolgt von einem Namen, deklariert eine Variable. Mit einem „=“ kann dieser ein Wert zugewiesen werden. Im normalfall wird die Variable mit einem sprechenden Namen versehen, so dass klar ist, was sie enthält.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var</text:span> x <text:span text:style-name="highlight_sy0">=</text:span> <text:span text:style-name="highlight_nu0">1</text:span><text:span text:style-name="highlight_sy0">;</text:span><text:line-break/>console.<text:span text:style-name="highlight_me1">log</text:span><text:span text:style-name="highlight_br0">(</text:span>x<text:span text:style-name="highlight_br0">)</text:span><text:span text:style-name="highlight_sy0">;</text:span><text:line-break/><text:span text:style-name="highlight_co1">// 1</text:span><text:line-break/> <text:line-break/>x <text:span text:style-name="highlight_sy0">=</text:span> <text:span text:style-name="highlight_nu0">3</text:span><text:span text:style-name="highlight_sy0">;</text:span><text:line-break/>console.<text:span text:style-name="highlight_me1">log</text:span><text:span text:style-name="highlight_br0">(</text:span>x<text:span text:style-name="highlight_sy0">*</text:span><text:span text:style-name="highlight_nu0">2</text:span><text:span text:style-name="highlight_br0">)</text:span><text:span text:style-name="highlight_sy0">;</text:span><text:line-break/><text:span text:style-name="highlight_co1">// 3 * 2 = 6</text:span><text:line-break/> <text:line-break/>x <text:span text:style-name="highlight_sy0">=</text:span> <text:span text:style-name="highlight_st0">"hallo"</text:span><text:span text:style-name="highlight_sy0">;</text:span><text:line-break/>console.<text:span text:style-name="highlight_me1">log</text:span><text:span text:style-name="highlight_br0">(</text:span>x<text:span text:style-name="highlight_br0">)</text:span><text:span text:style-name="highlight_sy0">;</text:span><text:line-break/><text:span text:style-name="highlight_co1">// hallo</text:span></text:p>
          </table:table-cell>
        </table:table-row>
      </table:table>
      <text:h text:style-name="Heading_20_2" text:outline-level="2"><text:bookmark-start text:name="__RefHeading___html-element_hinzufuegen_8"/><text:bookmark-start text:name="html-element_hinzufuegen"/>HTML-Element hinzufügen<text:bookmark-end text:name="__RefHeading___html-element_hinzufuegen_8"/><text:bookmark-end text:name="html-element_hinzufuegen"/></text:h>
      <text:p text:style-name="Text_20_body">Um ein Html-Element hinzuzufügen muss folgendes getan werden:</text:p>
      <text:list text:style-name="List_20_1" text:continue-numbering="false">
        <text:list-item>
          <text:p text:style-name="List_20_1_Content_First"> Das neue Element muss erstellt werden <text:line-break/><text:span text:style-name="Source_20_Text">createElement(„h2“)</text:span></text:p>
        </text:list-item>
        <text:list-item>
          <text:p text:style-name="List_20_1_Content"> Das Element bekommt einen Inhalt <text:line-break/><text:span text:style-name="Source_20_Text">innerHTML</text:span></text:p>
        </text:list-item>
        <text:list-item>
          <text:p text:style-name="List_20_1_Content_Last"> Das Element braucht einen übergeordneten Knoten und wird als Kindknoten eingefügt <text:line-break/><text:span text:style-name="Source_20_Text">appendChild()</text:span></text:p>
        </text:list-item>
      </text:list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co1">// Speichere das HTML-Element in der Variable "newElement"</text:span><text:line-break/><text:span text:style-name="highlight_kw1">var</text:span> newElement <text:span text:style-name="highlight_sy0">=</text:span> document.<text:span text:style-name="highlight_me1">createElement</text:span><text:span text:style-name="highlight_br0">(</text:span><text:span text:style-name="highlight_st0">"h2"</text:span><text:span text:style-name="highlight_br0">)</text:span><text:span text:style-name="highlight_sy0">;</text:span><text:line-break/> <text:line-break/><text:span text:style-name="highlight_co1">// Fülle den Inhalt von newElement mit "Hallo Neue Welt"</text:span><text:line-break/>newElement.<text:span text:style-name="highlight_me1">innerHTML</text:span> <text:span text:style-name="highlight_sy0">=</text:span> <text:span text:style-name="highlight_st0">"Hallo Neue Welt"</text:span><text:span text:style-name="highlight_sy0">;</text:span><text:line-break/> <text:line-break/><text:span text:style-name="highlight_co1">// Weise newElement die id newElementId zu</text:span><text:line-break/>newElement.<text:span text:style-name="highlight_me1">id</text:span> <text:span text:style-name="highlight_sy0">=</text:span> <text:span text:style-name="highlight_st0">"newElementId"</text:span><text:span text:style-name="highlight_sy0">;</text:span><text:line-break/> <text:line-break/><text:span text:style-name="highlight_co1">// Füge das neue Element unterhalb vom &lt;body&gt;-Tag als letztes Element ein</text:span><text:line-break/>document.<text:span text:style-name="highlight_me1">body</text:span>.<text:span text:style-name="highlight_me1">appendChild</text:span><text:span text:style-name="highlight_br0">(</text:span>newElement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html-element_loeschen_9"/><text:bookmark-start text:name="html-element_loeschen"/>HTML-Element löschen<text:bookmark-end text:name="__RefHeading___html-element_loeschen_9"/><text:bookmark-end text:name="html-element_loeschen"/></text:h>
      <text:p text:style-name="Text_20_body">Im unterschied zum Ausblenden eines HTML-Elements (via CSS), kann ein Element auch komplett entfernt werden. Dazu muss es von seinem „Elternknoten“, also seinem umschließenden HTML-Element, gelöst werden.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co1">// Speichere das Html-Element in einer Variablen "element" (Kindknoten)</text:span><text:line-break/><text:span text:style-name="highlight_kw1">var</text:span> element <text:span text:style-name="highlight_sy0">=</text:span> document.<text:span text:style-name="highlight_me1">getElementById</text:span><text:span text:style-name="highlight_br0">(</text:span><text:span text:style-name="highlight_st0">"important"</text:span><text:span text:style-name="highlight_br0">)</text:span><text:span text:style-name="highlight_sy0">;</text:span><text:line-break/> <text:line-break/><text:span text:style-name="highlight_co1">// Entferne Kind "element" aus dem Elter "body" </text:span><text:line-break/><text:span text:style-name="highlight_co1">// Funktioniert in diesem fall nur, </text:span><text:line-break/><text:span text:style-name="highlight_co1">// wenn das Element direkt eine Ebene unter dem body Tag liegt</text:span><text:line-break/>document.<text:span text:style-name="highlight_me1">body</text:span>.<text:span text:style-name="highlight_me1">removeChild</text:span><text:span text:style-name="highlight_br0">(</text:span>element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zusammenfassung_10"/><text:bookmark-start text:name="zusammenfassung"/>Zusammenfassung<text:bookmark-end text:name="__RefHeading___zusammenfassung_10"/><text:bookmark-end text:name="zusammenfassung"/></text:h>
      <text:p text:style-name="Text_20_body">In dieser Lektion haben wir wichtige Begriffe eines HTML-Elements aufgefrischt und die Darstellungen eines HTML-Dokuments als Baum gesehen. Wir haben gelernt, wie man auf HTML-Elemente per JavaScript zugreift und diese Verändern kann.</text:p>
      <text:h text:style-name="Heading_20_3" text:outline-level="3"><text:bookmark-start text:name="__RefHeading___aufgabe_11"/><text:bookmark-start text:name="aufgabe"/>Aufgabe<text:bookmark-end text:name="__RefHeading___aufgabe_11"/><text:bookmark-end text:name="aufgabe"/></text:h>
      <text:list text:style-name="Numbering_20_1" text:continue-numbering="false">
        <text:list-item>
          <text:p text:style-name="Numbering_20_1_Content_First"> Ändere den Text des Links auf „Hallo Welt“</text:p>
        </text:list-item>
        <text:list-item>
          <text:p text:style-name="Numbering_20_1_Content"> Ändere das Linkziel des Hello World Link auf „<text:a xlink:type="simple" xlink:href="http://www.spiegel.de" text:style-name="Internet_20_link" text:visited-style-name="Visited_20_Internet_20_Link">http://www.spiegel.de</text:a>“</text:p>
        </text:list-item>
        <text:list-item>
          <text:p text:style-name="Numbering_20_1_Content"> Füge dem Link die CSS-Eigenschaft fett hinzu</text:p>
        </text:list-item>
        <text:list-item>
          <text:p text:style-name="Numbering_20_1_Content"> Füge dem body ein neues <text:span text:style-name="Source_20_Text">&lt;p&gt;</text:span>-Element mit der id „neu“ hinzu</text:p>
        </text:list-item>
        <text:list-item>
          <text:p text:style-name="Numbering_20_1_Content"> Lösche das neu erstellte <text:span text:style-name="Source_20_Text">&lt;p&gt;</text:span>- Element wieder</text:p>
        </text:list-item>
        <text:list-item>
          <text:p text:style-name="Numbering_20_1_Content"> Ersetze das &lt;tt&gt;-Tag durch ein &lt;span&gt;-Tag mit gleichem Inhalt</text:p>
        </text:list-item>
        <text:list-item>
          <text:p text:style-name="Numbering_20_1_Content_Last"> Zusatz: <text:span text:style-name="Emphasis">Ermittle die Breite und Höhe deines Browserfensters und gib sie in der Konsole aus. </text:span> <text:line-break/>Tipp: Das <text:span text:style-name="Source_20_Text">window</text:span>-Element kann helfen.</text:p>
        </text:list-item>
      </text:list>
      <text:p text:style-name="Text_20_body"><text:a xlink:type="simple" xlink:href="https://training.aeg-reutlingen.de/itgwiki/doku.php?id=javascripting:lektion_02" text:style-name="Internet_20_link" text:visited-style-name="Visited_20_Internet_20_Link">&lt;&lt; Lektion 2: JavaScript Grundlagen</text:a> | <text:a xlink:type="simple" xlink:href="https://training.aeg-reutlingen.de/itgwiki/doku.php?id=javascripting:lektion_04" text:style-name="Internet_20_link" text:visited-style-name="Visited_20_Internet_20_Link">Lektion 4: HTML-Manipulation II - jQuery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33:39</meta:creation-date>
    <dc:creator>Generated</dc:creator>
    <dc:date>2026-08-09T15::33:39</dc:date>
    <dc:language>en-US</dc:language>
    <meta:editing-cycles>1</meta:editing-cycles>
    <meta:editing-duration>PT0S</meta:editing-duration>
    <dc:title>javascripting:lektion_03</dc:title>
  </office:meta>
</office:document-meta>
</file>