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468503605f75fcc3cad6e8918bf4c1.png"/>
  <manifest:file-entry manifest:media-type="image/png" manifest:full-path="Pictures/bebaec572a94bd1c6ad2f60bac24611a.png"/>
  <manifest:file-entry manifest:media-type="image/png" manifest:full-path="Pictures/42b427778b75c269690ae2d89529a078.png"/>
  <manifest:file-entry manifest:media-type="image/png" manifest:full-path="Pictures/7a9f23a0703ec14a6700ef38bdc03595.png"/>
  <manifest:file-entry manifest:media-type="image/png" manifest:full-path="Pictures/612439b0e703bd8766c16fe09bd47afd.png"/>
  <manifest:file-entry manifest:media-type="image/png" manifest:full-path="Pictures/0acdde9570a0acd18ab7e70ed80f06f2.png"/>
  <manifest:file-entry manifest:media-type="image/png" manifest:full-path="Pictures/62e7a4f9f638d5022fae1befc64bed34.png"/>
  <manifest:file-entry manifest:media-type="image/png" manifest:full-path="Pictures/b1a48f5bb9fa54ce458c715837f22021.png"/>
  <manifest:file-entry manifest:media-type="image/png" manifest:full-path="Pictures/13bb81eb2487454cb562240b03762e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raining.aeg-reutlingen.de/itgwiki/doku.php?id=itg9:pmaterial:tk" text:style-name="Internet_20_link" text:visited-style-name="Visited_20_Internet_20_Link">=&gt; Übersicht Tabellenkalkulation</text:a></text:p>
      <text:h text:style-name="Heading_20_1" text:outline-level="1"><text:bookmark text:name="itg9:pmaterial:tk:tkz01"/><text:bookmark-start text:name="__RefHeading___lektion_z.1_-_daten_sortieren_filtern_1"/><text:bookmark-start text:name="lektion_z.1_-_daten_sortieren_filtern"/>Lektion Z.1 - Daten sortieren &amp; filtern<text:bookmark-end text:name="__RefHeading___lektion_z.1_-_daten_sortieren_filtern_1"/><text:bookmark-end text:name="lektion_z.1_-_daten_sortieren_filtern"/></text:h>
      <text:h text:style-name="Heading_20_2" text:outline-level="2"><text:bookmark-start text:name="__RefHeading___sortieren_2"/><text:bookmark-start text:name="sortieren"/>Sortieren<text:bookmark-end text:name="__RefHeading___sortieren_2"/><text:bookmark-end text:name="sortieren"/></text:h>
      <text:p text:style-name="Text_20_body">In einer Tabelle gibt es z. Bsp. die Waren A bis E mit den zugehörigen Preisen.</text:p>
      <text:list text:style-name="List_20_1" text:continue-numbering="false">
        <text:list-item>
          <text:p text:style-name="List_20_1_Content_First"> Zuerst kopiert man die Tabelle rechts daneben.</text:p>
        </text:list-item>
        <text:list-item>
          <text:p text:style-name="List_20_1_Content"> Dann markiert man diese kopierte Tabelle und geht über das Menü „Daten-Sortieren“ zum <text:span text:style-name="Emphasis">Sortieren-Fenster</text:span>.</text:p>
        </text:list-item>
        <text:list-item>
          <text:p text:style-name="List_20_1_Content"> Sortierkriterium wird ausgewählt, hier: „Sortieren nach Spalte E“ und „Aufsteigend“.</text:p>
        </text:list-item>
        <text:list-item>
          <text:p text:style-name="List_20_1_Content_Last"> Man erhält das gewünschte Ergebnis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5.953125cm" style:rel-width="100%" svg:height="3.2471590909091cm" style:rel-height="scale"><draw:image xlink:href="Pictures/32468503605f75fcc3cad6e8918bf4c1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5.953125cm" style:rel-width="100%" svg:height="5.1860877403846cm" style:rel-height="scale"><draw:image xlink:href="Pictures/bebaec572a94bd1c6ad2f60bac24611a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2" text:anchor-type="as-char" draw:z-index="2" svg:width="5.953125cm" style:rel-width="100%" svg:height="3.175cm" style:rel-height="scale"><draw:image xlink:href="Pictures/42b427778b75c269690ae2d89529a078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Abbildung 1  </text:p>
          </table:table-cell>
          <table:table-cell office:value-type="string" table:style-name="tablecell">
            <text:p text:style-name="tablealignleft">Abbildung 2  </text:p>
          </table:table-cell>
          <table:table-cell office:value-type="string" table:style-name="tablecell">
            <text:p text:style-name="tablealignleft">Abbildung 3  </text:p>
          </table:table-cell>
        </table:table-row>
      </table:table>
      <text:h text:style-name="Heading_20_2" text:outline-level="2"><text:bookmark-start text:name="__RefHeading___filtern_3"/><text:bookmark-start text:name="filtern"/>Filtern<text:bookmark-end text:name="__RefHeading___filtern_3"/><text:bookmark-end text:name="filtern"/></text:h>
      <text:p text:style-name="Text_20_body">Gegeben sei hier wieder eine Tabelle mit verschiedenen Produkten und deren Preis. Zusätzliche Angabe ist hier, ob ein Produkt bestellt wurde oder nicht.</text:p>
      <text:p text:style-name="Text_20_body">Über das Menü „Daten-Filter-Autofilter“ kann man in der Zelle C1 ein Klappmenü zum Filtern einfügen (Abbildungen 4 + 5)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3" text:anchor-type="as-char" draw:z-index="3" svg:width="13.229166666667cm" svg:height="7.2650340393343cm"><draw:image xlink:href="Pictures/7a9f23a0703ec14a6700ef38bdc03595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4" text:anchor-type="as-char" draw:z-index="4" svg:width="5.953125cm" style:rel-width="100%" svg:height="5.6115522540984cm" style:rel-height="scale"><draw:image xlink:href="Pictures/612439b0e703bd8766c16fe09bd47afd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Abbildung 4  </text:p>
          </table:table-cell>
          <table:table-cell office:value-type="string" table:style-name="tablecell">
            <text:p text:style-name="tablealignleft">Abbildung 5  </text:p>
          </table:table-cell>
        </table:table-row>
      </table:table>
      <text:p text:style-name="Text_20_body">Wählt man in dieser Spalte schließlich das <text:span text:style-name="Strong_20_Emphasis">x</text:span> aus, so werden nur die Zeilen angezeigt, welche auch das <text:span text:style-name="Strong_20_Emphasis">x</text:span> enthalten (Abbildung 6), also „markiert“ sind. Wählt man im Klappmenü wieder <text:span text:style-name="Strong_20_Emphasis">alle</text:span> aus, werden alle Zeilen sichtbar.</text:p>
      <table:table table:style-name="Table">
        <table:table-column/>
        <table:table-row>
          <table:table-cell office:value-type="string" table:style-name="tablecell">
            <text:p text:style-name="tablealigncenter">  <draw:frame draw:style-name="media" draw:name="5" text:anchor-type="as-char" draw:z-index="5" svg:width="7.9375cm" style:rel-width="100%" svg:height="4.239023297491cm" style:rel-height="scale"><draw:image xlink:href="Pictures/0acdde9570a0acd18ab7e70ed80f06f2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Abbildung 6  </text:p>
          </table:table-cell>
        </table:table-row>
      </table:table>
      <text:p text:style-name="Text_20_body">Weitere Filterregeln lassen sich auch produzieren:</text:p>
      <text:list text:style-name="List_20_1" text:continue-numbering="false">
        <text:list-item>
          <text:p text:style-name="List_20_1_Content_First"> Markieren der Spalte B</text:p>
        </text:list-item>
        <text:list-item>
          <text:p text:style-name="List_20_1_Content"> man wählt im Menü „Daten-Filter-Standardfilter“ (Abbildung 7)</text:p>
        </text:list-item>
        <text:list-item>
          <text:p text:style-name="List_20_1_Content"> dort können spezielle Einstellungen vorgenommen werden</text:p>
        </text:list-item>
        <text:list-item>
          <text:p text:style-name="List_20_1_Content_Last"> hier: es werden nur die Zeilen angezeigt, in denen der Wert der Spalte B &lt; oder = 4 ist (Abbildung 8 + 9)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6" text:anchor-type="as-char" draw:z-index="6" svg:width="6.0854166666667cm" style:rel-width="100%" svg:height="3.4708049672214cm" style:rel-height="scale"><draw:image xlink:href="Pictures/62e7a4f9f638d5022fae1befc64bed34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7" text:anchor-type="as-char" draw:z-index="7" svg:width="6.0854166666667cm" style:rel-width="100%" svg:height="2.9919024427953cm" style:rel-height="scale"><draw:image xlink:href="Pictures/b1a48f5bb9fa54ce458c715837f22021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8" text:anchor-type="as-char" draw:z-index="8" svg:width="6.0854166666667cm" style:rel-width="100%" svg:height="2.909215834594cm" style:rel-height="scale"><draw:image xlink:href="Pictures/13bb81eb2487454cb562240b03762ef2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Abbildung 7  </text:p>
          </table:table-cell>
          <table:table-cell office:value-type="string" table:style-name="tablecell">
            <text:p text:style-name="tablealignleft">Abbildung 8  </text:p>
          </table:table-cell>
          <table:table-cell office:value-type="string" table:style-name="tablecell">
            <text:p text:style-name="tablealignleft">Abbildung 9  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itg9:pmaterial:tk:tkz02" text:style-name="Internet_20_link" text:visited-style-name="Visited_20_Internet_20_Link">=&gt; Lektion Z.2 - Wenn-Dann-Funktionen</text:a><text:line-break/>
<text:a xlink:type="simple" xlink:href="https://training.aeg-reutlingen.de/itgwiki/doku.php?id=itg9:pmaterial:tk" text:style-name="Internet_20_link" text:visited-style-name="Visited_20_Internet_20_Link">=&gt; Übersicht Tabellenkalkul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0:07</meta:creation-date>
    <dc:creator>Generated</dc:creator>
    <dc:date>2026-08-09T14::40:07</dc:date>
    <dc:language>en-US</dc:language>
    <meta:editing-cycles>1</meta:editing-cycles>
    <meta:editing-duration>PT0S</meta:editing-duration>
    <dc:title>itg9:pmaterial:tk:tkz01</dc:title>
  </office:meta>
</office:document-meta>
</file>