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c152fcaccc2255f60dcc3c787d7682.png"/>
  <manifest:file-entry manifest:media-type="image/png" manifest:full-path="Pictures/b38aa0b37de9519bfce50b65e26c0a27.png"/>
  <manifest:file-entry manifest:media-type="image/png" manifest:full-path="Pictures/92888840f73ecbc597bc98a70acaa1ed.png"/>
  <manifest:file-entry manifest:media-type="image/png" manifest:full-path="Pictures/9993cb4a1c60ffc5074a3b83d1f1b779.png"/>
  <manifest:file-entry manifest:media-type="image/png" manifest:full-path="Pictures/10cb10a5cea0df36dff799a17c0fd228.png"/>
  <manifest:file-entry manifest:media-type="image/png" manifest:full-path="Pictures/5e8b16beffa1925cf66c2817b13fefd5.png"/>
  <manifest:file-entry manifest:media-type="image/png" manifest:full-path="Pictures/6569151f8cba3e3a4e1453d8dbf9547f.png"/>
  <manifest:file-entry manifest:media-type="image/png" manifest:full-path="Pictures/dc172fe750a682fe61ae3b7805388a50.png"/>
  <manifest:file-entry manifest:media-type="image/png" manifest:full-path="Pictures/d044c9a0e9188352e9e4701466ad4151.png"/>
  <manifest:file-entry manifest:media-type="image/png" manifest:full-path="Pictures/f666da44bf0cd99fdfb01af71a1022b8.png"/>
  <manifest:file-entry manifest:media-type="image/png" manifest:full-path="Pictures/6ae419144eff663b9713e15eb0fcb0ab.png"/>
  <manifest:file-entry manifest:media-type="image/png" manifest:full-path="Pictures/35524cc5f7e59db88b032dca4564554a.pn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itg9:pmaterial:tk:tk22" text:style-name="Internet_20_link" text:visited-style-name="Visited_20_Internet_20_Link">=&gt; Lektion 2 - mit Formeln rechnen</text:a></text:p>
      <text:h text:style-name="Heading_20_1" text:outline-level="1"><text:bookmark text:name="itg9:pmaterial:tk:tk23"/><text:bookmark-start text:name="__RefHeading___lektion_3_-_vordefinierte_funktionen_einbauen_1"/><text:bookmark-start text:name="lektion_3_-_vordefinierte_funktionen_einbauen"/>Lektion 3 - vordefinierte Funktionen einbauen<text:bookmark-end text:name="__RefHeading___lektion_3_-_vordefinierte_funktionen_einbauen_1"/><text:bookmark-end text:name="lektion_3_-_vordefinierte_funktionen_einbauen"/></text:h>
      <text:p text:style-name="Text_20_body">Jedes TKP hat viele verschiedene Funktionen zur Auswahl, welche die Berechnung verschiedener Formeln wesentlich vereinfachen. Wird in einer Zelle das Gleichheitszeichen gesetzt, erscheint in der Symbolleiste eine Auswahl der zuletzt bzw. meist verwendeten Funktionen (⇒ Abbildungen 1 + 2). Weitere Funktionen findet man im <text:a xlink:type="simple" xlink:href="https://training.aeg-reutlingen.de/itgwiki/doku.php?id=itg9:pmaterial:tk:funkassi" text:style-name="Internet_20_link" text:visited-style-name="Visited_20_Internet_20_Link">=&gt; Funktionsassistenten</text:a> unter dem Menüpunkt „Einfügen“ („Funktion…“) oder direkt in der Symbolleiste (⇒ Abbildung 3).</text:p>
      <table:table table:style-name="Table">
        <table:table-column/>
        <table:table-column/>
        <table:table-row>
          <table:table-cell office:value-type="string" table:style-name="tablecell">
            <text:p text:style-name="tablealigncenter">  <draw:frame draw:style-name="media" draw:name="0" text:anchor-type="as-char" draw:z-index="0" svg:width="7.9375cm" style:rel-width="100%" svg:height="2.8028560830861cm" style:rel-height="scale"><draw:image xlink:href="Pictures/fac152fcaccc2255f60dcc3c787d7682.png" xlink:type="simple" xlink:show="embed" xlink:actuate="onLoad"/></draw:frame>  </text:p>
          </table:table-cell>
          <table:table-cell office:value-type="string" table:style-name="tablecell">
            <text:p text:style-name="tablealigncenter">  <draw:frame draw:style-name="media" draw:name="1" text:anchor-type="as-char" draw:z-index="1" svg:width="7.9375cm" style:rel-width="100%" svg:height="3.9336283185841cm" style:rel-height="scale"><draw:image xlink:href="Pictures/b38aa0b37de9519bfce50b65e26c0a27.png" xlink:type="simple" xlink:show="embed" xlink:actuate="onLoad"/></draw:frame>  </text:p>
          </table:table-cell>
        </table:table-row>
        <table:table-row>
          <table:table-cell office:value-type="string" table:style-name="tablecell">
            <text:p text:style-name="tablealignleft">Abbildung 1</text:p>
          </table:table-cell>
          <table:table-cell office:value-type="string" table:style-name="tablecell">
            <text:p text:style-name="tablealignleft">Abbildung 2  </text:p>
          </table:table-cell>
        </table:table-row>
        <table:table-row>
          <table:table-cell office:value-type="string" table:style-name="tablecell">
            <text:p text:style-name="tablealigncenter">  <draw:frame draw:style-name="media" draw:name="2" text:anchor-type="as-char" draw:z-index="2" svg:width="7.9375cm" style:rel-width="100%" svg:height="2.5696942446043cm" style:rel-height="scale"><draw:image xlink:href="Pictures/92888840f73ecbc597bc98a70acaa1ed.png" xlink:type="simple" xlink:show="embed" xlink:actuate="onLoad"/></draw:frame>  </text:p>
          </table:table-cell>
          <table:table-cell office:value-type="string" table:style-name="tablecell"/>
        </table:table-row>
        <table:table-row>
          <table:table-cell office:value-type="string" table:style-name="tablecell">
            <text:p text:style-name="tablealignleft">Abbildung 3  </text:p>
          </table:table-cell>
          <table:table-cell office:value-type="string" table:style-nam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er Funktionsaufbau ist immer gleich und sieht so aus:
<text:line-break/><text:line-break/>
&lt;space&gt;&lt;space&gt;&lt;space&gt;&lt;space&gt;&lt;space&gt;&lt;space&gt;<text:span text:style-name="Strong_20_Emphasis"> = funktionsname(argument) </text:span>
<text:line-break/><text:line-break/>
Eine Funktion liefert übrigens immer einen Wert als Inhalt der Ergebniszelle. </text:p>
          </table:table-cell>
        </table:table-row>
      </table:table>
      <text:h text:style-name="Heading_20_2" text:outline-level="2"><text:bookmark-start text:name="__RefHeading___ueberblick_ueber_die_zwei_wichtigsten_funktionen_2"/><text:bookmark-start text:name="ueberblick_ueber_die_zwei_wichtigsten_funktionen"/>Überblick über die zwei wichtigsten Funktionen<text:bookmark-end text:name="__RefHeading___ueberblick_ueber_die_zwei_wichtigsten_funktionen_2"/><text:bookmark-end text:name="ueberblick_ueber_die_zwei_wichtigsten_funktionen"/></text:h>
      <text:h text:style-name="Heading_20_3" text:outline-level="3"><text:bookmark-start text:name="__RefHeading___summenfunktion_3"/><text:bookmark-start text:name="summenfunktion"/>1. Summenfunktion<text:bookmark-end text:name="__RefHeading___summenfunktion_3"/><text:bookmark-end text:name="summenfunktion"/></text:h>
      <text:p text:style-name="Text_20_body">Das Ziel der Summenfunktion ist es, die Summe von mehreren Zahlen bzw. Zellinhalten zu berechnen, ohne, wie in Lektion 2 durchgeführt, die Variablen nacheinander aufzusummieren: A1 + B2 + C1 + D1.</text:p>
      <text:p text:style-name="Text_20_body">Wir summieren im Folgenden die Zahlen in den Zellen A2 bis E2 auf und können entweder über das „Summen“-Symbol (Sigma) neben dem Eingabefeld (⇒ Abbildung 4), dem „Summen“-Befehl in der Symbolleiste (⇒ Abbildung 5) oder den oben bereits erwähnten Funktionsassistenten die Summenfunktion auswählen. Das Ergebnis wird anschließend in der Zelle F2 gespeichert.</text:p>
      <table:table table:style-name="Table">
        <table:table-column/>
        <table:table-column/>
        <table:table-row>
          <table:table-cell office:value-type="string" table:style-name="tablecell">
            <text:p text:style-name="tablealigncenter">  <draw:frame draw:style-name="media" draw:name="3" text:anchor-type="as-char" draw:z-index="3" svg:width="7.9375cm" style:rel-width="100%" svg:height="2.8329124579125cm" style:rel-height="scale"><draw:image xlink:href="Pictures/9993cb4a1c60ffc5074a3b83d1f1b779.png" xlink:type="simple" xlink:show="embed" xlink:actuate="onLoad"/></draw:frame>  </text:p>
          </table:table-cell>
          <table:table-cell office:value-type="string" table:style-name="tablecell">
            <text:p text:style-name="tablealigncenter">  <draw:frame draw:style-name="media" draw:name="4" text:anchor-type="as-char" draw:z-index="4" svg:width="7.9375cm" style:rel-width="100%" svg:height="2.8329124579125cm" style:rel-height="scale"><draw:image xlink:href="Pictures/10cb10a5cea0df36dff799a17c0fd228.png" xlink:type="simple" xlink:show="embed" xlink:actuate="onLoad"/></draw:frame>  </text:p>
          </table:table-cell>
        </table:table-row>
        <table:table-row>
          <table:table-cell office:value-type="string" table:style-name="tablecell">
            <text:p text:style-name="tablealignleft">Abbildung 4  </text:p>
          </table:table-cell>
          <table:table-cell office:value-type="string" table:style-name="tablecell">
            <text:p text:style-name="tablealignleft">Abbildung 5  </text:p>
          </table:table-cell>
        </table:table-row>
      </table:table>
      <text:h text:style-name="Heading_20_4" text:outline-level="4"><text:bookmark-start text:name="__RefHeading___a._summe_aufeinanderfolgender_zellen-_spalteninhalte_4"/><text:bookmark-start text:name="a._summe_aufeinanderfolgender_zellen-_spalteninhalte"/>a. Summe aufeinanderfolgender Zellen- / Spalteninhalte<text:bookmark-end text:name="__RefHeading___a._summe_aufeinanderfolgender_zellen-_spalteninhalte_4"/><text:bookmark-end text:name="a._summe_aufeinanderfolgender_zellen-_spalteninhalte"/></text:h>
      <text:p text:style-name="Text_20_body">Die einzelnen Zellennamen werden durch einen Doppelpunkt getrennt (⇒ Abbildungen 6 + 7)</text:p>
      <table:table table:style-name="Table">
        <table:table-column/>
        <table:table-column/>
        <table:table-row>
          <table:table-cell office:value-type="string" table:style-name="tablecell">
            <text:p text:style-name="tablealigncenter">  <draw:frame draw:style-name="media" draw:name="5" text:anchor-type="as-char" draw:z-index="5" svg:width="7.9375cm" style:rel-width="100%" svg:height="2.0756658595642cm" style:rel-height="scale"><draw:image xlink:href="Pictures/5e8b16beffa1925cf66c2817b13fefd5.png" xlink:type="simple" xlink:show="embed" xlink:actuate="onLoad"/></draw:frame>  </text:p>
          </table:table-cell>
          <table:table-cell office:value-type="string" table:style-name="tablecell">
            <text:p text:style-name="tablealigncenter">  <draw:frame draw:style-name="media" draw:name="6" text:anchor-type="as-char" draw:z-index="6" svg:width="7.9375cm" style:rel-width="100%" svg:height="2.438768115942cm" style:rel-height="scale"><draw:image xlink:href="Pictures/6569151f8cba3e3a4e1453d8dbf9547f.png" xlink:type="simple" xlink:show="embed" xlink:actuate="onLoad"/></draw:frame>  </text:p>
          </table:table-cell>
        </table:table-row>
        <table:table-row>
          <table:table-cell office:value-type="string" table:style-name="tablecell">
            <text:p text:style-name="tablealignleft">Abbildung 6  </text:p>
          </table:table-cell>
          <table:table-cell office:value-type="string" table:style-name="tablecell">
            <text:p text:style-name="tablealignleft">Abbildung 7  </text:p>
          </table:table-cell>
        </table:table-row>
      </table:table>
      <text:h text:style-name="Heading_20_4" text:outline-level="4"><text:bookmark-start text:name="__RefHeading___b._summe_von_nicht_aufeinanderfolgender_zellen-_spalteninhalte_5"/><text:bookmark-start text:name="b._summe_von_nicht_aufeinanderfolgender_zellen-_spalteninhalte"/>b. Summe von nicht aufeinanderfolgender Zellen- / Spalteninhalte<text:bookmark-end text:name="__RefHeading___b._summe_von_nicht_aufeinanderfolgender_zellen-_spalteninhalte_5"/><text:bookmark-end text:name="b._summe_von_nicht_aufeinanderfolgender_zellen-_spalteninhalte"/></text:h>
      <text:p text:style-name="Text_20_body">Die einzelnen Zellennamen werden durch einen Strichpunkt getrennt (⇒ Abbildung 8)</text:p>
      <table:table table:style-name="Table">
        <table:table-column/>
        <table:table-column/>
        <table:table-row>
          <table:table-cell office:value-type="string" table:style-name="tablecell">
            <text:p text:style-name="tablealigncenter">  <draw:frame draw:style-name="media" draw:name="7" text:anchor-type="as-char" draw:z-index="7" svg:width="7.9375cm" style:rel-width="100%" svg:height="2.3268835616438cm" style:rel-height="scale"><draw:image xlink:href="Pictures/dc172fe750a682fe61ae3b7805388a50.png" xlink:type="simple" xlink:show="embed" xlink:actuate="onLoad"/></draw:frame>  </text:p>
          </table:table-cell>
          <table:table-cell office:value-type="string" table:style-name="tablecell">
            <text:p text:style-name="tablealigncenter">  <draw:frame draw:style-name="media" draw:name="8" text:anchor-type="as-char" draw:z-index="8" svg:width="7.9375cm" style:rel-width="100%" svg:height="4.2382330246914cm" style:rel-height="scale"><draw:image xlink:href="Pictures/d044c9a0e9188352e9e4701466ad4151.png" xlink:type="simple" xlink:show="embed" xlink:actuate="onLoad"/></draw:frame>  </text:p>
          </table:table-cell>
        </table:table-row>
        <table:table-row>
          <table:table-cell office:value-type="string" table:style-name="tablecell">
            <text:p text:style-name="tablealignleft">Abbildung 8  </text:p>
          </table:table-cell>
          <table:table-cell office:value-type="string" table:style-name="tablecell">
            <text:p text:style-name="tablealignleft">Abbildung 9  </text:p>
          </table:table-cell>
        </table:table-row>
      </table:table>
      <text:h text:style-name="Heading_20_3" text:outline-level="3"><text:bookmark-start text:name="__RefHeading___mittelwertsfunktion_6"/><text:bookmark-start text:name="mittelwertsfunktion"/>2. Mittelwertsfunktion<text:bookmark-end text:name="__RefHeading___mittelwertsfunktion_6"/><text:bookmark-end text:name="mittelwertsfunktion"/></text:h>
      <text:p text:style-name="Text_20_body">In der Zelle F2 soll anstatt der Summe der Zahlen der Mittelwert von der Zelleninhalte A2 bis E2 stehen. Entweder man rechnet das Ergebnis von Hand aus (⇒ Abbildung 10), setzt die Summenfunktion ein (⇒ Abbildung 11) oder verwendet die <text:a xlink:type="simple" xlink:href="https://training.aeg-reutlingen.de/itgwiki/doku.php?id=itg9:pmaterial:tk:funkassi" text:style-name="Internet_20_link" text:visited-style-name="Visited_20_Internet_20_Link">=&gt; Mittelwertsfunktion</text:a> (⇒ Abbildung 12).</text:p>
      <table:table table:style-name="Table">
        <table:table-column/>
        <table:table-column/>
        <table:table-row>
          <table:table-cell office:value-type="string" table:style-name="tablecell">
            <text:p text:style-name="tablealigncenter">  <draw:frame draw:style-name="media" draw:name="9" text:anchor-type="as-char" draw:z-index="9" svg:width="7.9375cm" style:rel-width="100%" svg:height="1.9953383977901cm" style:rel-height="scale"><draw:image xlink:href="Pictures/f666da44bf0cd99fdfb01af71a1022b8.png" xlink:type="simple" xlink:show="embed" xlink:actuate="onLoad"/></draw:frame>  </text:p>
          </table:table-cell>
          <table:table-cell office:value-type="string" table:style-name="tablecell">
            <text:p text:style-name="tablealigncenter">  <draw:frame draw:style-name="media" draw:name="10" text:anchor-type="as-char" draw:z-index="10" svg:width="7.9375cm" style:rel-width="100%" svg:height="2.0656067251462cm" style:rel-height="scale"><draw:image xlink:href="Pictures/6ae419144eff663b9713e15eb0fcb0ab.png" xlink:type="simple" xlink:show="embed" xlink:actuate="onLoad"/></draw:frame>  </text:p>
          </table:table-cell>
        </table:table-row>
        <table:table-row>
          <table:table-cell office:value-type="string" table:style-name="tablecell">
            <text:p text:style-name="tablealignleft">Abbildung 10  </text:p>
          </table:table-cell>
          <table:table-cell office:value-type="string" table:style-name="tablecell">
            <text:p text:style-name="tablealignleft">Abbildung 11  </text:p>
          </table:table-cell>
        </table:table-row>
        <table:table-row>
          <table:table-cell office:value-type="string" table:style-name="tablecell">
            <text:p text:style-name="tablealigncenter">  <draw:frame draw:style-name="media" draw:name="11" text:anchor-type="as-char" draw:z-index="11" svg:width="7.9375cm" style:rel-width="100%" svg:height="2.0815922190202cm" style:rel-height="scale"><draw:image xlink:href="Pictures/35524cc5f7e59db88b032dca4564554a.png" xlink:type="simple" xlink:show="embed" xlink:actuate="onLoad"/></draw:frame>  </text:p>
          </table:table-cell>
          <table:table-cell office:value-type="string" table:style-name="tablecell"/>
        </table:table-row>
        <table:table-row>
          <table:table-cell office:value-type="string" table:style-name="tablecell">
            <text:p text:style-name="tablealignleft">Abbildung 12  </text:p>
          </table:table-cell>
          <table:table-cell office:value-type="string" table:style-name="tablecell"/>
        </table:table-row>
      </table:table>
      <text:p text:style-name="Text_20_body"><draw:frame draw:style-name="mediaright" draw:name="12" text:anchor-type="paragraph" draw:z-index="12" svg:width="1.6933333333333cm" svg:height="1.6933333333333cm"><draw:image xlink:href="Pictures/8cbd0130ed05a11796a63fc8d64fb6e6.png" xlink:type="simple" xlink:show="embed" xlink:actuate="onLoad"/></draw:frame></text:p>
      <text:h text:style-name="Heading_20_3" text:outline-level="3"><text:bookmark-start text:name="__RefHeading___aufgaben_7"/><text:bookmark-start text:name="aufgaben"/>Aufgaben<text:bookmark-end text:name="__RefHeading___aufgaben_7"/><text:bookmark-end text:name="aufgaben"/></text:h>
      <text:list text:style-name="Numbering_20_1" text:continue-numbering="false">
        <text:list-item>
          <text:p text:style-name="Numbering_20_1_Content_First"> Ergänze deine Tabelle für die Klassenkasse <text:a xlink:type="simple" xlink:href="https://training.aeg-reutlingen.de/itgwiki/doku.php?id=itg9:pmaterial:tk:tk05" text:style-name="Internet_20_link" text:visited-style-name="Visited_20_Internet_20_Link">=&gt; aus Teil 1 (Beispiel 3)</text:a> so, dass noch die Monatssummen und die Summen für jeden Schüler bestimmt werden. Es sollen auch die Gesamteinnahmen angezeigt werden.</text:p>
        </text:list-item>
        <text:list-item>
          <text:p text:style-name="Numbering_20_1_Content_Last"> Erstelle eine Tabelle mit deinen letztjährigen Zeugnisnoten und berechne deinen Zeugnisdurchschnitt.</text:p>
        </text:list-item>
      </text:list>
      <text:p text:style-name="Horizontal_20_Line"/>
      <text:p text:style-name="Text_20_body"><text:a xlink:type="simple" xlink:href="https://training.aeg-reutlingen.de/itgwiki/doku.php?id=itg9:pmaterial:tk:tk24" text:style-name="Internet_20_link" text:visited-style-name="Visited_20_Internet_20_Link">=&gt; Lektion 4 - Formeln kopieren</text:a><text:line-break/>
<text:a xlink:type="simple" xlink:href="https://training.aeg-reutlingen.de/itgwiki/doku.php?id=itg9:pmaterial:tk" text:style-name="Internet_20_link" text:visited-style-name="Visited_20_Internet_20_Link">=&gt; Übersicht Tabellenkalk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23:14</meta:creation-date>
    <dc:creator>Generated</dc:creator>
    <dc:date>2026-08-09T12::23:14</dc:date>
    <dc:language>en-US</dc:language>
    <meta:editing-cycles>1</meta:editing-cycles>
    <meta:editing-duration>PT0S</meta:editing-duration>
    <dc:title>itg9:pmaterial:tk:tk23</dc:title>
  </office:meta>
</office:document-meta>
</file>