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74168b3929cf4caef2927af98882ff0a.jpeg"/>
  <manifest:file-entry manifest:media-type="image/png" manifest:full-path="Pictures/8cbd0130ed05a11796a63fc8d64fb6e6.png"/>
  <manifest:file-entry manifest:media-type="image/png" manifest:full-path="Pictures/4ea53e41556dfbd09322f8fd28ba10b0.png"/>
  <manifest:file-entry manifest:media-type="image/png" manifest:full-path="Pictures/683a9593835655f72c30a0d9d629ed5b.png"/>
  <manifest:file-entry manifest:media-type="image/png" manifest:full-path="Pictures/f01d22d5cd06f95587dbee778adb0c10.png"/>
  <manifest:file-entry manifest:media-type="image/png" manifest:full-path="Pictures/9677d0961c047c0ed51f676e75ecc55e.png"/>
  <manifest:file-entry manifest:media-type="image/png" manifest:full-path="Pictures/fcc7ecff32f3ccdf372d5b860709fd1c.png"/>
  <manifest:file-entry manifest:media-type="image/png" manifest:full-path="Pictures/4a3627ee920b3b4d240f899a5d231eeb.png"/>
  <manifest:file-entry manifest:media-type="image/png" manifest:full-path="Pictures/0406e4a758e095f6f03b967b0ca07d7f.png"/>
  <manifest:file-entry manifest:media-type="image/png" manifest:full-path="Pictures/f2a58b3a8c74c51778dfe24e9878f1c5.png"/>
  <manifest:file-entry manifest:media-type="image/png" manifest:full-path="Pictures/051a8c5b15be5b5f2e038977350db94a.png"/>
  <manifest:file-entry manifest:media-type="image/png" manifest:full-path="Pictures/ef54ceb8a1c729eeb3dccd3c07e202e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
<text:a xlink:type="simple" xlink:href="https://training.aeg-reutlingen.de/itgwiki/doku.php?id=itg7:smaterial:text:lektion_06" text:style-name="Internet_20_link" text:visited-style-name="Visited_20_Internet_20_Link">=&gt; Lektion 6: Textverarbeitung und Quellen</text:a></text:p>
      <text:h text:style-name="Heading_20_1" text:outline-level="1"><text:bookmark text:name="itg7:smaterial:text:lektion_06_1"/><text:bookmark-start text:name="__RefHeading___lektion_6.1urheber-_rechte_an_texten_1"/><text:bookmark-start text:name="lektion_6.1urheber-_rechte_an_texten"/>Lektion 6.1: (Urheber-)Rechte an Texten<text:bookmark-end text:name="__RefHeading___lektion_6.1urheber-_rechte_an_texten_1"/><text:bookmark-end text:name="lektion_6.1urheber-_rechte_an_texten"/></text:h>
      <text:h text:style-name="Heading_20_3" text:outline-level="3"><text:bookmark-start text:name="__RefHeading___das_urheberrecht_2"/><text:bookmark-start text:name="das_urheberrecht"/>Das Urheberrecht...<text:bookmark-end text:name="__RefHeading___das_urheberrecht_2"/><text:bookmark-end text:name="das_urheberrecht"/></text:h>
      <text:list text:style-name="List_20_1" text:continue-numbering="false">
        <text:list-item>
          <text:p text:style-name="List_20_1_Content_First"> schützt ein Werk für seinen Urheber</text:p>
        </text:list-item>
        <text:list-item>
          <text:p text:style-name="List_20_1_Content"> berücksichtigt die wirtschaftlichen Interessen und die Ideale des Urhebers am Werk</text:p>
        </text:list-item>
        <text:list-item>
          <text:p text:style-name="List_20_1_Content_Last"> ist NICHT übertragbar</text:p>
        </text:list-item>
      </text:list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<text:span text:style-name="Strong_20_Emphasis">Aber</text:span> ein Nutzungs- und Verwertungsrecht können ganz oder teilweise von einem Rechteinhaber erworben werden.</text:p>
          </table:table-cell>
        </table:table-row>
      </table:table>
      <text:h text:style-name="Heading_20_3" text:outline-level="3"><text:bookmark-start text:name="__RefHeading___wie_lange_gilt_das_urheberrecht_3"/><text:bookmark-start text:name="wie_lange_gilt_das_urheberrecht"/>Wie lange gilt das Urheberrecht?<text:bookmark-end text:name="__RefHeading___wie_lange_gilt_das_urheberrecht_3"/><text:bookmark-end text:name="wie_lange_gilt_das_urheberrecht"/></text:h>
      <text:p text:style-name="Text_20_body">Mindestens 70 Jahre nach dem Tod des Urhebers wird das Werk „gemeinfrei“. Das bedeutet, dass es jeder auf egal welche Weise verwenden darf.</text:p>
      <text:p text:style-name="Text_20_body"><draw:frame draw:style-name="mediacenter" draw:name="0" text:anchor-type="paragraph" draw:z-index="0" svg:width="13.229166666667cm" svg:height="4.7968795727246cm"><draw:image xlink:href="Pictures/74168b3929cf4caef2927af98882ff0a.jpeg" xlink:type="simple" xlink:show="embed" xlink:actuate="onLoad"/></draw:frame></text:p>
      <text:p text:style-name="Text_20_body">Man findet im Internet viele solcher Texte. Eine gute Übersicht bietet:</text:p>
      <text:list text:style-name="List_20_1" text:continue-numbering="false">
        <text:list-item>
          <text:p text:style-name="List_20_1_Content_First"> <text:a xlink:type="simple" xlink:href="http://gutenberg.spiegel.de/" text:style-name="Internet_20_link" text:visited-style-name="Visited_20_Internet_20_Link">Projekt Gutenberg:</text:a> Die meisten dieser Texte sind gemeinfrei, privat dürfen im Prinzip alle verwendet werden - für kommerzielle Nutzer gibt es bei manchen Texten eine Einschränkung</text:p>
        </text:list-item>
        <text:list-item>
          <text:p text:style-name="List_20_1_Content_Last"> <text:a xlink:type="simple" xlink:href="http://www.gutenberg.org/wiki/Main_Page" text:style-name="Internet_20_link" text:visited-style-name="Visited_20_Internet_20_Link">Free ebooks - Project Gutenberg:</text:a> Hier finden sich über 15000 freie e-Books zum Download.</text:p>
        </text:list-item>
      </text:list>
      <text:h text:style-name="Heading_20_3" text:outline-level="3"><text:bookmark-start text:name="__RefHeading___gibt_es_noch_weitere_rechtemoeglichkeiten_fuer_texte_4"/><text:bookmark-start text:name="gibt_es_noch_weitere_rechtemoeglichkeiten_fuer_texte"/>Gibt es noch weitere Rechtemöglichkeiten für Texte?<text:bookmark-end text:name="__RefHeading___gibt_es_noch_weitere_rechtemoeglichkeiten_fuer_texte_4"/><text:bookmark-end text:name="gibt_es_noch_weitere_rechtemoeglichkeiten_fuer_texte"/></text:h>
      <text:p text:style-name="Text_20_body">Ja! Diese Werke sind dann von den Autoren unter bestimmten Voraussetzungen für andere verwendbar. Für solche Zwecke gibt es ein „<text:span text:style-name="Strong_20_Emphasis">Baukastensystem</text:span> für Lizenzverträge“.</text:p>
      <text:p text:style-name="Text_20_body"><draw:frame draw:style-name="mediaright" draw:name="1" text:anchor-type="paragraph" draw:z-index="1" svg:width="1.6933333333333cm" svg:height="1.6933333333333cm"><draw:image xlink:href="Pictures/8cbd0130ed05a11796a63fc8d64fb6e6.png" xlink:type="simple" xlink:show="embed" xlink:actuate="onLoad"/></draw:frame></text:p>
      <text:h text:style-name="Heading_20_3" text:outline-level="3"><text:bookmark-start text:name="__RefHeading___aufgabe_6_5"/><text:bookmark-start text:name="aufgabe_6"/>Aufgabe 6<text:bookmark-end text:name="__RefHeading___aufgabe_6_5"/><text:bookmark-end text:name="aufgabe_6"/></text:h>
      <text:p text:style-name="Text_20_body">Das Baukastensystem beinheltet vier verschiedene Symbole, die unterschiedlich miteinander verknüpft werden können.</text:p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center">  <draw:frame draw:style-name="media" draw:name="2" text:anchor-type="as-char" draw:z-index="2" svg:width="2.6458333333333cm" style:rel-width="100%" svg:height="2.6458333333333cm" style:rel-height="scale"><draw:image xlink:href="Pictures/4ea53e41556dfbd09322f8fd28ba10b0.png" xlink:type="simple" xlink:show="embed" xlink:actuate="onLoad"/></draw:frame>  </text:p>
          </table:table-cell>
          <table:table-cell office:value-type="string" table:style-name="tablecell">
            <text:p text:style-name="tablealigncenter">  <draw:frame draw:style-name="media" draw:name="3" text:anchor-type="as-char" draw:z-index="3" svg:width="2.6458333333333cm" style:rel-width="100%" svg:height="2.6458333333333cm" style:rel-height="scale"><draw:image xlink:href="Pictures/683a9593835655f72c30a0d9d629ed5b.png" xlink:type="simple" xlink:show="embed" xlink:actuate="onLoad"/></draw:frame>  </text:p>
          </table:table-cell>
          <table:table-cell office:value-type="string" table:style-name="tablecell">
            <text:p text:style-name="tablealigncenter">  <draw:frame draw:style-name="media" draw:name="4" text:anchor-type="as-char" draw:z-index="4" svg:width="2.6458333333333cm" style:rel-width="100%" svg:height="2.6458333333333cm" style:rel-height="scale"><draw:image xlink:href="Pictures/f01d22d5cd06f95587dbee778adb0c10.png" xlink:type="simple" xlink:show="embed" xlink:actuate="onLoad"/></draw:frame>  </text:p>
          </table:table-cell>
          <table:table-cell office:value-type="string" table:style-name="tablecell">
            <text:p text:style-name="tablealigncenter">  <draw:frame draw:style-name="media" draw:name="5" text:anchor-type="as-char" draw:z-index="5" svg:width="2.6458333333333cm" style:rel-width="100%" svg:height="2.6458333333333cm" style:rel-height="scale"><draw:image xlink:href="Pictures/9677d0961c047c0ed51f676e75ecc55e.png" xlink:type="simple" xlink:show="embed" xlink:actuate="onLoad"/></draw:frame>  </text:p>
          </table:table-cell>
        </table:table-row>
      </table:table>
      <text:p text:style-name="Text_20_body">Was bedeutet jedes der folgenden Symbole? Recherchiere unter <text:a xlink:type="simple" xlink:href="http://de.creativecommons.org/" text:style-name="Internet_20_link" text:visited-style-name="Visited_20_Internet_20_Link">Creative Commons Deutschland</text:a>, schreibe deine Erkenntnisse in einer Textdatei auf und speichere diese unter <text:span text:style-name="Source_20_Text">creative-commons.odt</text:span> ab. Die Datei benötigst du später noch einmal.</text:p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/>
          <table:table-cell office:value-type="string" table:style-name="tablecell">
            <text:p text:style-name="tablealignleft"><text:span text:style-name="Strong_20_Emphasis">TIPP:</text:span> Schreibe zum Beispiel</text:p>
            <text:list text:style-name="Numbering_20_1" text:continue-numbering="false">
              <text:list-item>
                <text:p text:style-name="Numbering_20_1_Content_First"> CC-BY: <text:span text:style-name="Source_20_Text">Freie Verwendung unter Namensnennung des Urhebers.</text:span></text:p>
              </text:list-item>
              <text:list-item>
                <text:p text:style-name="Numbering_20_1_Content"> CC-BY-NC: <text:span text:style-name="Source_20_Text">Namensnennung. Keine kommerzielle Nutzung.</text:span></text:p>
              </text:list-item>
              <text:list-item>
                <text:p text:style-name="Numbering_20_1_Content_Last"> …</text:p>
              </text:list-item>
            </text:list>
          </table:table-cell>
        </table:table-row>
      </table:table>
      <text:p text:style-name="Text_20_body">1. <draw:frame draw:style-name="media" draw:name="6" text:anchor-type="as-char" draw:z-index="6" svg:width="5.2916666666667cm" style:rel-width="100%" svg:height="1.8514267990074cm" style:rel-height="scale"><draw:image xlink:href="Pictures/fcc7ecff32f3ccdf372d5b860709fd1c.png" xlink:type="simple" xlink:show="embed" xlink:actuate="onLoad"/></draw:frame>
2. <draw:frame draw:style-name="media" draw:name="7" text:anchor-type="as-char" draw:z-index="7" svg:width="5.2916666666667cm" style:rel-width="100%" svg:height="1.8514267990074cm" style:rel-height="scale"><draw:image xlink:href="Pictures/4a3627ee920b3b4d240f899a5d231eeb.png" xlink:type="simple" xlink:show="embed" xlink:actuate="onLoad"/></draw:frame>
3. <draw:frame draw:style-name="media" draw:name="8" text:anchor-type="as-char" draw:z-index="8" svg:width="5.2916666666667cm" style:rel-width="100%" svg:height="1.8514267990074cm" style:rel-height="scale"><draw:image xlink:href="Pictures/0406e4a758e095f6f03b967b0ca07d7f.png" xlink:type="simple" xlink:show="embed" xlink:actuate="onLoad"/></draw:frame><text:line-break/>
4. <draw:frame draw:style-name="media" draw:name="9" text:anchor-type="as-char" draw:z-index="9" svg:width="5.2916666666667cm" style:rel-width="100%" svg:height="1.8514267990074cm" style:rel-height="scale"><draw:image xlink:href="Pictures/f2a58b3a8c74c51778dfe24e9878f1c5.png" xlink:type="simple" xlink:show="embed" xlink:actuate="onLoad"/></draw:frame>
5. <draw:frame draw:style-name="media" draw:name="10" text:anchor-type="as-char" draw:z-index="10" svg:width="5.2916666666667cm" style:rel-width="100%" svg:height="1.8514267990074cm" style:rel-height="scale"><draw:image xlink:href="Pictures/051a8c5b15be5b5f2e038977350db94a.png" xlink:type="simple" xlink:show="embed" xlink:actuate="onLoad"/></draw:frame>
6. <draw:frame draw:style-name="media" draw:name="11" text:anchor-type="as-char" draw:z-index="11" svg:width="5.2916666666667cm" style:rel-width="100%" svg:height="1.8514267990074cm" style:rel-height="scale"><draw:image xlink:href="Pictures/ef54ceb8a1c729eeb3dccd3c07e202e6.png" xlink:type="simple" xlink:show="embed" xlink:actuate="onLoad"/></draw:frame></text:p>
      <text:p text:style-name="Text_20_body">Was versteht man unter „kommerziell“?</text:p>
      <text:p text:style-name="Text_20_body"><text:a xlink:type="simple" xlink:href="https://training.aeg-reutlingen.de/itgwiki/doku.php?id=itg7:teacher:material:text" text:style-name="Internet_20_link" text:visited-style-name="Visited_20_Internet_20_Link">=&gt; Lehrerhinweis</text:a></text:p>
      <text:p text:style-name="Horizontal_20_Line"/>
      <text:p text:style-name="Text_20_body"><text:a xlink:type="simple" xlink:href="https://training.aeg-reutlingen.de/itgwiki/doku.php?id=itg7:smaterial:text:lektion_06_2" text:style-name="Internet_20_link" text:visited-style-name="Visited_20_Internet_20_Link">=&gt; Lektion 6.2: Quellenverzeichnis anlegen</text:a><text:line-break/>
<text:a xlink:type="simple" xlink:href="https://training.aeg-reutlingen.de/itgwiki/doku.php?id=itg7:smaterial:text:start" text:style-name="Internet_20_link" text:visited-style-name="Visited_20_Internet_20_Link">=&gt; Übersicht Textverarbeitung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10T14::20:27</meta:creation-date>
    <dc:creator>Generated</dc:creator>
    <dc:date>2026-08-10T14::20:27</dc:date>
    <dc:language>en-US</dc:language>
    <meta:editing-cycles>1</meta:editing-cycles>
    <meta:editing-duration>PT0S</meta:editing-duration>
    <dc:title>itg7:smaterial:text:lektion_06_1</dc:title>
  </office:meta>
</office:document-meta>
</file>