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fef05b42a6b9a083052b5fd7bad5aa.jpg"/>
  <manifest:file-entry manifest:media-type="image/png" manifest:full-path="Pictures/22cc09138ed25c1d2305e8112705dc15.png"/>
  <manifest:file-entry manifest:media-type="image/jpeg" manifest:full-path="Pictures/71f306c9649e605a46daee1864b6e511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itg7:smaterial:text:start" text:style-name="Internet_20_link" text:visited-style-name="Visited_20_Internet_20_Link">=&gt; Übersicht: Textverarbeitung</text:a></text:p>
      <text:h text:style-name="Heading_20_1" text:outline-level="1"><text:bookmark text:name="itg7:smaterial:text:lektion_01"/><text:bookmark-start text:name="__RefHeading___lektion_1texte_darstellen_-_eine_kleine_geschichte_1"/><text:bookmark-start text:name="lektion_1texte_darstellen_-_eine_kleine_geschichte"/>Lektion 1: Texte darstellen - eine kleine Geschichte<text:bookmark-end text:name="__RefHeading___lektion_1texte_darstellen_-_eine_kleine_geschichte_1"/><text:bookmark-end text:name="lektion_1texte_darstellen_-_eine_kleine_geschichte"/></text:h>
      <text:h text:style-name="Heading_20_2" text:outline-level="2"><text:bookmark-start text:name="__RefHeading___analoge_textverarbeitung_2"/><text:bookmark-start text:name="analoge_textverarbeitung"/>Analoge Textverarbeitung<text:bookmark-end text:name="__RefHeading___analoge_textverarbeitung_2"/><text:bookmark-end text:name="analoge_textverarbeitung"/></text:h>
      <text:p text:style-name="Text_20_body">Bis in die Mitte des 15. Jahrhunderts mussten Texte mühselig in Einzelarbeit von Hand geschrieben und gestaltet werden. Erst mit der Erfindung des <text:span text:style-name="Strong_20_Emphasis">Buchdrucks</text:span> durch <text:span text:style-name="Strong_20_Emphasis">Johannes Gutenberg</text:span> konnten Schriften relativ günstig hergestellt und für jeden zugänglich gemacht werden.</text:p>
      <text:p text:style-name="Text_20_body">Aus dieser Erfindung entstand 1714 der erste Entwurf einer Schreibmaschine.</text:p>
      <text:p text:style-name="Text_20_body"><text:span text:style-name="Strong_20_Emphasis">Das Problem dabei:</text:span> hatte man einen Fehler gemacht, konnte dieser nur sehr schwer korrigiert werde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Johannes Gutenberg Legend" text:anchor-type="as-char" draw:z-index="0" svg:width="5.2916666666667cm" style:rel-width="100%"><draw:text-box><text:p text:style-name="legendcenter"><draw:frame draw:style-name="media" draw:name="Johannes Gutenberg" text:anchor-type="as-char" draw:z-index="0" svg:width="5.2916666666667cm" style:rel-width="100%" svg:height="6.5329218106996cm" style:rel-height="scale"><draw:image xlink:href="Pictures/49fef05b42a6b9a083052b5fd7bad5aa.jpg" xlink:type="simple" xlink:show="embed" xlink:actuate="onLoad"/></draw:frame>Johannes Gutenberg</text:p></draw:text-box></draw:frame>  </text:p>
          </table:table-cell>
          <table:table-cell office:value-type="string" table:style-name="tablecell">
            <text:p text:style-name="tablealigncenter">  <draw:frame draw:style-name="media" draw:name="Buchdrucker Legend" text:anchor-type="as-char" draw:z-index="0" svg:width="5.2916666666667cm" style:rel-width="100%"><draw:text-box><text:p text:style-name="legendcenter"><draw:frame draw:style-name="media" draw:name="Buchdrucker" text:anchor-type="as-char" draw:z-index="1" svg:width="5.2916666666667cm" style:rel-width="100%" svg:height="6.8872017353579cm" style:rel-height="scale"><draw:image xlink:href="Pictures/22cc09138ed25c1d2305e8112705dc15.png" xlink:type="simple" xlink:show="embed" xlink:actuate="onLoad"/></draw:frame>Buchdrucker</text:p></draw:text-box></draw:frame>  </text:p>
          </table:table-cell>
          <table:table-cell office:value-type="string" table:style-name="tablecell">
            <text:p text:style-name="tablealigncenter">  <draw:frame draw:style-name="media" draw:name="Schreibmaschine Legend" text:anchor-type="as-char" draw:z-index="0" svg:width="5.2916666666667cm" style:rel-width="100%"><draw:text-box><text:p text:style-name="legendcenter"><draw:frame draw:style-name="media" draw:name="Schreibmaschine" text:anchor-type="as-char" draw:z-index="2" svg:width="5.2916666666667cm" style:rel-width="100%" svg:height="4.4281729428173cm" style:rel-height="scale"><draw:image xlink:href="Pictures/71f306c9649e605a46daee1864b6e511.jpeg" xlink:type="simple" xlink:show="embed" xlink:actuate="onLoad"/></draw:frame>Schreibmaschine</text:p></draw:text-box></draw:frame>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Johannes Gutenberg</text:span> <text:line-break/>gelebt um 1400 bis 1468  </text:p>
          </table:table-cell>
          <table:table-cell office:value-type="string" table:style-name="tablecell">
            <text:p text:style-name="tablealigncenter">  Buchdrucker um 1568  </text:p>
          </table:table-cell>
          <table:table-cell office:value-type="string" table:style-name="tablecell">
            <text:p text:style-name="tablealigncenter">  <text:a xlink:type="simple" xlink:href="http://de.wikipedia.org/wiki/Schreibmaschine" text:style-name="Internet_20_link" text:visited-style-name="Visited_20_Internet_20_Link">Schreibmaschine</text:a>  </text:p>
          </table:table-cell>
        </table:table-row>
      </table:table>
      <text:h text:style-name="Heading_20_2" text:outline-level="2"><text:bookmark-start text:name="__RefHeading___digitale_textverarbeitung_3"/><text:bookmark-start text:name="digitale_textverarbeitung"/>Digitale Textverarbeitung<text:bookmark-end text:name="__RefHeading___digitale_textverarbeitung_3"/><text:bookmark-end text:name="digitale_textverarbeitung"/></text:h>
      <text:p text:style-name="Text_20_body">Erst mit der Erfindung des Computers und dessen späteren Gebrauchs war es möglich, Texte digital zu bearbeiten.</text:p>
      <text:p text:style-name="Text_20_body"><text:span text:style-name="Strong_20_Emphasis">Vorteile hierbei:</text:span></text:p>
      <text:list text:style-name="List_20_1" text:continue-numbering="false">
        <text:list-item>
          <text:p text:style-name="List_20_1_Content_First"> Fehler konnten einfach korrigiert werden,</text:p>
        </text:list-item>
        <text:list-item>
          <text:p text:style-name="List_20_1_Content"> Bilder, Seiten, Kommentare, … einfügen ist wesentlich einfacher,</text:p>
        </text:list-item>
        <text:list-item>
          <text:p text:style-name="List_20_1_Content_Last"> Inhaltsverzeichnisse, … konnten leicht erstellt und ergänzt werden.</text:p>
        </text:list-item>
      </text:list>
      <text:p text:style-name="Horizontal_20_Line"/>
      <text:p text:style-name="Text_20_body"><text:a xlink:type="simple" xlink:href="https://training.aeg-reutlingen.de/itgwiki/doku.php?id=itg7:smaterial:text:lektion_02" text:style-name="Internet_20_link" text:visited-style-name="Visited_20_Internet_20_Link">=&gt; Lektion 2: Elemente einer Textverarbeitung</text:a><text:line-break/>
<text:a xlink:type="simple" xlink:href="https://training.aeg-reutlingen.de/itgwiki/doku.php?id=itg7:smaterial:text:start" text:style-name="Internet_20_link" text:visited-style-name="Visited_20_Internet_20_Link">=&gt; Übersicht: Textverarbeit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7:12</meta:creation-date>
    <dc:creator>Generated</dc:creator>
    <dc:date>2026-08-09T13::37:12</dc:date>
    <dc:language>en-US</dc:language>
    <meta:editing-cycles>1</meta:editing-cycles>
    <meta:editing-duration>PT0S</meta:editing-duration>
    <dc:title>itg7:smaterial:text:lektion_01</dc:title>
  </office:meta>
</office:document-meta>
</file>