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bf4fca147de65f11f06317c3ae6a35.jpeg"/>
  <manifest:file-entry manifest:media-type="image/jpeg" manifest:full-path="Pictures/34f1c9c2ed80a24acb2a330183b0d013.jpeg"/>
  <manifest:file-entry manifest:media-type="image/jpeg" manifest:full-path="Pictures/36e5fd2670e855ea9f5b5707f34f1365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itg7:smaterial:praes:lektion_01" text:style-name="Internet_20_link" text:visited-style-name="Visited_20_Internet_20_Link">=&gt; Lektion 1: Aufbau einer Präsentationssoftware</text:a></text:p>
      <text:h text:style-name="Heading_20_1" text:outline-level="1"><text:bookmark text:name="itg7:smaterial:praes:lektion_01_1"/><text:bookmark-start text:name="__RefHeading___lektion_1.1folien_ergaenzen_einfuegen_1"/><text:bookmark-start text:name="lektion_1.1folien_ergaenzen_einfuegen"/>Lektion 1.1: Folien ergänzen / einfügen<text:bookmark-end text:name="__RefHeading___lektion_1.1folien_ergaenzen_einfuegen_1"/><text:bookmark-end text:name="lektion_1.1folien_ergaenzen_einfuegen"/></text:h>
      <text:p text:style-name="Text_20_body">Eine Präsentation besteht in den seltensten Fällen aus nur einer Folie. Deswegen muss man hin und wieder eine Folie ergänzen.</text:p>
      <text:p text:style-name="Text_20_body"><text:span text:style-name="Strong_20_Emphasis">Möglichkeit 1:</text:span> Mit der <text:span text:style-name="Strong_20_Emphasis">rechten Maustaste</text:span> öffnet sich <text:span text:style-name="Strong_20_Emphasis">im Folienbereich</text:span> ein kleines Menü. Wählt man <text:span text:style-name="Source_20_Text">neue Folie</text:span>, wird eine neue Folie nach der markierten Folie ergänzt.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9.2604166666667cm" style:rel-width="100%" svg:height="7.0824168076706cm" style:rel-height="scale"><draw:image xlink:href="Pictures/39bf4fca147de65f11f06317c3ae6a35.jpe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9.2604166666667cm" style:rel-width="100%" svg:height="7.0824168076706cm" style:rel-height="scale"><draw:image xlink:href="Pictures/34f1c9c2ed80a24acb2a330183b0d013.jpe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Folie hinzufügen  </text:p>
          </table:table-cell>
          <table:table-cell office:value-type="string" table:style-name="tablecell">
            <text:p text:style-name="tablealigncenter">  hinzugefügte Folie  </text:p>
          </table:table-cell>
        </table:table-row>
      </table:table>
      <text:p text:style-name="Text_20_body"><text:span text:style-name="Strong_20_Emphasis">Möglichkeit 2:</text:span> Über das Menüfenster oben kann man <text:span text:style-name="Source_20_Text">Einfügen ⇒ Folie</text:span> auswählen und erhält eine neue Folie nach der markierten Folie eingefügt.</text:p>
      <text:p text:style-name="Text_20_body">Mit dem gleichen Menü im Folienbereich kann man auch Folien aus einer anderen Präsentation <text:span text:style-name="Source_20_Text">einfügen</text:span>, sofern man diese zuvor kopiert hat.<text:line-break/>
<draw:frame draw:style-name="media" draw:name="2" text:anchor-type="as-char" draw:z-index="2" svg:width="2.6458333333333cm" style:rel-width="100%" svg:height="1.1575520833333cm" style:rel-height="scale"><draw:image xlink:href="Pictures/36e5fd2670e855ea9f5b5707f34f1365.jpeg" xlink:type="simple" xlink:show="embed" xlink:actuate="onLoad"/></draw:frame></text:p>
      <text:h text:style-name="Heading_20_4" text:outline-level="4"><text:bookmark-start text:name="__RefHeading___loeschen_einer_folie_2"/><text:bookmark-start text:name="loeschen_einer_folie"/>Löschen einer Folie<text:bookmark-end text:name="__RefHeading___loeschen_einer_folie_2"/><text:bookmark-end text:name="loeschen_einer_folie"/></text:h>
      <text:p text:style-name="Text_20_body">Mit der <text:span text:style-name="Source_20_Text">entf</text:span>-Taste oder über das Menü bzw. der Maus die Folie einfach löschen.</text:p>
      <text:p text:style-name="Horizontal_20_Line"/>
      <text:p text:style-name="Text_20_body"><text:a xlink:type="simple" xlink:href="https://training.aeg-reutlingen.de/itgwiki/doku.php?id=itg7:smaterial:praes:lektion_01_2" text:style-name="Internet_20_link" text:visited-style-name="Visited_20_Internet_20_Link">=&gt; Lektion 1.2: Textfelder &amp; Co. einfügen</text:a><text:line-break/>
<text:a xlink:type="simple" xlink:href="https://training.aeg-reutlingen.de/itgwiki/doku.php?id=itg7:smaterial:praes:start" text:style-name="Internet_20_link" text:visited-style-name="Visited_20_Internet_20_Link">=&gt; Übersicht: Präsentationen erstell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18:52</meta:creation-date>
    <dc:creator>Generated</dc:creator>
    <dc:date>2026-08-10T14::18:52</dc:date>
    <dc:language>en-US</dc:language>
    <meta:editing-cycles>1</meta:editing-cycles>
    <meta:editing-duration>PT0S</meta:editing-duration>
    <dc:title>itg7:smaterial:praes:lektion_01_1</dc:title>
  </office:meta>
</office:document-meta>
</file>