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  <manifest:file-entry manifest:media-type="image/jpeg" manifest:full-path="Pictures/ff6529e0ccc7edc5cd6ffe5deb6254c7.jpg"/>
  <manifest:file-entry manifest:media-type="image/jpeg" manifest:full-path="Pictures/aa71dcaae8fd7d22448b5093adba58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45"/><text:bookmark-start text:name="__RefHeading___zeichnen_in_der_textverarbeitung_1"/><text:bookmark-start text:name="zeichnen_in_der_textverarbeitung"/>Zeichnen in der Textverarbeitung?<text:bookmark-end text:name="__RefHeading___zeichnen_in_der_textverarbeitung_1"/><text:bookmark-end text:name="zeichnen_in_der_textverarbeitung"/></text:h>
      <text:p text:style-name="Text_20_body">In der Textverarbeitung kann man auch zeichnen!</text:p>
      <text:p text:style-name="Text_20_body">Zunächst findet man im Programmfenster die Zeichenleiste nicht, da sie deaktiviert ist. Man muss sie zuerst anschalten. Öffne ein neues Textdokument und aktiviere die <text:span text:style-name="Source_20_Text">Zeichnung-Leiste</text:span>:</text:p>
      <text:p text:style-name="Preformatted_20_Text">Ansicht =&gt; Symbolleisten =&gt; Zeichnung</text:p>
      <text:p text:style-name="Text_20_body">Am unteren Rand des Programmfensters erhältst du nun die Zeichenleiste und kannst alle Elemente verwenden. Die Farben werden in der oberen Symbolleiste eingestellt.</text:p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Versuche auch ein solches Haus zu zeichnen.</text:p>
      <text:p text:style-name="Text_20_body"><draw:frame draw:style-name="media" draw:name="1" text:anchor-type="as-char" draw:z-index="1" svg:width="6.9585416666667cm" style:rel-width="100%" svg:height="8.3872916666667cm" style:rel-height="scale"><draw:image xlink:href="Pictures/ff6529e0ccc7edc5cd6ffe5deb6254c7.jpg" xlink:type="simple" xlink:show="embed" xlink:actuate="onLoad"/></draw:frame></text:p>
      <text:p text:style-name="Text_20_body"><draw:frame draw:style-name="mediaright" draw:name="2" text:anchor-type="paragraph" draw:z-index="2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3"/><text:bookmark-start text:name="aufgabe1"/>Aufgabe<text:bookmark-end text:name="__RefHeading___aufgabe_3"/><text:bookmark-end text:name="aufgabe1"/></text:h>
      <text:p text:style-name="Text_20_body">Überarbeite doch mal deinen Steckbrief. Vielleicht kannst du ihn in folgender Form darstellen?
<draw:frame draw:style-name="media" draw:name="3" text:anchor-type="as-char" draw:z-index="3" svg:width="18.785416666667cm" style:rel-width="100%" svg:height="13.282083333333cm" style:rel-height="scale"><draw:image xlink:href="Pictures/aa71dcaae8fd7d22448b5093adba5894.jpg" xlink:type="simple" xlink:show="embed" xlink:actuate="onLoad"/></draw:frame></text:p>
      <text:p text:style-name="Horizontal_20_Line"/>
      <text:p text:style-name="Text_20_body"><text:a xlink:type="simple" xlink:href="https://training.aeg-reutlingen.de/itgwiki/doku.php?id=bakumebi:pmaterial:text:text040" text:style-name="Internet_20_link" text:visited-style-name="Visited_20_Internet_20_Link">&lt;&lt; Rechtschreibfunktion</text:a> &lt;space&gt;&lt;space&gt;&lt;space&gt;|&lt;space&gt;&lt;space&gt;&lt;space&gt;<text:a xlink:type="simple" xlink:href="https://training.aeg-reutlingen.de/itgwiki/doku.php?id=bakumebi:pmaterial:text:text055" text:style-name="Internet_20_link" text:visited-style-name="Visited_20_Internet_20_Link">Wortbilder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9:17</meta:creation-date>
    <dc:creator>Generated</dc:creator>
    <dc:date>2026-08-09T14::49:17</dc:date>
    <dc:language>en-US</dc:language>
    <meta:editing-cycles>1</meta:editing-cycles>
    <meta:editing-duration>PT0S</meta:editing-duration>
    <dc:title>bakumebi:pmaterial:text:text045</dc:title>
  </office:meta>
</office:document-meta>
</file>