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  <manifest:file-entry manifest:media-type="image/jpeg" manifest:full-path="Pictures/cbdb864c08a8ed10b0b60c87ebe2658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30:gedicht"/><text:bookmark-start text:name="__RefHeading___einen_text_aufbereiten_1_1"/><text:bookmark-start text:name="einen_text_aufbereiten_1"/>Einen Text aufbereiten 1<text:bookmark-end text:name="__RefHeading___einen_text_aufbereiten_1_1"/><text:bookmark-end text:name="einen_text_aufbereiten_1"/></text:h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Speichere die Datei <text:a xlink:type="simple" xlink:href="https://training.aeg-reutlingen.de/itgwiki/lib/exe/fetch.php?media=bakumebi:pmaterial:text:text030:gedicht:rilke_panther.odt" text:style-name="Internet_20_link" text:visited-style-name="Visited_20_Internet_20_Link">rilke_panther.odt</text:a> bei deinen eigenen Dateien ab und gestalte den Text wie hier abgebildet.</text:p>
      <text:p text:style-name="Text_20_body"><draw:frame draw:style-name="mediacenter" draw:name="1" text:anchor-type="paragraph" draw:z-index="1" svg:width="12.805833333333cm" svg:height="11.985625cm"><draw:image xlink:href="Pictures/cbdb864c08a8ed10b0b60c87ebe26587.jpg" xlink:type="simple" xlink:show="embed" xlink:actuate="onLoad"/></draw:frame></text:p>
      <text:p text:style-name="Horizontal_20_Line"/>
      <text:p text:style-name="Text_20_body"><text:a xlink:type="simple" xlink:href="https://training.aeg-reutlingen.de/itgwiki/doku.php?id=bakumebi:pmaterial:text:text030" text:style-name="Internet_20_link" text:visited-style-name="Visited_20_Internet_20_Link">&lt;&lt; Übungen, damit es auch später nicht vergessen wird!</text:a> &lt;space&gt;&lt;space&gt;&lt;space&gt;|&lt;space&gt;&lt;space&gt;&lt;space&gt;<text:a xlink:type="simple" xlink:href="https://training.aeg-reutlingen.de/itgwiki/doku.php?id=bakumebi:pmaterial:text:text030:sawyer" text:style-name="Internet_20_link" text:visited-style-name="Visited_20_Internet_20_Link">Einen Text aufbereiten 2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3:05</meta:creation-date>
    <dc:creator>Generated</dc:creator>
    <dc:date>2026-08-09T16::53:05</dc:date>
    <dc:language>en-US</dc:language>
    <meta:editing-cycles>1</meta:editing-cycles>
    <meta:editing-duration>PT0S</meta:editing-duration>
    <dc:title>bakumebi:pmaterial:text:text030:gedicht</dc:title>
  </office:meta>
</office:document-meta>
</file>