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28712d39902f2a412bb48d62ce7215f.jpg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text:start" text:style-name="Internet_20_link" text:visited-style-name="Visited_20_Internet_20_Link">&lt;&lt; Übersicht: Einführung in die Textverarbeitung</text:a></text:p>
      <text:h text:style-name="Heading_20_1" text:outline-level="1"><text:bookmark text:name="bakumebi:pmaterial:text:text025:schrift"/><text:bookmark-start text:name="__RefHeading___schriftart_und_schriftgroesse_1"/><text:bookmark-start text:name="schriftart_und_schriftgroesse"/>Schriftart und Schriftgröße<text:bookmark-end text:name="__RefHeading___schriftart_und_schriftgroesse_1"/><text:bookmark-end text:name="schriftart_und_schriftgroesse"/></text:h>
      <text:p text:style-name="Text_20_body">In jedem Textverarbeitungsprogramm gibt es eine Auswahl an Schriftarten und jede Schriftart kann man in unterschiedlichen Größen darstellen.</text:p>
      <text:p text:style-name="Text_20_body">Ganz einfach verändert man die Schriftart und Schriftgröße, indem man den zu verändernden Text markiert und in der Symbolleiste die folgenden beiden Einträge anpasst.
<draw:frame draw:style-name="media" draw:name="0" text:anchor-type="as-char" draw:z-index="0" svg:width="11.985625cm" svg:height="6.4029166666667cm"><draw:image xlink:href="Pictures/628712d39902f2a412bb48d62ce7215f.jpg" xlink:type="simple" xlink:show="embed" xlink:actuate="onLoad"/></draw:frame></text:p>
      <text:p text:style-name="Text_20_body">Es geht aber auch über den Menüpunkt</text:p>
      <text:p text:style-name="Preformatted_20_Text">Format =&gt; Zeichen =&gt; Schrift</text:p>
      <text:p text:style-name="Text_20_body">was seltener zum Einsatz kommt, da es länger dauert.</text:p>
      <text:p text:style-name="Text_20_body"><draw:frame draw:style-name="mediaright" draw:name="1" text:anchor-type="paragraph" draw:z-index="1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p text:style-name="Text_20_body">Öffne ein neues Dokument und schreibe deine Hobbys und die deines Nebensitzers auf das Blatt. Folgendes musst du beachten:</text:p>
      <text:list text:style-name="Numbering_20_1" text:continue-numbering="false">
        <text:list-item>
          <text:p text:style-name="Numbering_20_1_Content_First"> Der Name ist in Schriftgröße 16 geschrieben.</text:p>
        </text:list-item>
        <text:list-item>
          <text:p text:style-name="Numbering_20_1_Content"> Die Hobbys sind in Schriftgröße 12 geschrieben.</text:p>
        </text:list-item>
        <text:list-item>
          <text:p text:style-name="Numbering_20_1_Content"> Zwischen deinen Hobbys und den Hobbys deines Nebensitzers ist eine Leerzeile.</text:p>
        </text:list-item>
        <text:list-item>
          <text:p text:style-name="Numbering_20_1_Content"> Die Schriftarten beider Hobbylisten ist unterschiedlich.</text:p>
        </text:list-item>
        <text:list-item>
          <text:p text:style-name="Numbering_20_1_Content_Last"> Speichere das Dokument als <text:span text:style-name="Strong_20_Emphasis">hobby.odt</text:span> in deinen eigenen Dateien ab.</text:p>
        </text:list-item>
      </text:list>
      <text:p text:style-name="Horizontal_20_Line"/>
      <text:p text:style-name="Text_20_body"><text:a xlink:type="simple" xlink:href="https://training.aeg-reutlingen.de/itgwiki/doku.php?id=bakumebi:pmaterial:text:text025" text:style-name="Internet_20_link" text:visited-style-name="Visited_20_Internet_20_Link">&lt;&lt; Einen Text bearbeiten / verändern</text:a> &lt;space&gt;&lt;space&gt;&lt;space&gt;|&lt;space&gt;&lt;space&gt;&lt;space&gt;<text:a xlink:type="simple" xlink:href="https://training.aeg-reutlingen.de/itgwiki/doku.php?id=bakumebi:pmaterial:text:text025:ausrichtung" text:style-name="Internet_20_link" text:visited-style-name="Visited_20_Internet_20_Link">Ausrichtung und Schriftform/-schnitt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25</meta:creation-date>
    <dc:creator>Generated</dc:creator>
    <dc:date>2026-08-09T15::01:25</dc:date>
    <dc:language>en-US</dc:language>
    <meta:editing-cycles>1</meta:editing-cycles>
    <meta:editing-duration>PT0S</meta:editing-duration>
    <dc:title>bakumebi:pmaterial:text:text025:schrift</dc:title>
  </office:meta>
</office:document-meta>
</file>