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cc0e71530680ecc97729bb86c505b7.jpg"/>
  <manifest:file-entry manifest:media-type="image/jpeg" manifest:full-path="Pictures/cf40bd8aa9a262fbfe26e5c4f43ba45b.jp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text:start" text:style-name="Internet_20_link" text:visited-style-name="Visited_20_Internet_20_Link">&lt;&lt; Übersicht: Einführung in die Textverarbeitung</text:a></text:p>
      <text:h text:style-name="Heading_20_1" text:outline-level="1"><text:bookmark text:name="bakumebi:pmaterial:text:text025:ausrichtung"/><text:bookmark-start text:name="__RefHeading___ausrichtung_und_schriftform_-schnitt_1"/><text:bookmark-start text:name="ausrichtung_und_schriftform_-schnitt"/>Ausrichtung und Schriftform/-schnitt<text:bookmark-end text:name="__RefHeading___ausrichtung_und_schriftform_-schnitt_1"/><text:bookmark-end text:name="ausrichtung_und_schriftform_-schnitt"/></text:h>
      <text:p text:style-name="Text_20_body">Die Textausrichtung beschreibt die Anordnung des Textes im Dokument. Um die Textausrichtung zu ändern, setzt man den Cursor an eine beliebige Stelle in der Zeile und wählt zum Beispiel „zentriert“ in der Symbolleiste aus. Der Text wird dann in die Mitte geschrieben.
<draw:frame draw:style-name="media" draw:name="0" text:anchor-type="as-char" draw:z-index="0" svg:width="19.84375cm" style:rel-width="100%" svg:height="7.5248470948012cm" style:rel-height="scale"><draw:image xlink:href="Pictures/56cc0e71530680ecc97729bb86c505b7.jpg" xlink:type="simple" xlink:show="embed" xlink:actuate="onLoad"/></draw:frame></text:p>
      <text:p text:style-name="Text_20_body">Meist ändert man nicht nur die Ausrichtung eines Textes, sondern auch die Schriftform bzw. den sogenannten Schriftschnitt. Man wählt zwischen</text:p>
      <text:list text:style-name="List_20_1" text:continue-numbering="false">
        <text:list-item>
          <text:p text:style-name="List_20_1_Content_First"> <text:span text:style-name="Strong_20_Emphasis">B</text:span>: <text:span text:style-name="Strong_20_Emphasis">fett</text:span> gedruckt</text:p>
        </text:list-item>
        <text:list-item>
          <text:p text:style-name="List_20_1_Content"> <text:span text:style-name="Strong_20_Emphasis">I</text:span>: <text:span text:style-name="Emphasis">kursiv</text:span> geschrieben</text:p>
        </text:list-item>
        <text:list-item>
          <text:p text:style-name="List_20_1_Content_Last"> <text:span text:style-name="Strong_20_Emphasis">U</text:span>: <text:span text:style-name="underline">unterstrichen</text:span></text:p>
        </text:list-item>
      </text:list>
      <text:p text:style-name="Text_20_body">Auch Textfarbe und Texthintergrund können angepasst werden.</text:p>
      <text:p text:style-name="Text_20_body"><draw:frame draw:style-name="media" draw:name="1" text:anchor-type="as-char" draw:z-index="1" svg:width="19.84375cm" style:rel-width="100%" svg:height="7.5248470948012cm" style:rel-height="scale"><draw:image xlink:href="Pictures/cf40bd8aa9a262fbfe26e5c4f43ba45b.jpg" xlink:type="simple" xlink:show="embed" xlink:actuate="onLoad"/></draw:frame></text:p>
      <text:p text:style-name="Text_20_body"><draw:frame draw:style-name="mediaright" draw:name="2" text:anchor-type="paragraph" draw:z-index="2"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Schreibe in drei bis vier Sätzen auf, was ihr gestern Nachmittag gemacht habt. Arbeite notfalls auch mit <text:span text:style-name="Strong_20_Emphasis">markieren</text:span> des Textes.</text:p>
      <text:list text:style-name="Numbering_20_1" text:continue-numbering="false">
        <text:list-item>
          <text:p text:style-name="Numbering_20_1_Content_First"> Jeder Satz soll in einer neuen Zeile beginnen.</text:p>
        </text:list-item>
        <text:list-item>
          <text:p text:style-name="Numbering_20_1_Content"> Die Sätze müssen abwechselnd die Ausrichtung „zentriert, rechts- bzw. linksbündig“ haben.</text:p>
        </text:list-item>
        <text:list-item>
          <text:p text:style-name="Numbering_20_1_Content"> Verwende für jeden Satz eine andere Schriftart.</text:p>
        </text:list-item>
        <text:list-item>
          <text:p text:style-name="Numbering_20_1_Content"> Schreibe das erste Wort jedes Satzes mit der Schriftgröße 20, das letzte Wort jedes Satzes mit der Schriftgröße 10.</text:p>
        </text:list-item>
        <text:list-item>
          <text:p text:style-name="Numbering_20_1_Content_Last"> Speichere nun deine Datei unter dem Namen <text:span text:style-name="Strong_20_Emphasis">gestern_nachmittag.odt</text:span> im Ordner <text:span text:style-name="Strong_20_Emphasis">BakuMebi</text:span> bei deinen Dateien.</text:p>
        </text:list-item>
      </text:list>
      <text:p text:style-name="Text_20_body"><draw:frame draw:style-name="mediaright" draw:name="3" text:anchor-type="paragraph" draw:z-index="3" svg:width="1.6933333333333cm" svg:height="1.6933333333333cm"><draw:image xlink:href="Pictures/8cbd0130ed05a11796a63fc8d64fb6e6.png" xlink:type="simple" xlink:show="embed" xlink:actuate="onLoad"/></draw:frame></text:p>
      <text:h text:style-name="Heading_20_4" text:outline-level="4"><text:bookmark-start text:name="__RefHeading___fuer_super_schnelle_ausrichter_3"/><text:bookmark-start text:name="fuer_super_schnelle_ausrichter"/>Für super schnelle Ausrichter<text:bookmark-end text:name="__RefHeading___fuer_super_schnelle_ausrichter_3"/><text:bookmark-end text:name="fuer_super_schnelle_ausrichter"/></text:h>
      <text:p text:style-name="Text_20_body">Kopiere den Text in ein Dokument und formatiere es so, dass es anschließend so aussieht, als würde die Zeit tatsächlich verrinn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s gibt bestimmt mehrere Möglichkeiten.</text:p>
          </table:table-cell>
        </table:table-row>
      </table:table>
      <text:p text:style-name="Text_20_body">Die Zeit verrinnt<text:line-break/>
Die Zeit verrinnt<text:line-break/>
Die Zeit verrinn<text:line-break/>
Die Zeit verrin<text:line-break/>
Die Zeit verri<text:line-break/>
Die Zeit verr<text:line-break/>
Die Zeit ver<text:line-break/>
Die Zeit ve<text:line-break/>
Die Zeit v<text:line-break/>
Die Zeit<text:line-break/>
Die Zei<text:line-break/>
Die Ze<text:line-break/>
Die Z<text:line-break/>
Die<text:line-break/>
Di<text:line-break/>
D<text:line-break/>
<text:line-break/></text:p>
      <text:p text:style-name="Horizontal_20_Line"/>
      <text:p text:style-name="Text_20_body"><text:a xlink:type="simple" xlink:href="https://training.aeg-reutlingen.de/itgwiki/doku.php?id=bakumebi:pmaterial:text:text025:schrift" text:style-name="Internet_20_link" text:visited-style-name="Visited_20_Internet_20_Link">&lt;&lt; Schriftart und Schriftgröße</text:a> &lt;space&gt;&lt;space&gt;&lt;space&gt;|&lt;space&gt;&lt;space&gt;&lt;space&gt;<text:a xlink:type="simple" xlink:href="https://training.aeg-reutlingen.de/itgwiki/doku.php?id=bakumebi:pmaterial:text:text025:aufzaehlung" text:style-name="Internet_20_link" text:visited-style-name="Visited_20_Internet_20_Link">Aufzählung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44:49</meta:creation-date>
    <dc:creator>Generated</dc:creator>
    <dc:date>2026-08-09T13::44:49</dc:date>
    <dc:language>en-US</dc:language>
    <meta:editing-cycles>1</meta:editing-cycles>
    <meta:editing-duration>PT0S</meta:editing-duration>
    <dc:title>bakumebi:pmaterial:text:text025:ausrichtung</dc:title>
  </office:meta>
</office:document-meta>
</file>