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c6340db9bde2c6c41d5cf88163f2cb7.jpg"/>
  <manifest:file-entry manifest:media-type="image/png" manifest:full-path="Pictures/8cbd0130ed05a11796a63fc8d64fb6e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tgwiki/doku.php?id=bakumebi:pmaterial:text:start" text:style-name="Internet_20_link" text:visited-style-name="Visited_20_Internet_20_Link">&lt;&lt; Übersicht: Einführung in die Textverarbeitung</text:a></text:p>
      <text:h text:style-name="Heading_20_1" text:outline-level="1"><text:bookmark text:name="bakumebi:pmaterial:text:text025:aufzaehlung"/><text:bookmark-start text:name="__RefHeading___aufzaehlungen_1"/><text:bookmark-start text:name="aufzaehlungen"/>Aufzählungen<text:bookmark-end text:name="__RefHeading___aufzaehlungen_1"/><text:bookmark-end text:name="aufzaehlungen"/></text:h>
      <text:p text:style-name="Text_20_body">Wie wir in der Einführung des Kapitels bereits gesehen haben, sind Listen meist übersichtlicher, wenn sie als Aufzählungen gestaltet werden.
Dafür gibt es in der Textverarbeitung die Funktionen <text:span text:style-name="Strong_20_Emphasis">Aufzählung</text:span> und <text:span text:style-name="Strong_20_Emphasis">Nummerierung</text:span>.</text:p>
      <text:p text:style-name="Text_20_body">Wie bisher auch findet man diese Funktionen in der Symbolleiste. Dazu markiert man den gewünschten Text und wählt die Aufzählungsvariante aus.</text:p>
      <text:p text:style-name="Text_20_body"><draw:frame draw:style-name="media" draw:name="0" text:anchor-type="as-char" draw:z-index="0" svg:width="15.71625cm" svg:height="7.8845833333333cm"><draw:image xlink:href="Pictures/ac6340db9bde2c6c41d5cf88163f2cb7.jpg" xlink:type="simple" xlink:show="embed" xlink:actuate="onLoad"/></draw:frame></text:p>
      <text:p text:style-name="Text_20_body">In der Menüleiste unter</text:p>
      <text:p text:style-name="Preformatted_20_Text">Format =&gt; Aufzählungszeichen und Nummerierung...</text:p>
      <text:p text:style-name="Text_20_body">findet man dazu eine Übersicht über Aufzählungsvarianten und kann diese nach Wunsch anpassen.</text:p>
      <text:p text:style-name="Text_20_body"><draw:frame draw:style-name="mediaright" draw:name="1" text:anchor-type="paragraph" draw:z-index="1" svg:width="1.6933333333333cm" svg:height="1.6933333333333cm"><draw:image xlink:href="Pictures/8cbd0130ed05a11796a63fc8d64fb6e6.png" xlink:type="simple" xlink:show="embed" xlink:actuate="onLoad"/></draw:frame></text:p>
      <text:h text:style-name="Heading_20_4" text:outline-level="4"><text:bookmark-start text:name="__RefHeading___aufgabe_2"/><text:bookmark-start text:name="aufgabe"/>Aufgabe<text:bookmark-end text:name="__RefHeading___aufgabe_2"/><text:bookmark-end text:name="aufgabe"/></text:h>
      <text:p text:style-name="Text_20_body">Öffne die Datei <text:span text:style-name="Strong_20_Emphasis">hobby.odt</text:span> aus deinen eigenen Dateien und erstelle daraus eine ordentlich durchnummerierte Liste. Dein Nebensitzer macht dies mit seinen Hobbys selbst. Nun könnt ihr diese Liste auch nach Wichtigkeit sortieren: das wichtigste Hobby steht oben usw.
Wie viele Hobbys hast du? Vergiss nicht, die Datei am Ende zu speichern.</text:p>
      <text:p text:style-name="Text_20_body"><draw:frame draw:style-name="mediaright" draw:name="2" text:anchor-type="paragraph" draw:z-index="2" svg:width="1.6933333333333cm" svg:height="1.6933333333333cm"><draw:image xlink:href="Pictures/8cbd0130ed05a11796a63fc8d64fb6e6.png" xlink:type="simple" xlink:show="embed" xlink:actuate="onLoad"/></draw:frame></text:p>
      <text:h text:style-name="Heading_20_4" text:outline-level="4"><text:bookmark-start text:name="__RefHeading___aufgabe_3"/><text:bookmark-start text:name="aufgabe1"/>Aufgabe<text:bookmark-end text:name="__RefHeading___aufgabe_3"/><text:bookmark-end text:name="aufgabe1"/></text:h>
      <text:p text:style-name="Text_20_body">Öffne ein neues Textdokument und schreibe deine ganzen Unterrichtsfächer in einer Liste auf. Beginne mit deinem Lieblingsfach und speichere die Datei am Ende unter <text:span text:style-name="Strong_20_Emphasis">faecher.odt</text:span>.</text:p>
      <text:p text:style-name="Text_20_body"><draw:frame draw:style-name="mediaright" draw:name="3" text:anchor-type="paragraph" draw:z-index="3" svg:width="1.6933333333333cm" svg:height="1.6933333333333cm"><draw:image xlink:href="Pictures/8cbd0130ed05a11796a63fc8d64fb6e6.png" xlink:type="simple" xlink:show="embed" xlink:actuate="onLoad"/></draw:frame></text:p>
      <text:h text:style-name="Heading_20_4" text:outline-level="4"><text:bookmark-start text:name="__RefHeading___fuer_zaehlmeister_4"/><text:bookmark-start text:name="fuer_zaehlmeister"/>Für Zählmeister<text:bookmark-end text:name="__RefHeading___fuer_zaehlmeister_4"/><text:bookmark-end text:name="fuer_zaehlmeister"/></text:h>
      <text:p text:style-name="Text_20_body">Fertige eine Liste der Top 10 der aktuellen Singlecharts in Deutschland an. Du findest die nötigen Informationen im Internet unter bei den <text:a xlink:type="simple" xlink:href="https://www.offiziellecharts.de/charts" text:style-name="Internet_20_link" text:visited-style-name="Visited_20_Internet_20_Link">Charts</text:a>. Speichere deine Liste unter <text:span text:style-name="Strong_20_Emphasis">charts.odt</text:span> bei deinen eigenen Dateien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Du brauchst die Informationen aus dem Internet nicht abzuschreiben. Kopiere sie einfach und füge sie dann in das Dokument ein.</text:p>
          </table:table-cell>
        </table:table-row>
      </table:table>
      <text:p text:style-name="Horizontal_20_Line"/>
      <text:p text:style-name="Text_20_body"><text:a xlink:type="simple" xlink:href="https://training.aeg-reutlingen.de/itgwiki/doku.php?id=bakumebi:pmaterial:text:text025:ausrichtung" text:style-name="Internet_20_link" text:visited-style-name="Visited_20_Internet_20_Link">&lt;&lt; Ausrichtung und Schriftform/-schnitt</text:a> &lt;space&gt;&lt;space&gt;&lt;space&gt;|&lt;space&gt;&lt;space&gt;&lt;space&gt;<text:a xlink:type="simple" xlink:href="https://training.aeg-reutlingen.de/itgwiki/doku.php?id=bakumebi:pmaterial:text:text025:abstand" text:style-name="Internet_20_link" text:visited-style-name="Visited_20_Internet_20_Link">Zeilenabstand, Überschriften und Absätze &gt;&gt;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5::01:19</meta:creation-date>
    <dc:creator>Generated</dc:creator>
    <dc:date>2026-08-09T15::01:19</dc:date>
    <dc:language>en-US</dc:language>
    <meta:editing-cycles>1</meta:editing-cycles>
    <meta:editing-duration>PT0S</meta:editing-duration>
    <dc:title>bakumebi:pmaterial:text:text025:aufzaehlung</dc:title>
  </office:meta>
</office:document-meta>
</file>