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6780dce1be739beda79f6a980cd3e6.jpg"/>
  <manifest:file-entry manifest:media-type="image/jpeg" manifest:full-path="Pictures/b196b1daf3ea99d2321f6f9f194dba95.jpg"/>
  <manifest:file-entry manifest:media-type="image/jpeg" manifest:full-path="Pictures/717338fa6b6bc1d3f4c66a03e917d8ab.jpg"/>
  <manifest:file-entry manifest:media-type="image/jpeg" manifest:full-path="Pictures/3a3f0b6c1622d9420d8e8f62b8d0c396.jpg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25:abstand"/><text:bookmark-start text:name="__RefHeading___zeilenabstand_ueberschriften_und_absaetze_1"/><text:bookmark-start text:name="zeilenabstand_ueberschriften_und_absaetze"/>Zeilenabstand, Überschriften und Absätze<text:bookmark-end text:name="__RefHeading___zeilenabstand_ueberschriften_und_absaetze_1"/><text:bookmark-end text:name="zeilenabstand_ueberschriften_und_absaetze"/></text:h>
      <text:p text:style-name="Text_20_body">Jedes Dokument sollte eine <text:span text:style-name="Strong_20_Emphasis">Überschrift</text:span> besitzen, die der Dateibezeichnung ähnelt. So weiß man gleich, um welchen Inhalt es in dem Dokument geht.</text:p>
      <text:p text:style-name="Text_20_body">In der Symbolleiste kann man Absatzvorlagen zuweisen. In der Regel ist immer der <text:span text:style-name="Strong_20_Emphasis">Standard</text:span> eingetragen, sobald man ein Dokument neu anlegt bzw. öffnet.</text:p>
      <text:p text:style-name="Text_20_body">Setzt man den Cursor in eine Zeile oder markiert einen Textausschnitt und wählt bei den Vorlagen beispielsweise <text:span text:style-name="Emphasis">Überschrift 1</text:span> aus, wird diesem Teil ein neues Format zugewiesen, das man ebenfalls weiter bearbeiten kann.</text:p>
      <text:p text:style-name="Text_20_body"><draw:frame draw:style-name="media" draw:name="0" text:anchor-type="as-char" draw:z-index="0" svg:width="19.84375cm" style:rel-width="100%" svg:height="7.5248470948012cm" style:rel-height="scale"><draw:image xlink:href="Pictures/fe6780dce1be739beda79f6a980cd3e6.jpg" xlink:type="simple" xlink:show="embed" xlink:actuate="onLoad"/></draw:frame></text:p>
      <text:p text:style-name="Text_20_body">Für die bessere Lesbarkeit sind längere Texte oft mit einem größeren Zeilenabstand geschrieben. Meist wählt man hierfür den 1,5-fachen Zeilenabstand aus. Man benötigt zwar beim Ausdrucken mehr Papier, aber für den Leser ist der Text angenehmer zu betrachten.</text:p>
      <text:p text:style-name="Text_20_body">Vergleiche die beiden Bilder mit dem identischen Text</text:p>
      <text:p text:style-name="Text_20_body"><draw:frame draw:style-name="media" draw:name="1" text:anchor-type="as-char" draw:z-index="1" svg:width="3.96875cm" style:rel-width="100%" svg:height="5.6088966836735cm" style:rel-height="scale"><draw:image xlink:href="Pictures/b196b1daf3ea99d2321f6f9f194dba95.jpg" xlink:type="simple" xlink:show="embed" xlink:actuate="onLoad"/></draw:frame> &lt;space&gt;&lt;space&gt;&lt;space&gt;&lt;space&gt;&lt;space&gt; wird zu &lt;space&gt;&lt;space&gt;&lt;space&gt;&lt;space&gt;&lt;space&gt;
<draw:frame draw:style-name="media" draw:name="2" text:anchor-type="as-char" draw:z-index="2" svg:width="8.1227083333333cm" style:rel-width="100%" svg:height="5.6053821622752cm" style:rel-height="scale"><draw:image xlink:href="Pictures/717338fa6b6bc1d3f4c66a03e917d8ab.jpg" xlink:type="simple" xlink:show="embed" xlink:actuate="onLoad"/></draw:frame></text:p>
      <text:p text:style-name="Text_20_body">Für diese Formatierung markiert man den Text und stellt den gewünschten Zeilenabstand ein unter dem Menüpunkt</text:p>
      <text:p text:style-name="Preformatted_20_Text">Format =&gt; Absatz =&gt; Einzüge und Abstände</text:p>
      <text:p text:style-name="Text_20_body">Auch die Abstände zwischen verschiedenen Absätzen usw. werden dort eingestellt.</text:p>
      <text:p text:style-name="Text_20_body"><draw:frame draw:style-name="media" draw:name="3" text:anchor-type="as-char" draw:z-index="3" svg:width="17.197916666667cm" style:rel-width="100%" svg:height="11.885579427083cm" style:rel-height="scale"><draw:image xlink:href="Pictures/3a3f0b6c1622d9420d8e8f62b8d0c396.jpg" xlink:type="simple" xlink:show="embed" xlink:actuate="onLoad"/></draw:frame></text:p>
      <text:p text:style-name="Text_20_body"><draw:frame draw:style-name="mediaright" draw:name="4" text:anchor-type="paragraph" draw:z-index="4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Speichere die Datei <text:a xlink:type="simple" xlink:href="https://training.aeg-reutlingen.de/itgwiki/lib/exe/fetch.php?media=bakumebi:pmaterial:text:text025:abstand:ueberschrift_absatz.odt" text:style-name="Internet_20_link" text:visited-style-name="Visited_20_Internet_20_Link">ueberschrift_absatz.odt</text:a> in deinen eigenen Dateien und gehe den Text samt seiner Aufgabenstellungen mit deinem Partner durch. Speichere die Datei anschließend unter einen neuen Namen, zum Beispiel <text:span text:style-name="Strong_20_Emphasis">ueberschrift_absatz_fertig.odt</text:span>.</text:p>
      <text:p text:style-name="Text_20_body"><draw:frame draw:style-name="mediaright" draw:name="5" text:anchor-type="paragraph" draw:z-index="5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3"/><text:bookmark-start text:name="aufgabe1"/>Aufgabe<text:bookmark-end text:name="__RefHeading___aufgabe_3"/><text:bookmark-end text:name="aufgabe1"/></text:h>
      <text:p text:style-name="Text_20_body">Du hast bereits mehrere Dokumente angelegt. Bearbeite nacheinander <text:span text:style-name="Emphasis">jedes</text:span> der Dokumente und füge immer eine Überschrift hinzu. Dabei solltest du dich am Inhalt orientieren.</text:p>
      <text:p text:style-name="Text_20_body"><draw:frame draw:style-name="mediaright" draw:name="6" text:anchor-type="paragraph" draw:z-index="6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fuer_profi-bearbeiter_4"/><text:bookmark-start text:name="fuer_profi-bearbeiter"/>Für Profi-bearbeiter<text:bookmark-end text:name="__RefHeading___fuer_profi-bearbeiter_4"/><text:bookmark-end text:name="fuer_profi-bearbeiter"/></text:h>
      <text:p text:style-name="Text_20_body">Versuche selbst, den Text <text:a xlink:type="simple" xlink:href="https://training.aeg-reutlingen.de/itgwiki/lib/exe/fetch.php?media=bakumebi:pmaterial:text:text025:abstand:oeko_1.odt" text:style-name="Internet_20_link" text:visited-style-name="Visited_20_Internet_20_Link">Betriebsformen</text:a> leserlich zu gestalten, indem du den Zeilenabstand änderst und die Datei anschließend unter <text:span text:style-name="Strong_20_Emphasis">oeko_2.odt</text:span> bei deinen eigenen Dateien abspeicherst.</text:p>
      <text:p text:style-name="Horizontal_20_Line"/>
      <text:p text:style-name="Text_20_body"><text:a xlink:type="simple" xlink:href="https://training.aeg-reutlingen.de/itgwiki/doku.php?id=bakumebi:pmaterial:text:text025:aufzaehlung" text:style-name="Internet_20_link" text:visited-style-name="Visited_20_Internet_20_Link">&lt;&lt; Aufzählungen</text:a> &lt;space&gt;&lt;space&gt;&lt;space&gt;|&lt;space&gt;&lt;space&gt;&lt;space&gt;<text:a xlink:type="simple" xlink:href="https://training.aeg-reutlingen.de/itgwiki/doku.php?id=bakumebi:pmaterial:text:text025:kontext" text:style-name="Internet_20_link" text:visited-style-name="Visited_20_Internet_20_Link">Das Kontextmenü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9:48</meta:creation-date>
    <dc:creator>Generated</dc:creator>
    <dc:date>2026-08-09T14::59:48</dc:date>
    <dc:language>en-US</dc:language>
    <meta:editing-cycles>1</meta:editing-cycles>
    <meta:editing-duration>PT0S</meta:editing-duration>
    <dc:title>bakumebi:pmaterial:text:text025:abstand</dc:title>
  </office:meta>
</office:document-meta>
</file>