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4c406ce6ecedd6392eed3916be86cc7.jpg"/>
  <manifest:file-entry manifest:media-type="image/png" manifest:full-path="Pictures/8cbd0130ed05a11796a63fc8d64fb6e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tgwiki/doku.php?id=bakumebi:pmaterial:text:start" text:style-name="Internet_20_link" text:visited-style-name="Visited_20_Internet_20_Link">&lt;&lt; Übersicht: Einführung in die Textverarbeitung</text:a></text:p>
      <text:h text:style-name="Heading_20_1" text:outline-level="1"><text:bookmark text:name="bakumebi:pmaterial:text:text020"/><text:bookmark-start text:name="__RefHeading___kopieren_und_einfuegen_1"/><text:bookmark-start text:name="kopieren_und_einfuegen"/>Kopieren und Einfügen<text:bookmark-end text:name="__RefHeading___kopieren_und_einfuegen_1"/><text:bookmark-end text:name="kopieren_und_einfuegen"/></text:h>
      <text:p text:style-name="Text_20_body">Wenn Textabschnitte öfters gebraucht werden, lohnt es sich diese zu kopieren, um sie später wieder einzufügen. Kopieren macht aber auch Sinn, wenn es um komplizierte Buchstabenfolgen handelt, die man nur sehr mühsam abschreiben kann.</text:p>
      <text:p text:style-name="Text_20_body">Zum Beispiel</text:p>
      <text:p text:style-name="Preformatted_20_Text">Llanfairpwllgwyngyllgogerychwyrndrobwllllantysiliogogogoch</text:p>
      <text:p text:style-name="Text_20_body">Das ist der <text:a xlink:type="simple" xlink:href="https://de.wikipedia.org/wiki/Llanfairpwllgwyngyllgogerychwyrndrobwllllantysiliogogogoch#Guinness-Buch_der_Rekorde" text:style-name="Internet_20_link" text:visited-style-name="Visited_20_Internet_20_Link">längste Ortsname der Welt</text:a>.</text:p>
      <text:p text:style-name="Text_20_body">Als Strafarbeit bietet sich der Text nur an, wenn man ihn von Hand abschreiben müsste - kopiert hat man ihn in wenigen Sekunden.</text:p>
      <text:h text:style-name="Heading_20_3" text:outline-level="3"><text:bookmark-start text:name="__RefHeading___wie_wird_das_gemacht_2"/><text:bookmark-start text:name="wie_wird_das_gemacht"/>Wie wird das gemacht?<text:bookmark-end text:name="__RefHeading___wie_wird_das_gemacht_2"/><text:bookmark-end text:name="wie_wird_das_gemacht"/></text:h>
      <text:p text:style-name="Text_20_body">Man kann auf unterschiedliche Weise Textteile kopieren und wieder einfügen. Über den Menüpunkt</text:p>
      <text:p text:style-name="Preformatted_20_Text">Bearbeiten =&gt; Kopieren</text:p>
      <text:p text:style-name="Text_20_body">bzw.</text:p>
      <text:p text:style-name="Preformatted_20_Text">Bearbeiten =&gt; Einfügen</text:p>
      <text:p text:style-name="Text_20_body">oder den jeweils angegebenen sogenannten „Shortcuts“. Dabei wird der Text oder das Objekt jeweils nach dem Cursor eingefügt.</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Mit dem Begriff „Shortcut“ wird das gleichzeitige Drücken mehrerer bestimmter Tasten auf einer Tastatur bezeichnet. Dadurch führt der Computer dann die Befehle aus, die dieser Kombination zugeordnet sind.</text:p>
          </table:table-cell>
        </table:table-row>
      </table:table>
      <text:p text:style-name="Text_20_body">Über die Symboleiste kann man mit folgenden zwei Symbolen ganz einfach Textteile, Bilder,… kopieren oder einfügen.</text:p>
      <text:p text:style-name="Text_20_body"><draw:frame draw:style-name="media" draw:name="0" text:anchor-type="as-char" draw:z-index="0" svg:width="12.22375cm" svg:height="6.985cm"><draw:image xlink:href="Pictures/54c406ce6ecedd6392eed3916be86cc7.jpg" xlink:type="simple" xlink:show="embed" xlink:actuate="onLoad"/></draw:frame></text:p>
      <text:p text:style-name="Text_20_body"><draw:frame draw:style-name="mediaright" draw:name="1" text:anchor-type="paragraph" draw:z-index="1" svg:width="1.6933333333333cm" svg:height="1.6933333333333cm"><draw:image xlink:href="Pictures/8cbd0130ed05a11796a63fc8d64fb6e6.png" xlink:type="simple" xlink:show="embed" xlink:actuate="onLoad"/></draw:frame></text:p>
      <text:h text:style-name="Heading_20_4" text:outline-level="4"><text:bookmark-start text:name="__RefHeading___aufgabe_3"/><text:bookmark-start text:name="aufgabe"/>Aufgabe<text:bookmark-end text:name="__RefHeading___aufgabe_3"/><text:bookmark-end text:name="aufgabe"/></text:h>
      <text:p text:style-name="Text_20_body">Welcher Shortcut ist für das Kopieren, welcher für das Einfügen vorgesehen?</text:p>
      <text:p text:style-name="Text_20_body"><draw:frame draw:style-name="mediaright" draw:name="2" text:anchor-type="paragraph" draw:z-index="2" svg:width="1.6933333333333cm" svg:height="1.6933333333333cm"><draw:image xlink:href="Pictures/8cbd0130ed05a11796a63fc8d64fb6e6.png" xlink:type="simple" xlink:show="embed" xlink:actuate="onLoad"/></draw:frame></text:p>
      <text:h text:style-name="Heading_20_4" text:outline-level="4"><text:bookmark-start text:name="__RefHeading___aufgabe_4"/><text:bookmark-start text:name="aufgabe1"/>Aufgabe<text:bookmark-end text:name="__RefHeading___aufgabe_4"/><text:bookmark-end text:name="aufgabe1"/></text:h>
      <text:p text:style-name="Text_20_body">Schreibe einen Text in der Art</text:p>
      <text:p text:style-name="Preformatted_20_Text">Es<text:line-break/>Es war<text:line-break/>Es war einmal<text:line-break/>Es war einmal eine<text:line-break/>Es war einmal eine schöne<text:line-break/>Es war einmal eine schöne Meerjungfrau.</text:p>
      <text:p text:style-name="Preformatted_20_Text">Die<text:line-break/>Die Meerjungfrau<text:line-break/>...</text:p>
      <text:p text:style-name="Preformatted_20_Text">Immer<text:line-break/>Immer wenn<text:line-break/>...</text:p>
      <text:p text:style-name="Text_20_body">verwende dafür die Vorlage <text:a xlink:type="simple" xlink:href="https://training.aeg-reutlingen.de/itgwiki/lib/exe/fetch.php?media=bakumebi:pmaterial:text:text020:kopieren.odt" text:style-name="Internet_20_link" text:visited-style-name="Visited_20_Internet_20_Link">kopieren.odt</text:a>.</text:p>
      <text:p text:style-name="Text_20_body">Kopiere jeweils die vorhandenen Worte, füge sie in der nächsten Zeile ein und ergänze immer ein Wort. Wenn du noch Zeit übrig hast, kannst du dir selbst Anfänge von Zeilen ausdenken und weiterschreiben.</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Vergiss nicht, deine Arbeit regelmäßig zu speichern!</text:p>
          </table:table-cell>
        </table:table-row>
      </table:table>
      <text:p text:style-name="Text_20_body"><draw:frame draw:style-name="mediaright" draw:name="3" text:anchor-type="paragraph" draw:z-index="3" svg:width="1.6933333333333cm" svg:height="1.6933333333333cm"><draw:image xlink:href="Pictures/8cbd0130ed05a11796a63fc8d64fb6e6.png" xlink:type="simple" xlink:show="embed" xlink:actuate="onLoad"/></draw:frame></text:p>
      <text:h text:style-name="Heading_20_4" text:outline-level="4"><text:bookmark-start text:name="__RefHeading___fuer_besonders_schnelle_kopierer_5"/><text:bookmark-start text:name="fuer_besonders_schnelle_kopierer"/>Für besonders schnelle Kopierer<text:bookmark-end text:name="__RefHeading___fuer_besonders_schnelle_kopierer_5"/><text:bookmark-end text:name="fuer_besonders_schnelle_kopierer"/></text:h>
      <text:list text:style-name="Numbering_20_1" text:continue-numbering="false">
        <text:list-item>
          <text:p text:style-name="Numbering_20_1_Content_First"> jedes erste Wort einer Zeile des fertigen Gedichts soll <text:span text:style-name="Strong_20_Emphasis">fett</text:span> gedruckt sein</text:p>
        </text:list-item>
        <text:list-item>
          <text:p text:style-name="Numbering_20_1_Content"> jedes letzte Wort einer Zeile des fertigen Gedichts soll <text:span text:style-name="underline">unterstrichen</text:span> sein</text:p>
        </text:list-item>
        <text:list-item>
          <text:p text:style-name="Numbering_20_1_Content_Last"> jedes Wort, das mit einem Vokal anfängt, soll <text:span text:style-name="Emphasis">kursiv</text:span> geschrieben sein und einen gelben Schrifthintergrund haben</text:p>
        </text:list-item>
      </text:list>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Falls du das noch nicht kannst - das wird in der nächsten Lektion erklärt!</text:p>
          </table:table-cell>
        </table:table-row>
      </table:table>
      <text:p text:style-name="Horizontal_20_Line"/>
      <text:p text:style-name="Text_20_body"><text:a xlink:type="simple" xlink:href="https://training.aeg-reutlingen.de/itgwiki/doku.php?id=bakumebi:pmaterial:text:text015" text:style-name="Internet_20_link" text:visited-style-name="Visited_20_Internet_20_Link">&lt;&lt; Markier-Techniken</text:a> &lt;space&gt;&lt;space&gt;&lt;space&gt;|&lt;space&gt;&lt;space&gt;&lt;space&gt;<text:a xlink:type="simple" xlink:href="https://training.aeg-reutlingen.de/itgwiki/doku.php?id=bakumebi:pmaterial:text:text025" text:style-name="Internet_20_link" text:visited-style-name="Visited_20_Internet_20_Link">Einen Text bearbeiten / verändern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6::00:35</meta:creation-date>
    <dc:creator>Generated</dc:creator>
    <dc:date>2026-08-09T16::00:35</dc:date>
    <dc:language>en-US</dc:language>
    <meta:editing-cycles>1</meta:editing-cycles>
    <meta:editing-duration>PT0S</meta:editing-duration>
    <dc:title>bakumebi:pmaterial:text:text020</dc:title>
  </office:meta>
</office:document-meta>
</file>