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a09c506eeffd1123999c7f9c5afe08b.jpg"/>
  <manifest:file-entry manifest:media-type="image/png" manifest:full-path="Pictures/8cbd0130ed05a11796a63fc8d64fb6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text:start" text:style-name="Internet_20_link" text:visited-style-name="Visited_20_Internet_20_Link">&lt;&lt; Übersicht: Einführung in die Textverarbeitung</text:a></text:p>
      <text:h text:style-name="Heading_20_1" text:outline-level="1"><text:bookmark text:name="bakumebi:pmaterial:text:text010"/><text:bookmark-start text:name="__RefHeading___speichern_oeffnen_1"/><text:bookmark-start text:name="speichern_oeffnen"/>Speichern / Öffnen<text:bookmark-end text:name="__RefHeading___speichern_oeffnen_1"/><text:bookmark-end text:name="speichern_oeffne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Jedes Dokument sollte während der Bearbeitung regelmäßig gespeichert werden, um Ergebnisse zu sichern.</text:p>
          </table:table-cell>
        </table:table-row>
      </table:table>
      <text:p text:style-name="Text_20_body">Probiere jede der folgenden Möglichkeiten des Speichern aus:</text:p>
      <text:p text:style-name="Text_20_body"><text:span text:style-name="Strong_20_Emphasis">1. Möglichkeit:</text:span> Unter dem Menüpunkt</text:p>
      <text:p text:style-name="Preformatted_20_Text">Datei =&gt; Speichern</text:p>
      <text:p text:style-name="Text_20_body">oder</text:p>
      <text:p text:style-name="Preformatted_20_Text">Datei =&gt; Speichern unter...</text:p>
      <text:p text:style-name="Text_20_body">wird die Datei gespeichert. Dabei kann man den Speicherort so auswählen, dass man das Dokument später auch wieder findet.</text:p>
      <text:p text:style-name="Text_20_body"><text:line-break/></text:p>
      <text:p text:style-name="Text_20_body"><text:span text:style-name="Strong_20_Emphasis">2. Möglichkeit:</text:span> Über die <text:span text:style-name="Strong_20_Emphasis">Symbolleiste</text:span> kann man eine Datei ebenfalls speichern und öffnen.</text:p>
      <text:p text:style-name="Text_20_body"><draw:frame draw:style-name="media" draw:name="0" text:anchor-type="as-char" draw:z-index="0" svg:width="10.583333333333cm" svg:height="5.6469824140687cm"><draw:image xlink:href="Pictures/1a09c506eeffd1123999c7f9c5afe08b.jpg" xlink:type="simple" xlink:show="embed" xlink:actuate="onLoad"/></draw:frame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Wenn man eine neue Datei speichert, sollte man einen <text:span text:style-name="Strong_20_Emphasis">geeigneten Dateinamen</text:span> wählen, damit man die Datei mit deren Inhalt leichter in Verbindung bringen kann.</text:p>
          </table:table-cell>
        </table:table-row>
      </table:table>
      <text:p text:style-name="Text_20_body"><text:line-break/></text:p>
      <text:p text:style-name="Text_20_body"><text:span text:style-name="Strong_20_Emphasis">3. Möglichkeit:</text:span> (Für „Maus-Faule“) Viele Funktionen, wie z.B. das Speichern, lassen sich durch Tastenkombinationen (englisch 'shortcuts' genannt) durchführen. Für das <text:span text:style-name="Strong_20_Emphasis">S</text:span>peichern ist das die Tastenkombination </text:p>
      <text:p text:style-name="Preformatted_20_Text"> "strg+s" (d.h. zuerst die Steuerungstaste drücken und dazu dann gleichzeitig die S-Taste) </text:p>
      <text:p text:style-name="Text_20_body">Knobelfrage: Wie kannst du am Textverarbeitungsprogramm weitere Tastenkombinationen herausfinden?</text:p>
      <text:p text:style-name="Text_20_body"><draw:frame draw:style-name="mediaright" draw:name="1" text:anchor-type="paragraph" draw:z-index="1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n_2"/><text:bookmark-start text:name="aufgaben"/>Aufgaben<text:bookmark-end text:name="__RefHeading___aufgaben_2"/><text:bookmark-end text:name="aufgaben"/></text:h>
      <text:list text:style-name="Numbering_20_1" text:continue-numbering="false">
        <text:list-item>
          <text:p text:style-name="Numbering_20_1_Content_First"> Speichere dein bearbeitetes Dokument unter<text:line-break/> <text:span text:style-name="Strong_20_Emphasis">Home/Fächer/BakuMebi/tastaturversuch.odt</text:span> ab.</text:p>
        </text:list-item>
        <text:list-item>
          <text:p text:style-name="Numbering_20_1_Content"> Sehe in deinen eigenen Dateien nach, ob sie dort auch gespeichert wurde.</text:p>
        </text:list-item>
        <text:list-item>
          <text:p text:style-name="Numbering_20_1_Content"> Schließe das Textverarbeitungsprogramm und öffne die Datei anschließend wieder.</text:p>
        </text:list-item>
        <text:list-item>
          <text:p text:style-name="Numbering_20_1_Content_Last"> Speichere die geöffnete Datei unter einem anderen Namen ab.</text:p>
        </text:list-item>
      </text:list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Die meisten Dateien lassen sich auch durch einen Doppelklick öffnen. Probiere es einmal aus: Gehe zu deinen Dateien und öffne ein geschlossenes Dokument durch einen Doppelklick.</text:p>
          </table:table-cell>
        </table:table-row>
      </table:table>
      <text:p text:style-name="Horizontal_20_Line"/>
      <text:p text:style-name="Text_20_body"><text:a xlink:type="simple" xlink:href="https://training.aeg-reutlingen.de/itgwiki/doku.php?id=bakumebi:pmaterial:text:text005" text:style-name="Internet_20_link" text:visited-style-name="Visited_20_Internet_20_Link">&lt;&lt; Einen Text schreiben</text:a> | <text:a xlink:type="simple" xlink:href="https://training.aeg-reutlingen.de/itgwiki/doku.php?id=bakumebi:pmaterial:text:text015" text:style-name="Internet_20_link" text:visited-style-name="Visited_20_Internet_20_Link">Markier-Techniken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8::03:07</meta:creation-date>
    <dc:creator>Generated</dc:creator>
    <dc:date>2026-08-10T18::03:07</dc:date>
    <dc:language>en-US</dc:language>
    <meta:editing-cycles>1</meta:editing-cycles>
    <meta:editing-duration>PT0S</meta:editing-duration>
    <dc:title>bakumebi:pmaterial:text:text010</dc:title>
  </office:meta>
</office:document-meta>
</file>