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d0130ed05a11796a63fc8d64fb6e6.png"/>
  <manifest:file-entry manifest:media-type="image/png" manifest:full-path="Pictures/9181dca1a8037a7feff1f50502a402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text:start" text:style-name="Internet_20_link" text:visited-style-name="Visited_20_Internet_20_Link">&lt;&lt; Übersicht: Einführung in die Textverarbeitung</text:a></text:p>
      <text:h text:style-name="Heading_20_1" text:outline-level="1"><text:bookmark text:name="bakumebi:pmaterial:text:text005"/><text:bookmark-start text:name="__RefHeading___einen_text_schreiben_1"/><text:bookmark-start text:name="einen_text_schreiben"/>Einen Text schreiben<text:bookmark-end text:name="__RefHeading___einen_text_schreiben_1"/><text:bookmark-end text:name="einen_text_schreiben"/></text:h>
      <text:p text:style-name="Text_20_body">Unter dem Menüpunkt</text:p>
      <text:p text:style-name="Preformatted_20_Text">Datei =&gt; Neu =&gt; Textdokument</text:p>
      <text:p text:style-name="Text_20_body">kannst man ein neues „Blatt“ bzw. leeres „Dokument“ öffnen.</text:p>
      <text:p text:style-name="Text_20_body">Auf diesem Blatt kannst du jeden beliebigen Text schreiben. Hierbei bietet die Tastatur Tasten an, die fast alle mehrfach „belegt“ sind. Das bedeutet, fast jede Taste auf deiner Tastatur kann unterschiedliche Zeichen schreiben.
Einen kurzen Einblick hast du bereits bei den <text:a xlink:type="simple" xlink:href="https://training.aeg-reutlingen.de/itgwiki/doku.php?id=bakumebi:pmaterial:server:tastatur" text:style-name="Internet_20_link" text:visited-style-name="Visited_20_Internet_20_Link">Grundlagen</text:a> kennengelernt.</text:p>
      <text:p text:style-name="Text_20_body"><draw:frame draw:style-name="mediaright" draw:name="0" text:anchor-type="paragraph" draw:z-index="0" svg:width="1.6933333333333cm" svg:height="1.6933333333333cm"><draw:image xlink:href="Pictures/8cbd0130ed05a11796a63fc8d64fb6e6.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Nun zu den weiteren Zeichen auf der Tastatur. Auf dem Bild sind unterschiedliche Tasten farbig gekennzeichnet.</text:p>
      <text:list text:style-name="Numbering_20_1" text:continue-numbering="false">
        <text:list-item>
          <text:p text:style-name="Numbering_20_1_Content_First"> Findet heraus, welche Funktion(en) diese Tasten haben (die lila markierten Tasten dürfen ausgelassen werden.</text:p>
        </text:list-item>
        <text:list-item>
          <text:p text:style-name="Numbering_20_1_Content"> Testet dies in eurem neuen, leeren Dokument.</text:p>
        </text:list-item>
        <text:list-item>
          <text:p text:style-name="Numbering_20_1_Content"> Es kann sein, dass manche der Tasten nur in Kombination mit anderen Tasten auf der Tastatur funktionieren, welche sind dies und was passiert dabei?</text:p>
        </text:list-item>
        <text:list-item>
          <text:p text:style-name="Numbering_20_1_Content"> Wenn Ihr schnell seid, könnt ihr eure Versuche notieren in der Form</text:p>
          <text:list text:style-name="Numbering_20_1">
            <text:list-item>
              <text:p text:style-name="Numbering_20_1_Content"> blau markierte Taste: …</text:p>
            </text:list-item>
            <text:list-item>
              <text:p text:style-name="Numbering_20_1_Content_Last"> gelb markierte Taste: …</text:p>
            </text:list-item>
          </text:list>
        </text:list-item>
      </text:list>
      <text:p text:style-name="Text_20_body"><draw:frame draw:style-name="media" draw:name="1" text:anchor-type="as-char" draw:z-index="1" svg:width="19.84375cm" style:rel-width="100%" svg:height="6.75927734375cm" style:rel-height="scale"><draw:image xlink:href="Pictures/9181dca1a8037a7feff1f50502a402f2.png" xlink:type="simple" xlink:show="embed" xlink:actuate="onLoad"/></draw:frame></text:p>
      <text:p text:style-name="Horizontal_20_Line"/>
      <text:p text:style-name="Text_20_body"><text:a xlink:type="simple" xlink:href="https://training.aeg-reutlingen.de/itgwiki/doku.php?id=bakumebi:pmaterial:text:text003" text:style-name="Internet_20_link" text:visited-style-name="Visited_20_Internet_20_Link">&lt;&lt; Quer- oder Hochformat?</text:a> &lt;space&gt;&lt;space&gt;&lt;space&gt;|&lt;space&gt;&lt;space&gt;&lt;space&gt;<text:a xlink:type="simple" xlink:href="https://training.aeg-reutlingen.de/itgwiki/doku.php?id=bakumebi:pmaterial:text:text010" text:style-name="Internet_20_link" text:visited-style-name="Visited_20_Internet_20_Link">Speichern / Öffn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56:28</meta:creation-date>
    <dc:creator>Generated</dc:creator>
    <dc:date>2026-08-09T13::56:28</dc:date>
    <dc:language>en-US</dc:language>
    <meta:editing-cycles>1</meta:editing-cycles>
    <meta:editing-duration>PT0S</meta:editing-duration>
    <dc:title>bakumebi:pmaterial:text:text005</dc:title>
  </office:meta>
</office:document-meta>
</file>