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5534163ee5d792e4a54f76f197c771d.jpg"/>
  <manifest:file-entry manifest:media-type="image/jpeg" manifest:full-path="Pictures/f134362560ce9f0bdfbf0744bb90dd6f.jpg"/>
  <manifest:file-entry manifest:media-type="image/png" manifest:full-path="Pictures/8cbd0130ed05a11796a63fc8d64fb6e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bakumebi:pmaterial:text:start" text:style-name="Internet_20_link" text:visited-style-name="Visited_20_Internet_20_Link">&lt;&lt; Übersicht: Einführung in die Textverarbeitung</text:a></text:p>
      <text:h text:style-name="Heading_20_1" text:outline-level="1"><text:bookmark text:name="bakumebi:pmaterial:text:text003"/><text:bookmark-start text:name="__RefHeading___quer-_oder_hochformat_1"/><text:bookmark-start text:name="quer-_oder_hochformat"/>Quer- oder Hochformat?<text:bookmark-end text:name="__RefHeading___quer-_oder_hochformat_1"/><text:bookmark-end text:name="quer-_oder_hochformat"/></text:h>
      <text:p text:style-name="Text_20_body">Texte sind in der Regel im Hochformat gehalten. Deine Arbeitsblätter, die du von den Lehrerinnen und Lehrern erhältst, sind meistens hochkant. Aber immer wieder kommt es vor, dass man ein Papier quer beschriften muss.</text:p>
      <text:p text:style-name="Text_20_body"><draw:frame draw:style-name="mediaright" draw:name="0" text:anchor-type="paragraph" draw:z-index="0" svg:width="8.7841666666667cm" style:rel-width="100%" svg:height="3.6247916666667cm" style:rel-height="scale"><draw:image xlink:href="Pictures/c5534163ee5d792e4a54f76f197c771d.jpg" xlink:type="simple" xlink:show="embed" xlink:actuate="onLoad"/></draw:frame>
Am unteren Rand des Programmfensters - in der Statusleiste - kann man bei LibreOffice das Seitenformat ändern. Mit einem Klick auf <text:span text:style-name="Emphasis">Standard</text:span> gelangt man in das Auswahlmenü und wählt dort entweder <text:span text:style-name="Strong_20_Emphasis">Hochformat</text:span> oder <text:span text:style-name="Strong_20_Emphasis">Querformat</text:span> aus und bestätigt anschließend mit <text:span text:style-name="Strong_20_Emphasis">OK</text:span>.</text:p>
      <text:p text:style-name="Text_20_body"><text:line-break/></text:p>
      <text:p text:style-name="Text_20_body"><draw:frame draw:style-name="media" draw:name="1" text:anchor-type="as-char" draw:z-index="1" svg:width="17.197916666667cm" style:rel-width="100%" svg:height="10.955403645833cm" style:rel-height="scale"><draw:image xlink:href="Pictures/f134362560ce9f0bdfbf0744bb90dd6f.jpg" xlink:type="simple" xlink:show="embed" xlink:actuate="onLoad"/></draw:frame></text:p>
      <text:p text:style-name="Text_20_body"><draw:frame draw:style-name="mediaright" draw:name="2" text:anchor-type="paragraph" draw:z-index="2" svg:width="1.6933333333333cm" svg:height="1.6933333333333cm"><draw:image xlink:href="Pictures/8cbd0130ed05a11796a63fc8d64fb6e6.png" xlink:type="simple" xlink:show="embed" xlink:actuate="onLoad"/></draw:frame></text:p>
      <text:h text:style-name="Heading_20_4" text:outline-level="4"><text:bookmark-start text:name="__RefHeading___aufgabe_2"/><text:bookmark-start text:name="aufgabe"/>Aufgabe<text:bookmark-end text:name="__RefHeading___aufgabe_2"/><text:bookmark-end text:name="aufgabe"/></text:h>
      <text:p text:style-name="Text_20_body">Wofür ist ein Querformat geschickt?</text:p>
      <text:p text:style-name="Horizontal_20_Line"/>
      <text:p text:style-name="Text_20_body"><text:a xlink:type="simple" xlink:href="https://training.aeg-reutlingen.de/itgwiki/doku.php?id=bakumebi:pmaterial:text:text001" text:style-name="Internet_20_link" text:visited-style-name="Visited_20_Internet_20_Link">&lt;&lt; Das Programmfenster</text:a> &lt;space&gt;&lt;space&gt;&lt;space&gt;|&lt;space&gt;&lt;space&gt;&lt;space&gt;<text:a xlink:type="simple" xlink:href="https://training.aeg-reutlingen.de/itgwiki/doku.php?id=bakumebi:pmaterial:text:text005" text:style-name="Internet_20_link" text:visited-style-name="Visited_20_Internet_20_Link">Einen Text schreiben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6::00:33</meta:creation-date>
    <dc:creator>Generated</dc:creator>
    <dc:date>2026-08-09T16::00:33</dc:date>
    <dc:language>en-US</dc:language>
    <meta:editing-cycles>1</meta:editing-cycles>
    <meta:editing-duration>PT0S</meta:editing-duration>
    <dc:title>bakumebi:pmaterial:text:text003</dc:title>
  </office:meta>
</office:document-meta>
</file>