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cbd0130ed05a11796a63fc8d64fb6e6.png"/>
  <manifest:file-entry manifest:media-type="image/svg+xml" manifest:full-path="Pictures/251bf7df6c7588da4e37288268844fc3.svg"/>
  <manifest:file-entry manifest:media-type="image/jpeg" manifest:full-path="Pictures/4d750bbd8208a381b8cd2b36a3f9d5b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text:start" text:style-name="Internet_20_link" text:visited-style-name="Visited_20_Internet_20_Link">&lt;&lt; Übersicht: Einführung in die Textverarbeitung</text:a></text:p>
      <text:h text:style-name="Heading_20_1" text:outline-level="1"><text:bookmark text:name="bakumebi:pmaterial:text:text001"/><text:bookmark-start text:name="__RefHeading___das_programmfenster_1"/><text:bookmark-start text:name="das_programmfenster"/>Das Programmfenster<text:bookmark-end text:name="__RefHeading___das_programmfenster_1"/><text:bookmark-end text:name="das_programmfenster"/></text:h>
      <text:p text:style-name="Text_20_body"><draw:frame draw:style-name="mediaright" draw:name="0" text:anchor-type="paragraph" draw:z-index="0" svg:width="1.6933333333333cm" svg:height="1.6933333333333cm"><draw:image xlink:href="Pictures/8cbd0130ed05a11796a63fc8d64fb6e6.png" xlink:type="simple" xlink:show="embed" xlink:actuate="onLoad"/></draw:frame></text:p>
      <text:h text:style-name="Heading_20_4" text:outline-level="4"><text:bookmark-start text:name="__RefHeading___aufgabe_2"/><text:bookmark-start text:name="aufgabe"/>Aufgabe<text:bookmark-end text:name="__RefHeading___aufgabe_2"/><text:bookmark-end text:name="aufgabe"/></text:h>
      <text:p text:style-name="Text_20_body">Mache dich mithilfe der Abbildung mit dem Aufbau des Textverarbeitungsprogramms LibreOffice Writer vertraut. Kennst du dich schon besser mit einem Textverarbeitungsprogramm aus? Dann zeig deinem Nebensitzer, welche Tricks du auf Lager hast <draw:frame draw:style-name="media" draw:name="1" text:anchor-type="as-char" draw:z-index="1" svg:width="" svg:rel-width="100%" svg:height="0cm"><draw:image xlink:href="Pictures/251bf7df6c7588da4e37288268844fc3.svg" xlink:type="simple" xlink:show="embed" xlink:actuate="onLoad"/></draw:frame></text:p>
      <text:p text:style-name="Text_20_body"><text:line-break/></text:p>
      <text:p text:style-name="Text_20_body"><draw:frame draw:style-name="mediacenter" draw:name="{{:bakumebi:pmaterial:text:programmfenster-1.jpg?600|{{:bakumebi:pmaterial:text:programmfenster-1.jpg?400| Legend" text:anchor-type="paragraph" draw:z-index="0" svg:width="44.1325cm" style:rel-width="100%"><draw:text-box><text:p text:style-name="legendcenter"><draw:frame draw:style-name="mediacenter" draw:name="{{:bakumebi:pmaterial:text:programmfenster-1.jpg?600|{{:bakumebi:pmaterial:text:programmfenster-1.jpg?400|" text:anchor-type="paragraph" draw:z-index="2" svg:width="44.1325cm" style:rel-width="100%" svg:height="23.547916666667cm" style:rel-height="scale"><draw:image xlink:href="Pictures/4d750bbd8208a381b8cd2b36a3f9d5b4.jpg" xlink:type="simple" xlink:show="embed" xlink:actuate="onLoad"/></draw:frame>{{:bakumebi:pmaterial:text:programmfenster-1.jpg?600|{{:bakumebi:pmaterial:text:programmfenster-1.jpg?400|</text:p></draw:text-box></draw:frame></text:p>
      <text:p text:style-name="Text_20_body"><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Jedes Programm wird in einem eigenen Programmfenster geöffnet, das man in seiner Größe verändern kann. Probier es einfach aus: klicke auf das Symbol links neben dem „X“, mit welchem du das Programm schließt. </text:p>
          </table:table-cell>
        </table:table-row>
      </table:table>
      <text:p text:style-name="Horizontal_20_Line"/>
      <text:p text:style-name="Text_20_body"><text:a xlink:type="simple" xlink:href="https://training.aeg-reutlingen.de/itgwiki/doku.php?id=bakumebi:pmaterial:text:text000" text:style-name="Internet_20_link" text:visited-style-name="Visited_20_Internet_20_Link">&lt;&lt; Eine kleine Geschichte</text:a> | <text:a xlink:type="simple" xlink:href="https://training.aeg-reutlingen.de/itgwiki/doku.php?id=bakumebi:pmaterial:text:text003" text:style-name="Internet_20_link" text:visited-style-name="Visited_20_Internet_20_Link">Quer- oder Hochformat?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6::59:39</meta:creation-date>
    <dc:creator>Generated</dc:creator>
    <dc:date>2026-08-09T16::59:39</dc:date>
    <dc:language>en-US</dc:language>
    <meta:editing-cycles>1</meta:editing-cycles>
    <meta:editing-duration>PT0S</meta:editing-duration>
    <dc:title>bakumebi:pmaterial:text:text001</dc:title>
  </office:meta>
</office:document-meta>
</file>