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5ed8e206c375f2f84bbfa7aef2607a.jpg"/>
  <manifest:file-entry manifest:media-type="image/png" manifest:full-path="Pictures/9c4de2c18f2ef0d4d8280e5f6c397e50.png"/>
  <manifest:file-entry manifest:media-type="image/jpeg" manifest:full-path="Pictures/0410f1484b9930ae8a643d8a235f53d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00"/><text:bookmark-start text:name="__RefHeading___eine_kleine_geschichte_1"/><text:bookmark-start text:name="eine_kleine_geschichte"/>Eine kleine Geschichte<text:bookmark-end text:name="__RefHeading___eine_kleine_geschichte_1"/><text:bookmark-end text:name="eine_kleine_geschichte"/></text:h>
      <text:h text:style-name="Heading_20_2" text:outline-level="2"><text:bookmark-start text:name="__RefHeading___analoge_textverarbeitung_2"/><text:bookmark-start text:name="analoge_textverarbeitung"/>Analoge Textverarbeitung<text:bookmark-end text:name="__RefHeading___analoge_textverarbeitung_2"/><text:bookmark-end text:name="analoge_textverarbeitung"/></text:h>
      <text:p text:style-name="Text_20_body">Bis in die Mitte des 15. Jahrhunderts mussten Texte mühselig in Einzelarbeit von Hand geschrieben und gestaltet werden. Erst mit der Erfindung des <text:span text:style-name="Strong_20_Emphasis">Buchdrucks</text:span> durch <text:span text:style-name="Strong_20_Emphasis">Johannes Gutenberg</text:span> konnten Schriften relativ günstig hergestellt und für jeden zugänglich gemacht werden.</text:p>
      <text:p text:style-name="Text_20_body">Aus dieser Erfindung entstand 1714 der erste Entwurf einer Schreibmaschine.</text:p>
      <text:p text:style-name="Text_20_body"><text:span text:style-name="Strong_20_Emphasis">Das Problem dabei:</text:span> hatte man einen Fehler gemacht, konnte dieser nur sehr schwer korrigiert werde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Johannes Gutenberg Legend" text:anchor-type="as-char" draw:z-index="0" svg:width="5.2916666666667cm" style:rel-width="100%"><draw:text-box><text:p text:style-name="legendcenter"><draw:frame draw:style-name="media" draw:name="Johannes Gutenberg" text:anchor-type="as-char" draw:z-index="0" svg:width="5.2916666666667cm" style:rel-width="100%" svg:height="6.5329218106996cm" style:rel-height="scale"><draw:image xlink:href="Pictures/eb5ed8e206c375f2f84bbfa7aef2607a.jpg" xlink:type="simple" xlink:show="embed" xlink:actuate="onLoad"/></draw:frame>Johannes Gutenberg</text:p></draw:text-box></draw:frame>  </text:p>
          </table:table-cell>
          <table:table-cell office:value-type="string" table:style-name="tablecell">
            <text:p text:style-name="tablealigncenter">  <draw:frame draw:style-name="media" draw:name="Buchdrucker Legend" text:anchor-type="as-char" draw:z-index="0" svg:width="5.2916666666667cm" style:rel-width="100%"><draw:text-box><text:p text:style-name="legendcenter"><draw:frame draw:style-name="media" draw:name="Buchdrucker" text:anchor-type="as-char" draw:z-index="1" svg:width="5.2916666666667cm" style:rel-width="100%" svg:height="6.8872017353579cm" style:rel-height="scale"><draw:image xlink:href="Pictures/9c4de2c18f2ef0d4d8280e5f6c397e50.png" xlink:type="simple" xlink:show="embed" xlink:actuate="onLoad"/></draw:frame>Buchdrucker</text:p></draw:text-box></draw:frame>  </text:p>
          </table:table-cell>
          <table:table-cell office:value-type="string" table:style-name="tablecell">
            <text:p text:style-name="tablealigncenter">  <draw:frame draw:style-name="media" draw:name="Schreibmaschine Legend" text:anchor-type="as-char" draw:z-index="0" svg:width="5.2916666666667cm" style:rel-width="100%"><draw:text-box><text:p text:style-name="legendcenter"><draw:frame draw:style-name="media" draw:name="Schreibmaschine" text:anchor-type="as-char" draw:z-index="2" svg:width="5.2916666666667cm" style:rel-width="100%" svg:height="4.4281729428173cm" style:rel-height="scale"><draw:image xlink:href="Pictures/0410f1484b9930ae8a643d8a235f53d2.jpeg" xlink:type="simple" xlink:show="embed" xlink:actuate="onLoad"/></draw:frame>Schreibmaschine</text:p></draw:text-box></draw:frame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de.wikipedia.org/wiki/Johannes_Gutenberg" text:style-name="Internet_20_link" text:visited-style-name="Visited_20_Internet_20_Link">Johannes Gutenberg</text:a> <text:line-break/>gelebt um 1400 bis 1468  </text:p>
          </table:table-cell>
          <table:table-cell office:value-type="string" table:style-name="tablecell">
            <text:p text:style-name="tablealigncenter">  <text:a xlink:type="simple" xlink:href="https://de.wikipedia.org/wiki/Buchdruck" text:style-name="Internet_20_link" text:visited-style-name="Visited_20_Internet_20_Link">Buchdrucker</text:a> um 1568  </text:p>
          </table:table-cell>
          <table:table-cell office:value-type="string" table:style-name="tablecell">
            <text:p text:style-name="tablealigncenter">  <text:a xlink:type="simple" xlink:href="http://de.wikipedia.org/wiki/Schreibmaschine" text:style-name="Internet_20_link" text:visited-style-name="Visited_20_Internet_20_Link">Schreibmaschine</text:a>  </text:p>
          </table:table-cell>
        </table:table-row>
      </table:table>
      <text:h text:style-name="Heading_20_2" text:outline-level="2"><text:bookmark-start text:name="__RefHeading___digitale_textverarbeitung_3"/><text:bookmark-start text:name="digitale_textverarbeitung"/>Digitale Textverarbeitung<text:bookmark-end text:name="__RefHeading___digitale_textverarbeitung_3"/><text:bookmark-end text:name="digitale_textverarbeitung"/></text:h>
      <text:p text:style-name="Text_20_body">Erst mit der Erfindung des Computers und dessen späteren Gebrauchs war es möglich, Texte digital zu bearbeiten.</text:p>
      <text:p text:style-name="Text_20_body"><text:span text:style-name="Strong_20_Emphasis">Vorteile hierbei:</text:span></text:p>
      <text:list text:style-name="List_20_1" text:continue-numbering="false">
        <text:list-item>
          <text:p text:style-name="List_20_1_Content_First"> Fehler konnten einfach korrigiert werden,</text:p>
        </text:list-item>
        <text:list-item>
          <text:p text:style-name="List_20_1_Content"> Bilder, Seiten, Kommentare, … einfügen ist wesentlich einfacher,</text:p>
        </text:list-item>
        <text:list-item>
          <text:p text:style-name="List_20_1_Content_Last"> Inhaltsverzeichnisse, … konnten leicht erstellt und ergänzt werden.</text:p>
        </text:list-item>
      </text:list>
      <text:p text:style-name="Text_20_body"><text:span text:style-name="Strong_20_Emphasis">Digitale Textverarbeitung am AEG</text:span>
Bei der Fülle an Textverarbeitungsprogrammen, die es gibt, haben wir uns am AEG für Programme entschieden, die für alle Plattformen/Betriebssysteme (Windows, Linux, Mac) erhältlich sind und deren Benutzung und Erwerb dazu kostenlos sind. Wir benutzen eine „Open Office“ Variante namens LibreOffice. (<text:a xlink:type="simple" xlink:href="https://de.libreoffice.org" text:style-name="Internet_20_link" text:visited-style-name="Visited_20_Internet_20_Link">Link zur Deutschsprachigen LibreOffice-Seite</text:a>)</text:p>
      <text:p text:style-name="Horizontal_20_Line"/>
      <text:p text:style-name="Text_20_body">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 | <text:a xlink:type="simple" xlink:href="https://training.aeg-reutlingen.de/itgwiki/doku.php?id=bakumebi:pmaterial:text:text001" text:style-name="Internet_20_link" text:visited-style-name="Visited_20_Internet_20_Link">Das Programmfenster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6::55:43</meta:creation-date>
    <dc:creator>Generated</dc:creator>
    <dc:date>2026-08-10T16::55:43</dc:date>
    <dc:language>en-US</dc:language>
    <meta:editing-cycles>1</meta:editing-cycles>
    <meta:editing-duration>PT0S</meta:editing-duration>
    <dc:title>bakumebi:pmaterial:text:text000</dc:title>
  </office:meta>
</office:document-meta>
</file>