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2a6d9834d5c76d0c4123487d148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start" text:style-name="Internet_20_link" text:visited-style-name="Visited_20_Internet_20_Link">&lt;&lt; zurück</text:a></text:p>
      <text:h text:style-name="Heading_20_1" text:outline-level="1"><text:bookmark text:name="bakumebi:pmaterial:start"/><text:bookmark-start text:name="__RefHeading___basiskurs_medienbildung_in_klasse_5_1"/><text:bookmark-start text:name="basiskurs_medienbildung_in_klasse_5"/>Basiskurs Medienbildung in Klasse 5<text:bookmark-end text:name="__RefHeading___basiskurs_medienbildung_in_klasse_5_1"/><text:bookmark-end text:name="basiskurs_medienbildung_in_klasse_5"/></text:h>
      <text:p text:style-name="Text_20_body"><draw:frame draw:style-name="mediaright" draw:name="0" text:anchor-type="paragraph" draw:z-index="0" svg:width="2.6458333333333cm" style:rel-width="100%" svg:height="2.6458333333333cm" style:rel-height="scale"><draw:image xlink:href="Pictures/122a6d9834d5c76d0c4123487d148bfb.png" xlink:type="simple" xlink:show="embed" xlink:actuate="onLoad"/></draw:frame></text:p>
      <text:h text:style-name="Heading_20_2" text:outline-level="2"><text:bookmark-start text:name="__RefHeading___modul_1_2"/><text:bookmark-start text:name="modul_1"/>Modul 1<text:bookmark-end text:name="__RefHeading___modul_1_2"/><text:bookmark-end text:name="modul_1"/></text:h>
      <text:p text:style-name="Text_20_body"><text:line-break/><text:line-break/><text:line-break/><text:line-break/></text:p>
      <text:p text:style-name="Text_20_body"><text:line-break/><text:line-break/><text:line-break/><text:line-break/></text:p>
      <text:h text:style-name="Heading_20_2" text:outline-level="2"><text:bookmark-start text:name="__RefHeading___modul_2_3"/><text:bookmark-start text:name="modul_2"/>Modul 2<text:bookmark-end text:name="__RefHeading___modul_2_3"/><text:bookmark-end text:name="modul_2"/></text:h>
      <text:p text:style-name="Text_20_body"><text:line-break/><text:line-break/><text:line-break/><text:line-break/></text:p>
      <text:p text:style-name="Text_20_body"><text:line-break/><text:line-break/><text:line-break/><text:line-break/></text:p>
      <text:h text:style-name="Heading_20_2" text:outline-level="2"><text:bookmark-start text:name="__RefHeading___modul_3_4"/><text:bookmark-start text:name="modul_3"/>Modul 3<text:bookmark-end text:name="__RefHeading___modul_3_4"/><text:bookmark-end text:name="modul_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8:31</meta:creation-date>
    <dc:creator>Generated</dc:creator>
    <dc:date>2026-08-09T14::58:31</dc:date>
    <dc:language>en-US</dc:language>
    <meta:editing-cycles>1</meta:editing-cycles>
    <meta:editing-duration>PT0S</meta:editing-duration>
    <dc:title>bakumebi:pmaterial:start</dc:title>
  </office:meta>
</office:document-meta>
</file>