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2eb8f43ee95229282519ab76ef32ff.png"/>
  <manifest:file-entry manifest:media-type="image/png" manifest:full-path="Pictures/97c2424d207c81c72b5a0a8e04c63cf0.png"/>
  <manifest:file-entry manifest:media-type="image/png" manifest:full-path="Pictures/31b3bf0c1d8d46de028024e34ca209d8.png"/>
  <manifest:file-entry manifest:media-type="image/png" manifest:full-path="Pictures/0a519355850a16708af5c99bfa11ad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server:start" text:style-name="Internet_20_link" text:visited-style-name="Visited_20_Internet_20_Link">&lt;&lt; Grundlagen Übersicht</text:a></text:p>
      <text:h text:style-name="Heading_20_1" text:outline-level="1"><text:bookmark text:name="bakumebi:pmaterial:server:zugang"/><text:bookmark-start text:name="__RefHeading___serverzugang_und_passwoerter_verwalten_1"/><text:bookmark-start text:name="serverzugang_und_passwoerter_verwalten"/>Serverzugang und Passwörter verwalten<text:bookmark-end text:name="__RefHeading___serverzugang_und_passwoerter_verwalten_1"/><text:bookmark-end text:name="serverzugang_und_passwoerter_verwalt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u erhältst von deinem Lehrer einen Benutzernamen und ein Passwort, mit denen du dich an jedem Schulrechner anmelden kannst. Damit aber niemand sonst dein Passwort kennt, solltest du dir selbst ein <text:a xlink:type="simple" xlink:href="https://training.aeg-reutlingen.de/itgwiki/doku.php?id=help:gutes_pw" text:style-name="Internet_20_link" text:visited-style-name="Visited_20_Internet_20_Link">gutes Passwort (=&gt; Link)</text:a> ausdenken - und nicht mehr vergessen!</text:p>
          </table:table-cell>
        </table:table-row>
      </table:table>
      <text:h text:style-name="Heading_20_2" text:outline-level="2"><text:bookmark-start text:name="__RefHeading___passwortaenderung_2"/><text:bookmark-start text:name="passwortaenderung"/>Passwortänderung<text:bookmark-end text:name="__RefHeading___passwortaenderung_2"/><text:bookmark-end text:name="passwortaenderung"/></text:h>
      <text:p text:style-name="Text_20_body">Das Passwort kann du wie nachfolden beschrieben <text:span text:style-name="Strong_20_Emphasis">jederzeit</text:span> ändern. Du brauchst dazu nur einen Schulcomputer, von <text:span text:style-name="Strong_20_Emphasis">zuhause</text:span> aus geht es <text:span text:style-name="Strong_20_Emphasis">nicht</text:span>!</text:p>
      <text:h text:style-name="Heading_20_3" text:outline-level="3"><text:bookmark-start text:name="__RefHeading___schrittschulkonsole_oeffnen_3"/><text:bookmark-start text:name="schrittschulkonsole_oeffnen"/>1. Schritt: Schulkonsole öffnen<text:bookmark-end text:name="__RefHeading___schrittschulkonsole_oeffnen_3"/><text:bookmark-end text:name="schrittschulkonsole_oeffnen"/></text:h>
      <text:p text:style-name="Text_20_body">Am oberen Rand deines Desktops ist dein Benutzername angezeigt. Bei einem Mausklick auf deinen Benutzernamen öffnet sich ein SSH-Menü, dessen erster Eintrag die Schulkonsole ist.</text:p>
      <text:p text:style-name="Text_20_body"><draw:frame draw:style-name="mediacenter" draw:name="desktop_ubuntu Legend" text:anchor-type="paragraph" draw:z-index="0" svg:width="15.875cm"><draw:text-box><text:p text:style-name="legendcenter"><draw:frame draw:style-name="mediacenter" draw:name="desktop_ubuntu" text:anchor-type="paragraph" draw:z-index="0" svg:width="15.875cm" svg:height="13.802489905787cm"><draw:image xlink:href="Pictures/812eb8f43ee95229282519ab76ef32ff.png" xlink:type="simple" xlink:show="embed" xlink:actuate="onLoad"/></draw:frame>desktop_ubuntu</text:p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eldest du dich zum <text:span text:style-name="Strong_20_Emphasis">allerersten Mal</text:span> am Schulcomputer an, so erscheint beim Öffnen des Browsers bzw. der Schulkonsole ein Warnhinweis. Diesen musst du wie in der Datei beschrieben behandeln: <text:a xlink:type="simple" xlink:href="https://training.aeg-reutlingen.de/itgwiki/lib/exe/fetch.php?media=help:erstzugang_schulkonsole_-_ubuntu.pdf" text:style-name="Internet_20_link" text:visited-style-name="Visited_20_Internet_20_Link">erstzugang.pdf</text:a></text:p>
          </table:table-cell>
        </table:table-row>
      </table:table>
      <text:h text:style-name="Heading_20_3" text:outline-level="3"><text:bookmark-start text:name="__RefHeading___schrittim_browser_4"/><text:bookmark-start text:name="schrittim_browser"/>2. Schritt: im Browser<text:bookmark-end text:name="__RefHeading___schrittim_browser_4"/><text:bookmark-end text:name="schrittim_browser"/></text:h>
      <text:p text:style-name="Text_20_body">Im Browser kann man sich mit seinem Benutzernamen (Login) und dem zugewiesenen Passwort anmelden.</text:p>
      <text:p text:style-name="Text_20_body"><draw:frame draw:style-name="mediacenter" draw:name="browser1 Legend" text:anchor-type="paragraph" draw:z-index="0" svg:width="15.875cm"><draw:text-box><text:p text:style-name="legendcenter"><draw:frame draw:style-name="mediacenter" draw:name="browser1" text:anchor-type="paragraph" draw:z-index="1" svg:width="15.875cm" svg:height="12.695732526882cm"><draw:image xlink:href="Pictures/97c2424d207c81c72b5a0a8e04c63cf0.png" xlink:type="simple" xlink:show="embed" xlink:actuate="onLoad"/></draw:frame>browser1</text:p></draw:text-box></draw:frame></text:p>
      <text:h text:style-name="Heading_20_3" text:outline-level="3"><text:bookmark-start text:name="__RefHeading___schrittaenderung_des_passwortes_5"/><text:bookmark-start text:name="schrittaenderung_des_passwortes"/>3. Schritt: Änderung des Passwortes<text:bookmark-end text:name="__RefHeading___schrittaenderung_des_passwortes_5"/><text:bookmark-end text:name="schrittaenderung_des_passwortes"/></text:h>
      <text:p text:style-name="Text_20_body">Nachdem man angemeldet ist, kann man auf der Folgeseite sein altes Passwort gegen ein neues ändern.</text:p>
      <text:p text:style-name="Text_20_body"><draw:frame draw:style-name="mediacenter" draw:name="browser2 Legend" text:anchor-type="paragraph" draw:z-index="0" svg:width="15.875cm"><draw:text-box><text:p text:style-name="legendcenter"><draw:frame draw:style-name="mediacenter" draw:name="browser2" text:anchor-type="paragraph" draw:z-index="2" svg:width="15.875cm" svg:height="13.869954427083cm"><draw:image xlink:href="Pictures/31b3bf0c1d8d46de028024e34ca209d8.png" xlink:type="simple" xlink:show="embed" xlink:actuate="onLoad"/></draw:frame>browser2</text:p></draw:text-box></draw:frame></text:p>
      <text:h text:style-name="Heading_20_3" text:outline-level="3"><text:bookmark-start text:name="__RefHeading___schritttest_6"/><text:bookmark-start text:name="schritttest"/>4. Schritt: Test<text:bookmark-end text:name="__RefHeading___schritttest_6"/><text:bookmark-end text:name="schritttest"/></text:h>
      <text:p text:style-name="Text_20_body"><draw:frame draw:style-name="medialeft" draw:name="pass_changed Legend" text:anchor-type="paragraph" draw:z-index="0" svg:width="5.2916666666667cm" style:rel-width="100%"><draw:text-box><text:p text:style-name="legendcenter"><draw:frame draw:style-name="medialeft" draw:name="pass_changed" text:anchor-type="paragraph" draw:z-index="3" svg:width="5.2916666666667cm" style:rel-width="100%" svg:height="8.4086757990868cm" style:rel-height="scale"><draw:image xlink:href="Pictures/0a519355850a16708af5c99bfa11ad0c.png" xlink:type="simple" xlink:show="embed" xlink:actuate="onLoad"/></draw:frame>pass_changed</text:p></draw:text-box></draw:frame>
Wenn alles geklappt hat, wird die Erfolgsmeldung am rechten oberen Rand mit „Passwortänderung erfolgreich“ mit <text:span text:style-name="Strong_20_Emphasis">grünem</text:span> Hintergrund aufgezeigt. Bitte ausloggen, abmelden und mit dem neuen Passwort erneut anmelden und somit <text:span text:style-name="Strong_20_Emphasis">testen</text:span>.</text:p>
      <text:p text:style-name="Text_20_body"><text:span text:style-name="underline">Falls etwas nicht geklappt hat oder die Meldung rot hinterlegt ist, unbedingt beim Lehrer nachfragen!!!</text:span></text:p>
      <text:h text:style-name="Heading_20_2" text:outline-level="2"><text:bookmark-start text:name="__RefHeading___uebersichten_auch_als_datei_zum_ausdrucken_7"/><text:bookmark-start text:name="uebersichten_auch_als_datei_zum_ausdrucken"/>Übersichten auch als Datei zum Ausdrucken<text:bookmark-end text:name="__RefHeading___uebersichten_auch_als_datei_zum_ausdrucken_7"/><text:bookmark-end text:name="uebersichten_auch_als_datei_zum_ausdrucken"/></text:h>
      <text:h text:style-name="Heading_20_5" text:outline-level="5"><text:bookmark-start text:name="__RefHeading___pdf-format_8"/><text:bookmark-start text:name="pdf-format"/>pdf-Format<text:bookmark-end text:name="__RefHeading___pdf-format_8"/><text:bookmark-end text:name="pdf-format"/></text:h>
      <text:p text:style-name="Text_20_body">[n/a: Zugriff verweigert]</text:p>
      <text:p text:style-name="Horizontal_20_Line"/>
      <text:p text:style-name="Text_20_body"><text:a xlink:type="simple" xlink:href="https://training.aeg-reutlingen.de/itgwiki/doku.php?id=bakumebi:pmaterial:server:tastatur" text:style-name="Internet_20_link" text:visited-style-name="Visited_20_Internet_20_Link">&lt;&lt; Groß und Kleinschreibung auf der Tastatur</text:a>&lt;space&gt;&lt;space&gt;&lt;space&gt;|&lt;space&gt;&lt;space&gt;&lt;space&gt;<text:a xlink:type="simple" xlink:href="https://training.aeg-reutlingen.de/itgwiki/doku.php?id=bakumebi:pmaterial:server:ordner" text:style-name="Internet_20_link" text:visited-style-name="Visited_20_Internet_20_Link">Ordner und Dateien verwalt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2:10</meta:creation-date>
    <dc:creator>Generated</dc:creator>
    <dc:date>2026-08-09T16::52:10</dc:date>
    <dc:language>en-US</dc:language>
    <meta:editing-cycles>1</meta:editing-cycles>
    <meta:editing-duration>PT0S</meta:editing-duration>
    <dc:title>bakumebi:pmaterial:server:zugang</dc:title>
  </office:meta>
</office:document-meta>
</file>