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c53b98d14c477391fc3c1e475e3988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tgwiki/doku.php?id=bakumebi:pmaterial:server:start" text:style-name="Internet_20_link" text:visited-style-name="Visited_20_Internet_20_Link">&lt;&lt; Grundlagen Übersicht</text:a></text:p>
      <text:h text:style-name="Heading_20_1" text:outline-level="1"><text:bookmark text:name="bakumebi:pmaterial:server:tastatur"/><text:bookmark-start text:name="__RefHeading___gross_und_kleinschreibung_auf_der_tastatur_1"/><text:bookmark-start text:name="gross_und_kleinschreibung_auf_der_tastatur"/>Groß und Kleinschreibung auf der Tastatur<text:bookmark-end text:name="__RefHeading___gross_und_kleinschreibung_auf_der_tastatur_1"/><text:bookmark-end text:name="gross_und_kleinschreibung_auf_der_tastatur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Bei der Anmeldung am Computer musst du dein Passwort richtig eingeben können. Dabei ist es nicht immer selbstverständlich, dass man alle Zeichen auf der Tastatur findet.</text:p>
          </table:table-cell>
        </table:table-row>
      </table:table>
      <text:p text:style-name="Text_20_body">Zum Beispiel zeigt die Tastatur nur die Großbuchstaben - sämtliche Kleinbuchstaben fehlen. Verwendet man aber die Taste mit dem <text:span text:style-name="Strong_20_Emphasis">Buchstaben <text:span text:style-name="Source_20_Text">G</text:span></text:span>, wird das <text:span text:style-name="Strong_20_Emphasis">kleine <text:span text:style-name="Source_20_Text">g</text:span></text:span> geschrieben.</text:p>
      <text:p text:style-name="Text_20_body">Um die Großbuchstaben zu schreiben, muss man <text:span text:style-name="Strong_20_Emphasis">gleichzeitig</text:span> die Shift-Taste (auch Umschalttaste genannt) gedrückt halten, die auf der Computertastatur sogar zweimal vorkommt - links und rechts.</text:p>
      <text:p text:style-name="Text_20_body"><draw:frame draw:style-name="media" draw:name="0" text:anchor-type="as-char" draw:z-index="0" svg:width="19.84375cm" style:rel-width="100%" svg:height="6.75927734375cm" style:rel-height="scale"><draw:image xlink:href="Pictures/8c53b98d14c477391fc3c1e475e39880.png" xlink:type="simple" xlink:show="embed" xlink:actuate="onLoad"/></draw:frame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Mehr müssen wir zur Anmeldung am Computer noch nicht wissen. Später folgen noch weitere Informationen zur Tastatur und den vielen Zeichen.</text:p>
          </table:table-cell>
        </table:table-row>
      </table:table>
      <text:p text:style-name="Horizontal_20_Line"/>
      <text:p text:style-name="Text_20_body"><text:a xlink:type="simple" xlink:href="https://training.aeg-reutlingen.de/itgwiki/doku.php?id=bakumebi:pmaterial:server:regeln" text:style-name="Internet_20_link" text:visited-style-name="Visited_20_Internet_20_Link">&lt;&lt; Regeln im Computerraum</text:a>&lt;space&gt;&lt;space&gt;&lt;space&gt;|&lt;space&gt;&lt;space&gt;&lt;space&gt;<text:a xlink:type="simple" xlink:href="https://training.aeg-reutlingen.de/itgwiki/doku.php?id=bakumebi:pmaterial:server:zugang" text:style-name="Internet_20_link" text:visited-style-name="Visited_20_Internet_20_Link">Serverzugang und Passwörter verwalten &gt;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5::01:36</meta:creation-date>
    <dc:creator>Generated</dc:creator>
    <dc:date>2026-08-09T15::01:36</dc:date>
    <dc:language>en-US</dc:language>
    <meta:editing-cycles>1</meta:editing-cycles>
    <meta:editing-duration>PT0S</meta:editing-duration>
    <dc:title>bakumebi:pmaterial:server:tastatur</dc:title>
  </office:meta>
</office:document-meta>
</file>