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fcce818f5da2d9f217c08eed2fa46a.pn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server:start" text:style-name="Internet_20_link" text:visited-style-name="Visited_20_Internet_20_Link">&lt;&lt; Grundlagen Übersicht</text:a></text:p>
      <text:h text:style-name="Heading_20_1" text:outline-level="1"><text:bookmark text:name="bakumebi:pmaterial:server:ordner:verwaltung"/><text:bookmark-start text:name="__RefHeading___ordner_erstellen_loeschen_und_umbenennen_1"/><text:bookmark-start text:name="ordner_erstellen_loeschen_und_umbenennen"/>Ordner erstellen / löschen und umbenennen<text:bookmark-end text:name="__RefHeading___ordner_erstellen_loeschen_und_umbenennen_1"/><text:bookmark-end text:name="ordner_erstellen_loeschen_und_umbenenn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Mit der rechten Maustaste kannst du ein Menüfenster öffnen, das dir verschiedene Möglichkeiten bietet.</text:p>
          </table:table-cell>
        </table:table-row>
      </table:table>
      <text:p text:style-name="Text_20_body"><draw:frame draw:style-name="mediaright" draw:name="Ordner erstellen Legend" text:anchor-type="paragraph" draw:z-index="0" svg:width="5.2916666666667cm" style:rel-width="100%"><draw:text-box><text:p text:style-name="legendcenter"><draw:frame draw:style-name="mediaright" draw:name="Ordner erstellen" text:anchor-type="paragraph" draw:z-index="0" svg:width="5.2916666666667cm" style:rel-width="100%" svg:height="5.0646314631463cm" style:rel-height="scale"><draw:image xlink:href="Pictures/3dfcce818f5da2d9f217c08eed2fa46a.png" xlink:type="simple" xlink:show="embed" xlink:actuate="onLoad"/></draw:frame>Ordner erstellen</text:p></draw:text-box></draw:frame></text:p>
      <text:p text:style-name="Text_20_body">Steuere den Ordner <text:span text:style-name="Strong_20_Emphasis">Home</text:span> an und klicke dort mit der rechten Maustaste auf eine leere Fläche. Wähle das Feld <text:span text:style-name="Strong_20_Emphasis">Neuen Ordner anlegen</text:span> wie im angezeigten Bild.</text:p>
      <text:p text:style-name="Text_20_body">Nun kannst du dem Ordner einen beliebigen Namen geben, nenne ihn „Fächer“. Mit Doppelklick kannst du den Ordner öffnen - erstelle darin Unterordner mit den Namen deiner Unterrichtsfächer, <text:span text:style-name="Strong_20_Emphasis">vergesse BakuMebi nicht</text:span>, denn darin speicherst du dann alle Dateien ab, die du in BakuMebi erhältst.</text:p>
      <text:p text:style-name="Text_20_body">Wenn du einen Ordner oder eine Datei löschen möchtest, so klicke auf den Ordner oder die Datei mit der rechten Maustaste und suche im Menüfenster den Befehl <text:span text:style-name="Strong_20_Emphasis">In den Papierkorb verschieben</text:span>.</text:p>
      <text:p text:style-name="Text_20_body">Möchtest du einen Ordner oder eine Datei umbenennen,so klicke ihn oder diese - wieder mit der rechten Maustaste - und suche im Menüfenster den Befehl <text:span text:style-name="Strong_20_Emphasis">Umbenennen</text:span>. Es verläuft alles sehr ähnlich, wie du siehst.</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Erstelle den Ordner <text:span text:style-name="Strong_20_Emphasis">Fächer</text:span> und darin Unterordner <text:span text:style-name="Strong_20_Emphasis">Deutsch</text:span>, <text:span text:style-name="Strong_20_Emphasis">Englisch</text:span>, <text:span text:style-name="Strong_20_Emphasis">Mathematik</text:span> usw. wie deine Fächer eben alle hießen. Vergesse <text:span text:style-name="Strong_20_Emphasis">BakuMebi</text:span> nicht.</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aufgabe_3"/><text:bookmark-start text:name="aufgabe1"/>Aufgabe<text:bookmark-end text:name="__RefHeading___aufgabe_3"/><text:bookmark-end text:name="aufgabe1"/></text:h>
      <text:list text:style-name="Numbering_20_1" text:continue-numbering="false">
        <text:list-item>
          <text:p text:style-name="Numbering_20_1_Content_First"> Speichere die beiden Dateien <text:a xlink:type="simple" xlink:href="https://training.aeg-reutlingen.de/itgwiki/lib/exe/fetch.php?media=bakumebi:pmaterial:server:ordner:textbeispiel.odt" text:style-name="Internet_20_link" text:visited-style-name="Visited_20_Internet_20_Link">textbeispiel.odt</text:a> und <text:a xlink:type="simple" xlink:href="https://training.aeg-reutlingen.de/itgwiki/lib/exe/fetch.php?media=bakumebi:pmaterial:server:ordner:textbeispiel.pdf" text:style-name="Internet_20_link" text:visited-style-name="Visited_20_Internet_20_Link">textbeispiel.pdf</text:a> in deinem neu erstellten Ordner BakuMebi ab.<text:line-break/>(<text:span text:style-name="Strong_20_Emphasis">Tipp</text:span>: Wenn du mit der rechten Maustaste auf den Link der abzuspeichernden Datei klickst, findest du die hilfreiche Option „Ziel speichern unter …“ (seltener auch „Verknüpfte Datei speichern unter …“ oder „Link speichern unter …“). Bei dieser Option kannst du dir aussuchen, in welchen Order die verknüpfte Datei abgespeichert werden soll.)</text:p>
        </text:list-item>
        <text:list-item>
          <text:p text:style-name="Numbering_20_1_Content_Last"> Wenn du schneller fertig bist als andere, kannst du auf deinem USB-Stick gleiche Ordner erstellen wie in deinem „Home_auf_Server“ auf dem Schulrechner und die Datei dort für Zuhause abspeichern.</text:p>
        </text:list-item>
      </text:list>
      <text:p text:style-name="Horizontal_20_Line"/>
      <text:p text:style-name="Text_20_body"><text:a xlink:type="simple" xlink:href="https://training.aeg-reutlingen.de/itgwiki/doku.php?id=bakumebi:pmaterial:server:ordner#eigene_dateien_home_auf_server" text:style-name="Internet_20_link" text:visited-style-name="Visited_20_Internet_20_Link">&lt;&lt; Ordner und Dateien verwalten</text:a> <text:line-break/><text:a xlink:type="simple" xlink:href="https://training.aeg-reutlingen.de/itgwiki/doku.php?id=bakumebi:pmaterial:server:start" text:style-name="Internet_20_link" text:visited-style-name="Visited_20_Internet_20_Link">&lt;&lt; Grundlagen 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1:13</meta:creation-date>
    <dc:creator>Generated</dc:creator>
    <dc:date>2026-08-09T15::01:13</dc:date>
    <dc:language>en-US</dc:language>
    <meta:editing-cycles>1</meta:editing-cycles>
    <meta:editing-duration>PT0S</meta:editing-duration>
    <dc:title>bakumebi:pmaterial:server:ordner:verwaltung</dc:title>
  </office:meta>
</office:document-meta>
</file>