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6718b7e144c996c1cda87f720992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server:start" text:style-name="Internet_20_link" text:visited-style-name="Visited_20_Internet_20_Link">&lt;&lt; Grundlagen Übersicht</text:a></text:p>
      <text:h text:style-name="Heading_20_1" text:outline-level="1"><text:bookmark text:name="bakumebi:pmaterial:server:ordner:tausch"/><text:bookmark-start text:name="__RefHeading___der_tauschordner_1"/><text:bookmark-start text:name="der_tauschordner"/>Der Tauschordner<text:bookmark-end text:name="__RefHeading___der_tauschordner_1"/><text:bookmark-end text:name="der_tauschordner"/></text:h>
      <text:p text:style-name="Text_20_body">In <text:span text:style-name="Strong_20_Emphasis">Home_auf_Server</text:span> sind bereits Ordner angelegt, mit denen du arbeiten kannst.</text:p>
      <text:p text:style-name="Text_20_body">Wichtig ist vor allem der <text:span text:style-name="Strong_20_Emphasis">Tauschordner</text:span> (⇒ Bild), in dem du Dateien mit deinen Mitschülern austauschen kannst. Einen Ordner <text:span text:style-name="Strong_20_Emphasis">tausch-Schule</text:span> und den Tauschordner deiner Klasse, zum Beispiel den der Klasse 5a <text:span text:style-name="Strong_20_Emphasis">tausch-5a</text:span>, hat jeder von euch. In jedem Unterrichtsfach kann es übrigens einen eigenen Tauschordner geben, im Bild gibt es zum Beispiel auch den Ordner<text:span text:style-name="Source_20_Text">tausch-p_itg9a</text:span></text:p>
      <text:p text:style-name="Text_20_body"><draw:frame draw:style-name="mediacenter" draw:name="Tauschordner Legend" text:anchor-type="paragraph" draw:z-index="0" svg:width="18.520833333333cm" style:rel-width="100%"><draw:text-box><text:p text:style-name="legendcenter"><draw:frame draw:style-name="mediacenter" draw:name="Tauschordner" text:anchor-type="paragraph" draw:z-index="0" svg:width="18.520833333333cm" style:rel-width="100%" svg:height="14.445051240561cm" style:rel-height="scale"><draw:image xlink:href="Pictures/a46718b7e144c996c1cda87f7209920c.png" xlink:type="simple" xlink:show="embed" xlink:actuate="onLoad"/></draw:frame>Tauschordner</text:p></draw:text-box></draw:frame></text:p>
      <text:p text:style-name="Horizontal_20_Line"/>
      <text:p text:style-name="Text_20_body"><text:a xlink:type="simple" xlink:href="https://training.aeg-reutlingen.de/itgwiki/doku.php?id=bakumebi:pmaterial:server:ordner" text:style-name="Internet_20_link" text:visited-style-name="Visited_20_Internet_20_Link">&lt;&lt; Ordner und Dateien verwalten</text:a>&lt;space&gt;&lt;space&gt;&lt;space&gt;|&lt;space&gt;&lt;space&gt;&lt;space&gt;<text:a xlink:type="simple" xlink:href="https://training.aeg-reutlingen.de/itgwiki/doku.php?id=bakumebi:pmaterial:server:ordner:verwaltung" text:style-name="Internet_20_link" text:visited-style-name="Visited_20_Internet_20_Link">Ordner und Dateien verwalt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7::10:30</meta:creation-date>
    <dc:creator>Generated</dc:creator>
    <dc:date>2026-08-09T17::10:30</dc:date>
    <dc:language>en-US</dc:language>
    <meta:editing-cycles>1</meta:editing-cycles>
    <meta:editing-duration>PT0S</meta:editing-duration>
    <dc:title>bakumebi:pmaterial:server:ordner:tausch</dc:title>
  </office:meta>
</office:document-meta>
</file>