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6626791863a68376d7ceb1d1edfebf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server:start" text:style-name="Internet_20_link" text:visited-style-name="Visited_20_Internet_20_Link">&lt;&lt; Grundlagen Übersicht</text:a></text:p>
      <text:h text:style-name="Heading_20_1" text:outline-level="1"><text:bookmark text:name="bakumebi:pmaterial:server:ordner"/><text:bookmark-start text:name="__RefHeading___ordner_und_dateien_verwalten_1"/><text:bookmark-start text:name="ordner_und_dateien_verwalten"/>Ordner und Dateien verwalten<text:bookmark-end text:name="__RefHeading___ordner_und_dateien_verwalten_1"/><text:bookmark-end text:name="ordner_und_dateien_verwalten"/></text:h>
      <text:h text:style-name="Heading_20_2" text:outline-level="2"><text:bookmark-start text:name="__RefHeading___das_home_hverzeichnis_ist_dein_persoenlicher_speicherplatz_2"/><text:bookmark-start text:name="das_home_hverzeichnis_ist_dein_persoenlicher_speicherplatz"/>Das "Home (H:)"-Verzeichnis ist dein persönlicher Speicherplatz<text:bookmark-end text:name="__RefHeading___das_home_hverzeichnis_ist_dein_persoenlicher_speicherplatz_2"/><text:bookmark-end text:name="das_home_hverzeichnis_ist_dein_persoenlicher_speicherplatz"/></text:h>
      <text:p text:style-name="Text_20_body">An unseren Computern findest du deine von dir abgespeicherten Dateien unter <text:span text:style-name="Strong_20_Emphasis">Home (H:)</text:span> wieder. Der Zentralcomputer (Server) in der Schule ist aber so organisiert, dass du deine Dateien nur unter <text:span text:style-name="Strong_20_Emphasis">Home</text:span> - <text:span text:style-name="underline">und nur da</text:span> - abspeichern solltest, denn nur diese Dateien stehen dir immer wieder zur Verfügung. Klickst du auf eine der beiden angezeigten Felder, so öffnet sich eine Art Explorer, also ein kleines Fenster welches dir zeigt, wo du dich gerade befindest.
⇒ siehe Bil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Alles</text:span>, was du <text:span text:style-name="Strong_20_Emphasis">außerhalb des Home (H:)</text:span>-Bereichs auf dem Computer abspeicherst, <text:span text:style-name="Strong_20_Emphasis">wird gelöscht</text:span>, sobald du dich vom Computer abgemeldet hast.</text:p>
          </table:table-cell>
        </table:table-row>
      </table:table>
      <text:p text:style-name="Text_20_body"><draw:frame draw:style-name="media" draw:name="0" text:anchor-type="as-char" draw:z-index="0" svg:width="15.875cm" svg:height="14.78050059952cm"><draw:image xlink:href="Pictures/86626791863a68376d7ceb1d1edfebf6.jpg" xlink:type="simple" xlink:show="embed" xlink:actuate="onLoad"/></draw:frame></text:p>
      <text:p text:style-name="Horizontal_20_Line"/>
      <text:p text:style-name="Text_20_body"><text:a xlink:type="simple" xlink:href="https://training.aeg-reutlingen.de/itgwiki/doku.php?id=bakumebi:pmaterial:server:zugang" text:style-name="Internet_20_link" text:visited-style-name="Visited_20_Internet_20_Link">&lt;&lt; Serverzugang und Passwörter verwalten</text:a> | <text:a xlink:type="simple" xlink:href="https://training.aeg-reutlingen.de/itgwiki/doku.php?id=bakumebi:pmaterial:server:ordner:verwaltung" text:style-name="Internet_20_link" text:visited-style-name="Visited_20_Internet_20_Link">Ordner erstellen, löschen und umbenenn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9::09:21</meta:creation-date>
    <dc:creator>Generated</dc:creator>
    <dc:date>2026-08-10T09::09:21</dc:date>
    <dc:language>en-US</dc:language>
    <meta:editing-cycles>1</meta:editing-cycles>
    <meta:editing-duration>PT0S</meta:editing-duration>
    <dc:title>bakumebi:pmaterial:server:ordner</dc:title>
  </office:meta>
</office:document-meta>
</file>