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bd8254372f292059d8f1f9af6db86f.png"/>
  <manifest:file-entry manifest:media-type="image/png" manifest:full-path="Pictures/8cbd0130ed05a11796a63fc8d64fb6e6.png"/>
  <manifest:file-entry manifest:media-type="image/jpeg" manifest:full-path="Pictures/2bd98890537b93a68881b00f7f8f6a15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praes:start" text:style-name="Internet_20_link" text:visited-style-name="Visited_20_Internet_20_Link">&lt;&lt; Übersicht: Präsentationen erstellen</text:a></text:p>
      <text:h text:style-name="Heading_20_1" text:outline-level="1"><text:bookmark text:name="bakumebi:pmaterial:praes:015"/><text:bookmark-start text:name="__RefHeading___hintergrund_einer_folie_einstellen_1"/><text:bookmark-start text:name="hintergrund_einer_folie_einstellen"/>Hintergrund einer Folie einstellen<text:bookmark-end text:name="__RefHeading___hintergrund_einer_folie_einstellen_1"/><text:bookmark-end text:name="hintergrund_einer_folie_einstellen"/></text:h>
      <text:p text:style-name="Text_20_body">Damit die Folien nicht immer nur einen weißen Hintergrund haben, kann man diesen nach Belieben einstellen. Je nach Thema bietet sich eine Hintergrundfarbe, ein Farbverlauf oder gar ein Hintergrundbild an.</text:p>
      <text:p text:style-name="Text_20_body">Die Einstellungen werden im Aufgabenbereich vorgenommen.</text:p>
      <text:p text:style-name="Text_20_body"><draw:frame draw:style-name="media" draw:name="0" text:anchor-type="as-char" draw:z-index="0" svg:width="17.197916666667cm" style:rel-width="100%" svg:height="14.395293209877cm" style:rel-height="scale"><draw:image xlink:href="Pictures/0ebd8254372f292059d8f1f9af6db86f.png" xlink:type="simple" xlink:show="embed" xlink:actuate="onLoad"/></draw:frame></text:p>
      <text:p text:style-name="Text_20_body"><draw:frame draw:style-name="mediaright" draw:name="1" text:anchor-type="paragraph" draw:z-index="1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p text:style-name="Text_20_body">Übertrage den Inhalt der Folienvorgaben aus der unteren Abbildung in eine Präsentation und korrigiere dabei die gemachten Fehler.<text:line-break/>
Der Lehrer soll dein Ergebnis kontrollieren.</text:p>
      <text:p text:style-name="Text_20_body"><draw:frame draw:style-name="media" draw:name="2" text:anchor-type="as-char" draw:z-index="2" svg:width="15.875cm" svg:height="11.892611683849cm"><draw:image xlink:href="Pictures/2bd98890537b93a68881b00f7f8f6a15.jpeg" xlink:type="simple" xlink:show="embed" xlink:actuate="onLoad"/></draw:frame></text:p>
      <text:p text:style-name="Text_20_body"><text:a xlink:type="simple" xlink:href="https://training.aeg-reutlingen.de/itgwiki/doku.php?id=bakumebi:teacher:material" text:style-name="Internet_20_link" text:visited-style-name="Visited_20_Internet_20_Link">Lehrerhinweis &gt;&gt;</text:a></text:p>
      <text:p text:style-name="Text_20_body"><draw:frame draw:style-name="mediaright" draw:name="3" text:anchor-type="paragraph" draw:z-index="3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fuer_profi_layouter_3"/><text:bookmark-start text:name="aufgabe_fuer_profi_layouter"/>Aufgabe für Profi Layouter<text:bookmark-end text:name="__RefHeading___aufgabe_fuer_profi_layouter_3"/><text:bookmark-end text:name="aufgabe_fuer_profi_layouter"/></text:h>
      <text:p text:style-name="Text_20_body">Schau mal, es gibt sogar <text:a xlink:type="simple" xlink:href="https://training.aeg-reutlingen.de/itgwiki/doku.php?id=bakumebi:pmaterial:praes:0050" text:style-name="Internet_20_link" text:visited-style-name="Visited_20_Internet_20_Link">animierte Folien!</text:a> Kannst du es sinnvoll auf deiner Folie einsetzen?</text:p>
      <text:p text:style-name="Horizontal_20_Line"/>
      <text:p text:style-name="Text_20_body"><text:a xlink:type="simple" xlink:href="https://training.aeg-reutlingen.de/itgwiki/doku.php?id=bakumebi:pmaterial:praes:010" text:style-name="Internet_20_link" text:visited-style-name="Visited_20_Internet_20_Link">&lt;&lt; Sinnvolles Folienlayout</text:a>&lt;space&gt;&lt;space&gt;&lt;space&gt;|&lt;space&gt;&lt;space&gt;&lt;space&gt;<text:a xlink:type="simple" xlink:href="https://training.aeg-reutlingen.de/itgwiki/doku.php?id=bakumebi:pmaterial:praes:0020" text:style-name="Internet_20_link" text:visited-style-name="Visited_20_Internet_20_Link">Regeln für eine gute Präsentation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06:29</meta:creation-date>
    <dc:creator>Generated</dc:creator>
    <dc:date>2026-08-09T10::06:29</dc:date>
    <dc:language>en-US</dc:language>
    <meta:editing-cycles>1</meta:editing-cycles>
    <meta:editing-duration>PT0S</meta:editing-duration>
    <dc:title>bakumebi:pmaterial:praes:015</dc:title>
  </office:meta>
</office:document-meta>
</file>