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e2823c41d8fe976e99317c04da3837.png"/>
  <manifest:file-entry manifest:media-type="image/png" manifest:full-path="Pictures/4dfd74e23c067c85bfdf9f5553808816.png"/>
  <manifest:file-entry manifest:media-type="image/png" manifest:full-path="Pictures/f9f5581c9583ffb0c7c3362531c0e0a7.png"/>
  <manifest:file-entry manifest:media-type="image/png" manifest:full-path="Pictures/b1dfa6d2bacecb329bba27d408cb285c.png"/>
  <manifest:file-entry manifest:media-type="image/png" manifest:full-path="Pictures/c395d820b35b0ae66fe158d66b377540.png"/>
  <manifest:file-entry manifest:media-type="image/png" manifest:full-path="Pictures/4ccd1983398db5fe8a35d0eae7b5b42d.png"/>
  <manifest:file-entry manifest:media-type="image/jpeg" manifest:full-path="Pictures/e3922dc855c7dacea270c0832069ed96.jpeg"/>
  <manifest:file-entry manifest:media-type="image/jpeg" manifest:full-path="Pictures/e80d7117fa20187d3bc663b9805cb0b2.jpeg"/>
  <manifest:file-entry manifest:media-type="image/jpeg" manifest:full-path="Pictures/5fd6cb43f77048f90e6032c752358a01.jpeg"/>
  <manifest:file-entry manifest:media-type="image/jpeg" manifest:full-path="Pictures/0d80c17ca8cb1f0a95218912cc43856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praes:start" text:style-name="Internet_20_link" text:visited-style-name="Visited_20_Internet_20_Link">&lt;&lt; Übersicht: Präsentationen erstellen</text:a></text:p>
      <text:h text:style-name="Heading_20_1" text:outline-level="1"><text:bookmark text:name="bakumebi:pmaterial:praes:010"/><text:bookmark-start text:name="__RefHeading___sinnvolles_folienlayout_1"/><text:bookmark-start text:name="sinnvolles_folienlayout"/>Sinnvolles Folienlayout<text:bookmark-end text:name="__RefHeading___sinnvolles_folienlayout_1"/><text:bookmark-end text:name="sinnvolles_folienlayout"/></text:h>
      <text:h text:style-name="Heading_20_2" text:outline-level="2"><text:bookmark-start text:name="__RefHeading___beispiele_fuer_gute_und_schlechte_farbwahl_2"/><text:bookmark-start text:name="beispiele_fuer_gute_und_schlechte_farbwahl"/>Beispiele für gute und schlechte Farbwahl<text:bookmark-end text:name="__RefHeading___beispiele_fuer_gute_und_schlechte_farbwahl_2"/><text:bookmark-end text:name="beispiele_fuer_gute_und_schlechte_farbwahl"/></text:h>
      <text:p text:style-name="Text_20_body"><draw:frame draw:style-name="media" draw:name="0" text:anchor-type="as-char" draw:z-index="0" svg:width="9.2604166666667cm" style:rel-width="100%" svg:height="6.940290582068cm" style:rel-height="scale"><draw:image xlink:href="Pictures/81e2823c41d8fe976e99317c04da3837.png" xlink:type="simple" xlink:show="embed" xlink:actuate="onLoad"/></draw:frame>
<draw:frame draw:style-name="media" draw:name="1" text:anchor-type="as-char" draw:z-index="1" svg:width="9.2604166666667cm" style:rel-width="100%" svg:height="6.9428042614662cm" style:rel-height="scale"><draw:image xlink:href="Pictures/4dfd74e23c067c85bfdf9f5553808816.png" xlink:type="simple" xlink:show="embed" xlink:actuate="onLoad"/></draw:frame>
<draw:frame draw:style-name="media" draw:name="2" text:anchor-type="as-char" draw:z-index="2" svg:width="9.2604166666667cm" style:rel-width="100%" svg:height="6.9578809265291cm" style:rel-height="scale"><draw:image xlink:href="Pictures/f9f5581c9583ffb0c7c3362531c0e0a7.png" xlink:type="simple" xlink:show="embed" xlink:actuate="onLoad"/></draw:frame>
<draw:frame draw:style-name="media" draw:name="3" text:anchor-type="as-char" draw:z-index="3" svg:width="9.2604166666667cm" style:rel-width="100%" svg:height="6.9578809265291cm" style:rel-height="scale"><draw:image xlink:href="Pictures/b1dfa6d2bacecb329bba27d408cb285c.png" xlink:type="simple" xlink:show="embed" xlink:actuate="onLoad"/></draw:frame>
<draw:frame draw:style-name="media" draw:name="4" text:anchor-type="as-char" draw:z-index="4" svg:width="9.2604166666667cm" style:rel-width="100%" svg:height="6.9578809265291cm" style:rel-height="scale"><draw:image xlink:href="Pictures/c395d820b35b0ae66fe158d66b377540.png" xlink:type="simple" xlink:show="embed" xlink:actuate="onLoad"/></draw:frame>
<draw:frame draw:style-name="media" draw:name="5" text:anchor-type="as-char" draw:z-index="5" svg:width="9.2604166666667cm" style:rel-width="100%" svg:height="6.950334417932cm" style:rel-height="scale"><draw:image xlink:href="Pictures/4ccd1983398db5fe8a35d0eae7b5b42d.png" xlink:type="simple" xlink:show="embed" xlink:actuate="onLoad"/></draw:frame></text:p>
      <text:h text:style-name="Heading_20_2" text:outline-level="2"><text:bookmark-start text:name="__RefHeading___schriftart_und_schriftgroesse_3"/><text:bookmark-start text:name="schriftart_und_schriftgroesse"/>Schriftart und Schriftgröße<text:bookmark-end text:name="__RefHeading___schriftart_und_schriftgroesse_3"/><text:bookmark-end text:name="schriftart_und_schriftgroesse"/></text:h>
      <text:p text:style-name="Text_20_body"><draw:frame draw:style-name="media" draw:name="6" text:anchor-type="as-char" draw:z-index="6" svg:width="9.2604166666667cm" style:rel-width="100%" svg:height="6.9295634920635cm" style:rel-height="scale"><draw:image xlink:href="Pictures/e3922dc855c7dacea270c0832069ed96.jpeg" xlink:type="simple" xlink:show="embed" xlink:actuate="onLoad"/></draw:frame>
<draw:frame draw:style-name="media" draw:name="7" text:anchor-type="as-char" draw:z-index="7" svg:width="9.2604166666667cm" style:rel-width="100%" svg:height="6.9571443781942cm" style:rel-height="scale"><draw:image xlink:href="Pictures/e80d7117fa20187d3bc663b9805cb0b2.jpeg" xlink:type="simple" xlink:show="embed" xlink:actuate="onLoad"/></draw:frame></text:p>
      <text:h text:style-name="Heading_20_2" text:outline-level="2"><text:bookmark-start text:name="__RefHeading___gestaltung_und_layout_allgemein_4"/><text:bookmark-start text:name="gestaltung_und_layout_allgemein"/>Gestaltung und Layout allgemein<text:bookmark-end text:name="__RefHeading___gestaltung_und_layout_allgemein_4"/><text:bookmark-end text:name="gestaltung_und_layout_allgemein"/></text:h>
      <text:p text:style-name="Text_20_body"><draw:frame draw:style-name="media" draw:name="8" text:anchor-type="as-char" draw:z-index="8" svg:width="9.2604166666667cm" style:rel-width="100%" svg:height="6.9571443781942cm" style:rel-height="scale"><draw:image xlink:href="Pictures/5fd6cb43f77048f90e6032c752358a01.jpeg" xlink:type="simple" xlink:show="embed" xlink:actuate="onLoad"/></draw:frame>
<draw:frame draw:style-name="media" draw:name="9" text:anchor-type="as-char" draw:z-index="9" svg:width="6.6145833333333cm" style:rel-width="100%" svg:height="6.9268597997139cm" style:rel-height="scale"><draw:image xlink:href="Pictures/0d80c17ca8cb1f0a95218912cc438562.jpe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eim Erstellen von Folien muss man sich entscheiden, wo man Text, Bild oder weitere Elemente anbringt. Diese Elemente sollten dann immer die gleiche Position einnehmen, damit es einer <text:span text:style-name="Source_20_Text">Regel</text:span> entspricht und der Betrachter sich besser zurechtfinden kann.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praes:007" text:style-name="Internet_20_link" text:visited-style-name="Visited_20_Internet_20_Link">&lt;&lt; Bilder &amp; Co. einfügen</text:a>&lt;space&gt;&lt;space&gt;&lt;space&gt;|&lt;space&gt;&lt;space&gt;&lt;space&gt;<text:a xlink:type="simple" xlink:href="https://training.aeg-reutlingen.de/itgwiki/doku.php?id=bakumebi:pmaterial:praes:015" text:style-name="Internet_20_link" text:visited-style-name="Visited_20_Internet_20_Link">Hintergrund einer Folie einstell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3:38</meta:creation-date>
    <dc:creator>Generated</dc:creator>
    <dc:date>2026-08-09T13::43:38</dc:date>
    <dc:language>en-US</dc:language>
    <meta:editing-cycles>1</meta:editing-cycles>
    <meta:editing-duration>PT0S</meta:editing-duration>
    <dc:title>bakumebi:pmaterial:praes:010</dc:title>
  </office:meta>
</office:document-meta>
</file>