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da7551015045318fda95f8eeeaebe5.jpg"/>
  <manifest:file-entry manifest:media-type="image/jpeg" manifest:full-path="Pictures/51b3c8f8c3abe412a72800ca9c2ca657.jp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praes:start" text:style-name="Internet_20_link" text:visited-style-name="Visited_20_Internet_20_Link">&lt;&lt; Übersicht: Präsentationen erstellen</text:a></text:p>
      <text:h text:style-name="Heading_20_1" text:outline-level="1"><text:bookmark text:name="bakumebi:pmaterial:praes:007"/><text:bookmark-start text:name="__RefHeading___bilder_co._einfuegen_1"/><text:bookmark-start text:name="bilder_co._einfuegen"/>Bilder &amp; Co. einfügen<text:bookmark-end text:name="__RefHeading___bilder_co._einfuegen_1"/><text:bookmark-end text:name="bilder_co._einfuegen"/></text:h>
      <text:p text:style-name="Text_20_body">Ähnlich wie bei der <text:a xlink:type="simple" xlink:href="https://training.aeg-reutlingen.de/itgwiki/doku.php?id=itg7:smaterial:text:lektion_07" text:style-name="Internet_20_link" text:visited-style-name="Visited_20_Internet_20_Link">=&gt; Textverarbeitung (Klasse 7)</text:a> kann man über die Menüleiste ein Bild einfügen.
<draw:frame draw:style-name="mediacenter" draw:name="0" text:anchor-type="paragraph" draw:z-index="0" svg:width="19.05cm" style:rel-width="100%" svg:height="14.834276206323cm" style:rel-height="scale"><draw:image xlink:href="Pictures/f0da7551015045318fda95f8eeeaebe5.jpg" xlink:type="simple" xlink:show="embed" xlink:actuate="onLoad"/></draw:frame></text:p>
      <text:p text:style-name="Text_20_body">Wenn man es zuvor in die Zwischenablage kopiert hat, kann man es mit dem gleichen Menüeintrag wie beim kopierten Text in die Folie einfügen.<text:line-break/>
<draw:frame draw:style-name="media" draw:name="1" text:anchor-type="as-char" draw:z-index="1" svg:width="5.2916666666667cm" style:rel-width="100%" svg:height="4.7737588652482cm" style:rel-height="scale"><draw:image xlink:href="Pictures/51b3c8f8c3abe412a72800ca9c2ca657.jpg" xlink:type="simple" xlink:show="embed" xlink:actuate="onLoad"/></draw:frame></text:p>
      <text:p text:style-name="Text_20_body"><draw:frame draw:style-name="mediaright" draw:name="2" text:anchor-type="paragraph" draw:z-index="2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Öffne das Programm <text:span text:style-name="Source_20_Text">LibreOffice Impress</text:span> und lege dir im Folienbereich 3 Folien parat.</text:p>
      <text:list text:style-name="List_20_1" text:continue-numbering="false">
        <text:list-item>
          <text:p text:style-name="List_20_1_Content_First"> Auf der ersten Folie sollen 3 Textfelder mit irgendeinem Text stehen.</text:p>
        </text:list-item>
        <text:list-item>
          <text:p text:style-name="List_20_1_Content"> Auf der zweiten Folie sollen mindestens 3 Bilder eingefügt und angeordnet sein.</text:p>
        </text:list-item>
        <text:list-item>
          <text:p text:style-name="List_20_1_Content_Last"> Auf der dritten Folie sollen Text, Bild und / oder Objekte aus der Werkzeugleiste sein.</text:p>
        </text:list-item>
      </text:list>
      <text:p text:style-name="Horizontal_20_Line"/>
      <text:p text:style-name="Text_20_body"><text:a xlink:type="simple" xlink:href="https://training.aeg-reutlingen.de/itgwiki/doku.php?id=bakumebi:pmaterial:praes:005" text:style-name="Internet_20_link" text:visited-style-name="Visited_20_Internet_20_Link">&lt;&lt; Textfelder einfügen</text:a>&lt;space&gt;&lt;space&gt;&lt;space&gt;|&lt;space&gt;&lt;space&gt;&lt;space&gt;<text:a xlink:type="simple" xlink:href="https://training.aeg-reutlingen.de/itgwiki/doku.php?id=bakumebi:pmaterial:praes:010" text:style-name="Internet_20_link" text:visited-style-name="Visited_20_Internet_20_Link">Sinnvolles Folienlayout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58</meta:creation-date>
    <dc:creator>Generated</dc:creator>
    <dc:date>2026-08-09T14::59:58</dc:date>
    <dc:language>en-US</dc:language>
    <meta:editing-cycles>1</meta:editing-cycles>
    <meta:editing-duration>PT0S</meta:editing-duration>
    <dc:title>bakumebi:pmaterial:praes:007</dc:title>
  </office:meta>
</office:document-meta>
</file>