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34c6e20ac77031acfe4afbf41600b0.png"/>
  <manifest:file-entry manifest:media-type="image/png" manifest:full-path="Pictures/8cbd0130ed05a11796a63fc8d64f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praes:start" text:style-name="Internet_20_link" text:visited-style-name="Visited_20_Internet_20_Link">&lt;&lt; Übersicht: Präsentationen erstellen</text:a></text:p>
      <text:h text:style-name="Heading_20_1" text:outline-level="1"><text:bookmark text:name="bakumebi:pmaterial:praes:0050"/><text:bookmark-start text:name="__RefHeading___animationen_1"/><text:bookmark-start text:name="animationen"/>Animationen<text:bookmark-end text:name="__RefHeading___animationen_1"/><text:bookmark-end text:name="animationen"/></text:h>
      <text:p text:style-name="Text_20_body">Benutzerdefinierte Animationen, d.h., ob ein Element (ein Text, ein Bild, ein Wort,…) 
besonders eingefügt werden soll, legt man im Aufgabenbereich fest.</text:p>
      <text:p text:style-name="Text_20_body">Aktiviert wird das <text:span text:style-name="Strong_20_Emphasis">PLUS</text:span> = <text:span text:style-name="Strong_20_Emphasis">+</text:span> - Zeichen erst, wenn man auf der Folie ein Element ausgewählt hat.</text:p>
      <text:p text:style-name="Text_20_body"><draw:frame draw:style-name="mediacenter" draw:name="0" text:anchor-type="paragraph" draw:z-index="0" svg:width="19.05cm" style:rel-width="100%" svg:height="14.834276206323cm" style:rel-height="scale"><draw:image xlink:href="Pictures/8234c6e20ac77031acfe4afbf41600b0.png" xlink:type="simple" xlink:show="embed" xlink:actuate="onLoad"/></draw:frame></text:p>
      <text:p text:style-name="Text_20_body"><draw:frame draw:style-name="mediaright" draw:name="1" text:anchor-type="paragraph" draw:z-index="1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p text:style-name="Text_20_body">Durch Herumprobieren kannst du sicherlich herausfinden, wie Animationen gesteuert werden. Hier kann man eine ähnliche Steuerung von Dauer und Automation einstellen wie bei den <text:a xlink:type="simple" xlink:href="https://training.aeg-reutlingen.de/itgwiki/doku.php?id=bakumebi:pmaterial:praes:0040" text:style-name="Internet_20_link" text:visited-style-name="Visited_20_Internet_20_Link">Folienübergängen &gt;&gt;</text:a> aus dem vorherigen Kapitel.</text:p>
      <text:p text:style-name="Horizontal_20_Line"/>
      <text:p text:style-name="Text_20_body"><text:a xlink:type="simple" xlink:href="https://training.aeg-reutlingen.de/itgwiki/doku.php?id=bakumebi:pmaterial:praes:0040" text:style-name="Internet_20_link" text:visited-style-name="Visited_20_Internet_20_Link">&lt;&lt; Folienübergänge</text:a>&lt;space&gt;&lt;space&gt;&lt;space&gt;|&lt;space&gt;&lt;space&gt;&lt;space&gt;<text:a xlink:type="simple" xlink:href="https://training.aeg-reutlingen.de/itgwiki/doku.php?id=bakumebi:pmaterial:praes:0060" text:style-name="Internet_20_link" text:visited-style-name="Visited_20_Internet_20_Link">Audiodateien in einer Präsentatio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05::19:32</meta:creation-date>
    <dc:creator>Generated</dc:creator>
    <dc:date>2026-08-10T05::19:32</dc:date>
    <dc:language>en-US</dc:language>
    <meta:editing-cycles>1</meta:editing-cycles>
    <meta:editing-duration>PT0S</meta:editing-duration>
    <dc:title>bakumebi:pmaterial:praes:0050</dc:title>
  </office:meta>
</office:document-meta>
</file>