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030557404302296377c9907b280745.jpg"/>
  <manifest:file-entry manifest:media-type="image/jpeg" manifest:full-path="Pictures/bd7d178f8ef50a2bfe8cb5c6ac3454a6.jpg"/>
  <manifest:file-entry manifest:media-type="image/jpeg" manifest:full-path="Pictures/0c257d0d79d64c1ef61c1baca0073fc3.jpg"/>
  <manifest:file-entry manifest:media-type="image/jpeg" manifest:full-path="Pictures/51b3c8f8c3abe412a72800ca9c2ca657.jp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praes:start" text:style-name="Internet_20_link" text:visited-style-name="Visited_20_Internet_20_Link">&lt;&lt; Übersicht: Präsentationen erstellen</text:a></text:p>
      <text:h text:style-name="Heading_20_1" text:outline-level="1"><text:bookmark text:name="bakumebi:pmaterial:praes:005"/><text:bookmark-start text:name="__RefHeading___textfelder_einfuegen_1"/><text:bookmark-start text:name="textfelder_einfuegen"/>Textfelder einfügen<text:bookmark-end text:name="__RefHeading___textfelder_einfuegen_1"/><text:bookmark-end text:name="textfelder_einfuegen"/></text:h>
      <text:p text:style-name="Text_20_body">Neue Folien enthalten in der Regel bereits zwei Textfelder, die in ihrer Anordnung und Größe mit der Maus regelbar sind. Klickt man auf den Rand des Textfeldes, so kann man dieses auch wieder löschen.</text:p>
      <text:h text:style-name="Heading_20_2" text:outline-level="2"><text:bookmark-start text:name="__RefHeading___die_werkzeugleiste_2"/><text:bookmark-start text:name="die_werkzeugleiste"/>Die Werkzeugleiste<text:bookmark-end text:name="__RefHeading___die_werkzeugleiste_2"/><text:bookmark-end text:name="die_werkzeugleiste"/></text:h>
      <text:p text:style-name="Text_20_body">Je nachdem, wie das Programm eingestellt ist, findet man die Werkzeugleiste am <text:span text:style-name="Strong_20_Emphasis">unteren Rand</text:span> des Programmfensters…<text:line-break/>
<draw:frame draw:style-name="media" draw:name="0" text:anchor-type="as-char" draw:z-index="0" svg:width="15.875cm" svg:height="5.5866264559068cm"><draw:image xlink:href="Pictures/1f030557404302296377c9907b280745.jpg" xlink:type="simple" xlink:show="embed" xlink:actuate="onLoad"/></draw:frame></text:p>
      <text:p text:style-name="Text_20_body">…oder aber auch <text:span text:style-name="Strong_20_Emphasis">oben</text:span> in der Nähe der Symbolleiste<text:line-break/>
<draw:frame draw:style-name="media" draw:name="1" text:anchor-type="as-char" draw:z-index="1" svg:width="15.875cm" svg:height="5.3092762063228cm"><draw:image xlink:href="Pictures/bd7d178f8ef50a2bfe8cb5c6ac3454a6.jpg" xlink:type="simple" xlink:show="embed" xlink:actuate="onLoad"/></draw:frame></text:p>
      <text:p text:style-name="Text_20_body">Die Werkzeugleiste dient zum Bearbeiten der aktuellen Folie. Man kann verschiedene Objekte zeichnen, farbig markieren und auch einfügen.</text:p>
      <text:p text:style-name="Text_20_body"><text:line-break/></text:p>
      <text:h text:style-name="Heading_20_2" text:outline-level="2"><text:bookmark-start text:name="__RefHeading___ein_textfeld_einfuegen_3"/><text:bookmark-start text:name="ein_textfeld_einfuegen"/>Ein Textfeld einfügen<text:bookmark-end text:name="__RefHeading___ein_textfeld_einfuegen_3"/><text:bookmark-end text:name="ein_textfeld_einfuegen"/></text:h>
      <text:p text:style-name="Text_20_body"><text:span text:style-name="Strong_20_Emphasis"><text:span text:style-name="underline">Möglichkeit 1</text:span>:</text:span> Auf deiner Computertastatur findest du in der oberen Reihe verschiedene „F-Tasten“. Drücke auf die <text:span text:style-name="Strong_20_Emphasis">Taste „F2“</text:span>. Anschließende kannst du mit der linken Maustaste in deiner aktuellen Folie ein Textfeld „großziehen“, hineinklicken und dann einen Text hineinschreiben.  <text:line-break/>
<text:line-break/>
<text:line-break/>
<text:line-break/>
<text:line-break/>
<text:line-break/></text:p>
      <text:p text:style-name="Text_20_body"><text:span text:style-name="Strong_20_Emphasis"><text:span text:style-name="underline">Möglichkeit 2</text:span>:</text:span> Textfeld über die Menüleiste einfügen.
<draw:frame draw:style-name="media" draw:name="2" text:anchor-type="as-char" draw:z-index="2" svg:width="13.229166666667cm" svg:height="9.2636670761671cm"><draw:image xlink:href="Pictures/0c257d0d79d64c1ef61c1baca0073fc3.jpg" xlink:type="simple" xlink:show="embed" xlink:actuate="onLoad"/></draw:frame></text:p>
      <text:h text:style-name="Heading_20_4" text:outline-level="4"><text:bookmark-start text:name="__RefHeading___beschriften_eines_textfeldes_4"/><text:bookmark-start text:name="beschriften_eines_textfeldes"/>Beschriften eines Textfeldes<text:bookmark-end text:name="__RefHeading___beschriften_eines_textfeldes_4"/><text:bookmark-end text:name="beschriften_eines_textfeldes"/></text:h>
      <text:p text:style-name="Text_20_body">Entweder man beschreibt das neue Textfeld oder füllt es mit einem vorher kopierten Text auf:<text:line-break/>
<text:span text:style-name="Strong_20_Emphasis">rechte Maustaste</text:span> ⇒ <text:span text:style-name="Source_20_Text">einfügen</text:span><text:line-break/>
<draw:frame draw:style-name="media" draw:name="3" text:anchor-type="as-char" draw:z-index="3" svg:width="5.2916666666667cm" style:rel-width="100%" svg:height="4.7737588652482cm" style:rel-height="scale"><draw:image xlink:href="Pictures/51b3c8f8c3abe412a72800ca9c2ca657.jpg" xlink:type="simple" xlink:show="embed" xlink:actuate="onLoad"/></draw:frame></text:p>
      <text:p text:style-name="Text_20_body"><draw:frame draw:style-name="mediaright" draw:name="4" text:anchor-type="paragraph" draw:z-index="4" svg:width="1.6933333333333cm" svg:height="1.6933333333333cm"><draw:image xlink:href="Pictures/8cbd0130ed05a11796a63fc8d64fb6e6.png" xlink:type="simple" xlink:show="embed" xlink:actuate="onLoad"/></draw:frame></text:p>
      <text:h text:style-name="Heading_20_4" text:outline-level="4"><text:bookmark-start text:name="__RefHeading___aufgabe_5"/><text:bookmark-start text:name="aufgabe"/>Aufgabe<text:bookmark-end text:name="__RefHeading___aufgabe_5"/><text:bookmark-end text:name="aufgabe"/></text:h>
      <text:list text:style-name="Numbering_20_1" text:continue-numbering="false">
        <text:list-item>
          <text:p text:style-name="Numbering_20_1_Content_First"> Kopiere den folgenden Text und füge ihn in einem Textfeld ein:<text:line-break/><text:line-break/>„Als ich gestern gegen 19 Uhr aus dem Fenster sah, bemerkte ich, dass man am Abend mit zunehmender Dunkelheit rechnen muss.“<text:line-break/></text:p>
        </text:list-item>
        <text:list-item>
          <text:p text:style-name="Numbering_20_1_Content_Last"> Füge zwei neue Folien hinzu. Eine vor und eine nach der Folie mit dem obigen Text.</text:p>
        </text:list-item>
      </text:list>
      <text:p text:style-name="Text_20_body"><draw:frame draw:style-name="mediaright" draw:name="5" text:anchor-type="paragraph" draw:z-index="5" svg:width="1.6933333333333cm" svg:height="1.6933333333333cm"><draw:image xlink:href="Pictures/8cbd0130ed05a11796a63fc8d64fb6e6.png" xlink:type="simple" xlink:show="embed" xlink:actuate="onLoad"/></draw:frame></text:p>
      <text:h text:style-name="Heading_20_4" text:outline-level="4"><text:bookmark-start text:name="__RefHeading___fuer_schnelle_folierer_6"/><text:bookmark-start text:name="fuer_schnelle_folierer"/>Für schnelle Folierer<text:bookmark-end text:name="__RefHeading___fuer_schnelle_folierer_6"/><text:bookmark-end text:name="fuer_schnelle_folierer"/></text:h>
      <text:p text:style-name="Text_20_body">Kopiere den obigen Text auf mindestens drei weitere Folien und stelle ihn auf unterschiedliche Weise dar. Zum Beispiel:</text:p>
      <text:list text:style-name="List_20_1" text:continue-numbering="false">
        <text:list-item>
          <text:p text:style-name="List_20_1_Content_First"> verschiedene Schriftgrößen</text:p>
        </text:list-item>
        <text:list-item>
          <text:p text:style-name="List_20_1_Content"> verschiedene Schriftarten</text:p>
        </text:list-item>
        <text:list-item>
          <text:p text:style-name="List_20_1_Content"> Textfarbe</text:p>
        </text:list-item>
        <text:list-item>
          <text:p text:style-name="List_20_1_Content_Last"> …</text:p>
        </text:list-item>
      </text:list>
      <text:p text:style-name="Text_20_body">Was fällt dir auf? Welche Darstellungsvariante ist für eine Präsentation mehr geeignet, welche weniger?</text:p>
      <text:p text:style-name="Horizontal_20_Line"/>
      <text:p text:style-name="Text_20_body"><text:a xlink:type="simple" xlink:href="https://training.aeg-reutlingen.de/itgwiki/doku.php?id=bakumebi:pmaterial:praes:003" text:style-name="Internet_20_link" text:visited-style-name="Visited_20_Internet_20_Link">&lt;&lt; Folien ergänzen / einfügen</text:a> | <text:a xlink:type="simple" xlink:href="https://training.aeg-reutlingen.de/itgwiki/doku.php?id=bakumebi:pmaterial:praes:007" text:style-name="Internet_20_link" text:visited-style-name="Visited_20_Internet_20_Link">Bilder &amp; Co. einfüg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1:34</meta:creation-date>
    <dc:creator>Generated</dc:creator>
    <dc:date>2026-08-09T12::41:34</dc:date>
    <dc:language>en-US</dc:language>
    <meta:editing-cycles>1</meta:editing-cycles>
    <meta:editing-duration>PT0S</meta:editing-duration>
    <dc:title>bakumebi:pmaterial:praes:005</dc:title>
  </office:meta>
</office:document-meta>
</file>