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45a03bb4be9f9285a45d30176e880c.jpg"/>
  <manifest:file-entry manifest:media-type="image/jpeg" manifest:full-path="Pictures/e3590f179c1ea4df0a6aae0fd4905fd9.jpg"/>
  <manifest:file-entry manifest:media-type="image/jpeg" manifest:full-path="Pictures/6c3538ef6ce489dcd9ff4777271e29b5.jpg"/>
  <manifest:file-entry manifest:media-type="image/jpeg" manifest:full-path="Pictures/aa52cdabe90f866746e6545d8374442c.jpg"/>
  <manifest:file-entry manifest:media-type="image/png" manifest:full-path="Pictures/ca1ea97a17b6193f060a7a36a29915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praes:start" text:style-name="Internet_20_link" text:visited-style-name="Visited_20_Internet_20_Link">&lt;&lt; Übersicht: Präsentationen erstellen</text:a></text:p>
      <text:h text:style-name="Heading_20_1" text:outline-level="1"><text:bookmark text:name="bakumebi:pmaterial:praes:003"/><text:bookmark-start text:name="__RefHeading___folien_ergaenzen_einfuegen_1"/><text:bookmark-start text:name="folien_ergaenzen_einfuegen"/>Folien ergänzen / einfügen<text:bookmark-end text:name="__RefHeading___folien_ergaenzen_einfuegen_1"/><text:bookmark-end text:name="folien_ergaenzen_einfuegen"/></text:h>
      <text:p text:style-name="Text_20_body">Eine Präsentation besteht in den seltensten Fällen aus nur einer Folie. Deswegen muss man hin und wieder eine Folie ergänzen.</text:p>
      <text:p text:style-name="Text_20_body"><text:span text:style-name="Strong_20_Emphasis">Möglichkeit 1:</text:span> Mit der <text:span text:style-name="Strong_20_Emphasis">rechten Maustaste</text:span> öffnet sich <text:span text:style-name="Strong_20_Emphasis">im Folienbereich</text:span> ein kleines Menü. Wählt man „neue Folie“, wird eine neue Folie nach der markierten Folie ergänzt.</text:p>
      <table:table table:style-name="Table">
        <table:table-column/>
        <table:table-column/>
        <table:table-row>
          <table:table-cell office:value-type="string" table:style-name="tablecell">
            <text:p text:style-name="tablealigncenter">  <draw:frame draw:style-name="media" draw:name="0" text:anchor-type="as-char" draw:z-index="0" svg:width="9.2604166666667cm" style:rel-width="100%" svg:height="7.2111064891847cm" style:rel-height="scale"><draw:image xlink:href="Pictures/1845a03bb4be9f9285a45d30176e880c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" text:anchor-type="as-char" draw:z-index="1" svg:width="9.2604166666667cm" style:rel-width="100%" svg:height="7.2111064891847cm" style:rel-height="scale"><draw:image xlink:href="Pictures/e3590f179c1ea4df0a6aae0fd4905fd9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center">  Folie hinzufügen  </text:p>
          </table:table-cell>
          <table:table-cell office:value-type="string" table:style-name="tablecell">
            <text:p text:style-name="tablealigncenter">  hinzugefügte Folie  </text:p>
          </table:table-cell>
        </table:table-row>
      </table:table>
      <text:p text:style-name="Text_20_body"><text:span text:style-name="Strong_20_Emphasis">Möglichkeit 2:</text:span> Doppelklick mit der linken Maustaste an der Stelle, wo eine Folie eingefügt werden soll.<text:line-break/>
<draw:frame draw:style-name="media" draw:name="2" text:anchor-type="as-char" draw:z-index="2" svg:width="14.552083333333cm" svg:height="11.331738768719cm"><draw:image xlink:href="Pictures/6c3538ef6ce489dcd9ff4777271e29b5.jpg" xlink:type="simple" xlink:show="embed" xlink:actuate="onLoad"/></draw:frame></text:p>
      <text:p text:style-name="Text_20_body"><text:span text:style-name="Strong_20_Emphasis">Möglichkeit 3:</text:span> Über das Menüfenster oben kann man <text:span text:style-name="Source_20_Text">Einfügen ⇒ Folie</text:span> auswählen und erhält eine neue Folie nach der markierten Folie eingefügt.</text:p>
      <text:p text:style-name="Text_20_body"><draw:frame draw:style-name="media" draw:name="3" text:anchor-type="as-char" draw:z-index="3" svg:width="14.552083333333cm" svg:height="4.7837463404433cm"><draw:image xlink:href="Pictures/aa52cdabe90f866746e6545d8374442c.jpg" xlink:type="simple" xlink:show="embed" xlink:actuate="onLoad"/></draw:frame></text:p>
      <text:p text:style-name="Text_20_body">Mit dem gleichen Menü im Folienbereich kann man auch Folien aus einer anderen Präsentation <text:span text:style-name="Source_20_Text">einfügen</text:span>, sofern man diese zuvor kopiert hat.<text:line-break/>
<draw:frame draw:style-name="media" draw:name="4" text:anchor-type="as-char" draw:z-index="4" svg:width="2.6458333333333cm" style:rel-width="100%" svg:height="1.8872377622378cm" style:rel-height="scale"><draw:image xlink:href="Pictures/ca1ea97a17b6193f060a7a36a2991540.png" xlink:type="simple" xlink:show="embed" xlink:actuate="onLoad"/></draw:frame></text:p>
      <text:h text:style-name="Heading_20_4" text:outline-level="4"><text:bookmark-start text:name="__RefHeading___loeschen_einer_folie_2"/><text:bookmark-start text:name="loeschen_einer_folie"/>Löschen einer Folie<text:bookmark-end text:name="__RefHeading___loeschen_einer_folie_2"/><text:bookmark-end text:name="loeschen_einer_folie"/></text:h>
      <text:p text:style-name="Text_20_body">Mit der <text:span text:style-name="Source_20_Text">entf</text:span>-Taste <text:span text:style-name="Emphasis">oder</text:span> über das Menü <text:span text:style-name="Emphasis">bzw.</text:span> mit der rechten Maustaste („Folie löschen“) die Folie einfach löschen.</text:p>
      <text:p text:style-name="Horizontal_20_Line"/>
      <text:p text:style-name="Text_20_body"><text:a xlink:type="simple" xlink:href="https://training.aeg-reutlingen.de/itgwiki/doku.php?id=bakumebi:pmaterial:praes:001" text:style-name="Internet_20_link" text:visited-style-name="Visited_20_Internet_20_Link">&lt;&lt; Aufbau einer Präsentationssoftware</text:a>&lt;space&gt;&lt;space&gt;&lt;space&gt;|&lt;space&gt;&lt;space&gt;&lt;space&gt;<text:a xlink:type="simple" xlink:href="https://training.aeg-reutlingen.de/itgwiki/doku.php?id=bakumebi:pmaterial:praes:005" text:style-name="Internet_20_link" text:visited-style-name="Visited_20_Internet_20_Link">Textfelder einfüge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43:53</meta:creation-date>
    <dc:creator>Generated</dc:creator>
    <dc:date>2026-08-09T13::43:53</dc:date>
    <dc:language>en-US</dc:language>
    <meta:editing-cycles>1</meta:editing-cycles>
    <meta:editing-duration>PT0S</meta:editing-duration>
    <dc:title>bakumebi:pmaterial:praes:003</dc:title>
  </office:meta>
</office:document-meta>
</file>