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ec0f39284b183f85b3b3879869882f.jpg"/>
  <manifest:file-entry manifest:media-type="image/jpeg" manifest:full-path="Pictures/ed2fc547fe9b97bda3eb52f15442373b.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praes:start" text:style-name="Internet_20_link" text:visited-style-name="Visited_20_Internet_20_Link">&lt;&lt; Übersicht: Präsentationen erstellen</text:a></text:p>
      <text:h text:style-name="Heading_20_1" text:outline-level="1"><text:bookmark text:name="bakumebi:pmaterial:praes:001"/><text:bookmark-start text:name="__RefHeading___aufbau_einer_praesentationssoftware_1"/><text:bookmark-start text:name="aufbau_einer_praesentationssoftware"/>Aufbau einer Präsentationssoftware<text:bookmark-end text:name="__RefHeading___aufbau_einer_praesentationssoftware_1"/><text:bookmark-end text:name="aufbau_einer_praesentationssoftware"/></text:h>
      <text:p text:style-name="Text_20_body">In der Schule erstellen wir Präsentationen mit <text:span text:style-name="Source_20_Text">LibreOffice Impress</text:span>. Beim Öffnen des Programms erscheint automatisch das Hauptfenster mit seinen 4 Bereichen.</text:p>
      <text:p text:style-name="Text_20_body"><draw:frame draw:style-name="mediacenter" draw:name="0" text:anchor-type="paragraph" draw:z-index="0" svg:width="19.05cm" style:rel-width="100%" svg:height="14.834276206323cm" style:rel-height="scale"><draw:image xlink:href="Pictures/84ec0f39284b183f85b3b3879869882f.jpg" xlink:type="simple" xlink:show="embed" xlink:actuate="onLoad"/></draw:frame></text:p>
      <text:p text:style-name="Text_20_body"><draw:frame draw:style-name="mediaright" draw:name="1" text:anchor-type="paragraph" draw:z-index="1" svg:width="1.984375cm" svg:height="1.5176607445008cm"><draw:image xlink:href="Pictures/ed2fc547fe9b97bda3eb52f15442373b.jpeg" xlink:type="simple" xlink:show="embed" xlink:actuate="onLoad"/></draw:frame>
<text:span text:style-name="Strong_20_Emphasis">Hinweis:</text:span> Das Hauptfenster einer älteren LibreOffice-Version; zum Betrachten bitte auf das kleine Bild rechts klicken.</text:p>
      <text:h text:style-name="Heading_20_5" text:outline-level="5"><text:bookmark-start text:name="__RefHeading___menue-_und_symbolleiste_2"/><text:bookmark-start text:name="menue-_und_symbolleiste"/>Menü- und Symbolleiste<text:bookmark-end text:name="__RefHeading___menue-_und_symbolleiste_2"/><text:bookmark-end text:name="menue-_und_symbolleiste"/></text:h>
      <text:p text:style-name="Text_20_body">Hier findet man ähnliche Auswahlmöglichkeiten an Werkzeugen wie in Textverarbeitungsprogrammen. Die Symbolleiste passt sich dem bearbeiteten Objekt meist an. Klickt man beispielsweise auf der Folie ein Textfeld an (um es zu beschriften), erscheinen die Werkzeuge für Schriftauswahl, Größe, Textausrichtung und vieles mehr. Bei anderen Objekten entsprechend.</text:p>
      <text:h text:style-name="Heading_20_5" text:outline-level="5"><text:bookmark-start text:name="__RefHeading___folienbereich_3"/><text:bookmark-start text:name="folienbereich"/>Folienbereich<text:bookmark-end text:name="__RefHeading___folienbereich_3"/><text:bookmark-end text:name="folienbereich"/></text:h>
      <text:p text:style-name="Text_20_body">Hier hast du eine kleine Übersicht über die Reihenfolge deiner Folien. Man kann auch, je nach Größe der Ansicht, die Inhalte der Folien erkennen. Möchte man <text:a xlink:type="simple" xlink:href="https://training.aeg-reutlingen.de/itgwiki/doku.php?id=bakumebi:pmaterial:praes:003" text:style-name="Internet_20_link" text:visited-style-name="Visited_20_Internet_20_Link">eine neue Folie hinzufügen &gt;&gt;</text:a>, geht das ebenfalls in diesem Fenster.</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m Eifer des Gefechts passiert es, dass der Folienbereich versehentlich geschlossen wird. Du kannst ihn wieder öffnen indem du ihn in der Menüleiste unter <text:span text:style-name="Emphasis">Ansicht –&gt; Folienbereich</text:span> wieder aktivierst. </text:p>
          </table:table-cell>
        </table:table-row>
      </table:table>
      <text:h text:style-name="Heading_20_5" text:outline-level="5"><text:bookmark-start text:name="__RefHeading___folienansicht_4"/><text:bookmark-start text:name="folienansicht"/>Folienansicht<text:bookmark-end text:name="__RefHeading___folienansicht_4"/><text:bookmark-end text:name="folienansicht"/></text:h>
      <text:p text:style-name="Text_20_body">Das ist die Hauptansicht für die Bearbeitung. Nur die hier aktuell erscheinende Folie kann inhaltlich bearbeitet werden. Durch Hinzufügen von <text:a xlink:type="simple" xlink:href="https://training.aeg-reutlingen.de/itgwiki/doku.php?id=bakumebi:pmaterial:praes:005" text:style-name="Internet_20_link" text:visited-style-name="Visited_20_Internet_20_Link">Texten &gt;&gt;, </text:a><text:a xlink:type="simple" xlink:href="https://training.aeg-reutlingen.de/itgwiki/doku.php?id=bakumebi:pmaterial:praes:007" text:style-name="Internet_20_link" text:visited-style-name="Visited_20_Internet_20_Link">Bildern &gt;&gt;, </text:a> usw. wird deine Präsentation unterstützt.</text:p>
      <text:h text:style-name="Heading_20_5" text:outline-level="5"><text:bookmark-start text:name="__RefHeading___aufgabenbereich_5"/><text:bookmark-start text:name="aufgabenbereich"/>Aufgabenbereich<text:bookmark-end text:name="__RefHeading___aufgabenbereich_5"/><text:bookmark-end text:name="aufgabenbereich"/></text:h>
      <text:p text:style-name="Text_20_body">Der Aufgabenbereich fasst wichtige Gestaltungselemente zusammen.</text:p>
      <text:list text:style-name="List_20_1" text:continue-numbering="false">
        <text:list-item>
          <text:p text:style-name="List_20_1_Content_First"> Folienvorlagen einstellen</text:p>
        </text:list-item>
        <text:list-item>
          <text:p text:style-name="List_20_1_Content"> Folienlayout auswählen</text:p>
        </text:list-item>
        <text:list-item>
          <text:p text:style-name="List_20_1_Content_Last"> Folienübergänge und Animationen steuern</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Wird der Aufgabenbereich versehentlich geschlossen aktivierst du ihn in der Menüleiste unter <text:span text:style-name="Emphasis">Ansicht –&gt; Seitenleiste</text:span>. </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Sobald du die Präsentationssoftware LibreOffice Impress öffnest, wirst du über ein kleines Menü aufgefordert eine Vorlage auszuwählen. Da wir zu Beginn lieber mit einer einfarbig weißen Präsentation beginnen, klickst du einfach auf <text:span text:style-name="Emphasis">„Abbrechen“</text:span>!</text:p>
          </table:table-cell>
        </table:table-row>
      </table:table>
      <text:p text:style-name="Horizontal_20_Line"/>
      <text:p text:style-name="Text_20_body"><text:a xlink:type="simple" xlink:href="https://training.aeg-reutlingen.de/itgwiki/doku.php?id=bakumebi:pmaterial:praes:start" text:style-name="Internet_20_link" text:visited-style-name="Visited_20_Internet_20_Link">&lt;&lt; Präsentationen erstellen</text:a>&lt;space&gt;&lt;space&gt;&lt;space&gt;|&lt;space&gt;&lt;space&gt;&lt;space&gt;<text:a xlink:type="simple" xlink:href="https://training.aeg-reutlingen.de/itgwiki/doku.php?id=bakumebi:pmaterial:praes:003" text:style-name="Internet_20_link" text:visited-style-name="Visited_20_Internet_20_Link">Folien ergänzen / einfüg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4:06</meta:creation-date>
    <dc:creator>Generated</dc:creator>
    <dc:date>2026-08-09T14::54:06</dc:date>
    <dc:language>en-US</dc:language>
    <meta:editing-cycles>1</meta:editing-cycles>
    <meta:editing-duration>PT0S</meta:editing-duration>
    <dc:title>bakumebi:pmaterial:praes:001</dc:title>
  </office:meta>
</office:document-meta>
</file>