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bd0130ed05a11796a63fc8d64fb6e6.png"/>
  <manifest:file-entry manifest:media-type="image/png" manifest:full-path="Pictures/8311d406027de70523ee637c6862ffbd.png"/>
  <manifest:file-entry manifest:media-type="image/png" manifest:full-path="Pictures/6b12cd49f71cfc0056dfb000bfec522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netz:start" text:style-name="Internet_20_link" text:visited-style-name="Visited_20_Internet_20_Link">&lt;&lt; Übersicht: Einführung in das Internet</text:a></text:p>
      <text:h text:style-name="Heading_20_2" text:outline-level="2"><text:bookmark text:name="bakumebi:pmaterial:netz:inter025"/><text:bookmark-start text:name="__RefHeading___bilder_speichern_1"/><text:bookmark-start text:name="bilder_speichern"/>Bilder speichern<text:bookmark-end text:name="__RefHeading___bilder_speichern_1"/><text:bookmark-end text:name="bilder_speichern"/></text:h>
      <text:p text:style-name="Text_20_body">In diesem Kapitel wollen wir gemeinsam Bilder abspeichern. Viele Bilder die du im Internet findest, liegen als <text:span text:style-name="Strong_20_Emphasis">JPEG</text:span> vor. Du erkennst solche Dateien immer an der Endung <text:span text:style-name="Strong_20_Emphasis">.jpg</text:span> bzw. <text:span text:style-name="Strong_20_Emphasis">.jpeg</text:span><text:line-break/>
Da durch das JPEG-Format die Bilder „verkleinert“ werden, ist der benötigte Speicherplatz geringer. Dennoch bleibt die Qualität des Bildes recht gut erhalten. In anderen Worten: obwohl deine Bilder recht gut aussehen, füllt sich deine Festplatte weniger schnell mit Daten.
Weitere bekannte Bildformate sind <text:span text:style-name="Strong_20_Emphasis">PNG, GIF, TIFF, BMP</text:span> usw… Jedes einzelne Format ist für unterschiedliche Zwecke besser oder weniger gut geeignet.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Wie kann man nun aber die im Internet gefundenen Bilder auch richtig abspeichern? Begebe dich dazu auf eine Internet-Suchmaschine deiner Wahl…</text:p>
          </table:table-cell>
        </table:table-row>
      </table:table>
      <text:p text:style-name="Text_20_body"><draw:frame draw:style-name="mediaright" draw:name="0" text:anchor-type="paragraph" draw:z-index="0" svg:width="1.6933333333333cm" svg:height="1.6933333333333cm"><draw:image xlink:href="Pictures/8cbd0130ed05a11796a63fc8d64fb6e6.png" xlink:type="simple" xlink:show="embed" xlink:actuate="onLoad"/></draw:frame></text:p>
      <text:h text:style-name="Heading_20_4" text:outline-level="4"><text:bookmark-start text:name="__RefHeading___aufgabe_1_2"/><text:bookmark-start text:name="aufgabe_1"/>Aufgabe 1<text:bookmark-end text:name="__RefHeading___aufgabe_1_2"/><text:bookmark-end text:name="aufgabe_1"/></text:h>
      <text:p text:style-name="Text_20_body">Gib einen interessanten Suchbegriff ein und aktiviere vor der Bestätigung noch schnell die Bildersuche. Als Ergebnis sollten nun eine Menge Bilder passend zu deinem Suchbegriff erscheinen. Suche dir ein ansprechendes Bild aus und klicke <text:span text:style-name="Strong_20_Emphasis">1x</text:span> mit der <text:span text:style-name="Strong_20_Emphasis">linken Maustaste</text:span> darauf. Nun öffnet sich die entsprechende Internetseite…<text:line-break/></text:p>
      <text:p text:style-name="Text_20_body"><text:line-break/>
<draw:frame draw:style-name="mediaright" draw:name="1" text:anchor-type="paragraph" draw:z-index="1" svg:width="1.6933333333333cm" svg:height="1.6933333333333cm"><draw:image xlink:href="Pictures/8cbd0130ed05a11796a63fc8d64fb6e6.png" xlink:type="simple" xlink:show="embed" xlink:actuate="onLoad"/></draw:frame></text:p>
      <text:h text:style-name="Heading_20_4" text:outline-level="4"><text:bookmark-start text:name="__RefHeading___aufgabe_2_3"/><text:bookmark-start text:name="aufgabe_2"/>Aufgabe 2<text:bookmark-end text:name="__RefHeading___aufgabe_2_3"/><text:bookmark-end text:name="aufgabe_2"/></text:h>
      <text:p text:style-name="Text_20_body">Fahre nun mit dem Mauszeiger auf dein Bild und klicke <text:span text:style-name="Strong_20_Emphasis">1x</text:span> mit der <text:span text:style-name="Strong_20_Emphasis">rechten Maustaste</text:span>. Nun öffnet sich ein kleines Menü (das <text:span text:style-name="Emphasis">Kontextmenü</text:span>), in welchem du den Punkt <text:span text:style-name="Strong_20_Emphasis">Grafik speichern unter…</text:span> anwählen solltest. </text:p>
      <text:p text:style-name="Text_20_body"><draw:frame draw:style-name="media" draw:name="2" text:anchor-type="as-char" draw:z-index="2" svg:width="6.8527083333333cm" style:rel-width="100%" svg:height="9.2604166666667cm" style:rel-height="scale"><draw:image xlink:href="Pictures/8311d406027de70523ee637c6862ffbd.png" xlink:type="simple" xlink:show="embed" xlink:actuate="onLoad"/></draw:frame></text:p>
      <text:p text:style-name="Text_20_body">Anschließend kannst du dir einen Speicherort aussuchen. In diesem Fall nehmen wir natürlich deinen Ordner <text:span text:style-name="Emphasis">BakuMebi</text:span>. Bestätige nun deinen Speicherort mit einem Klick auf <text:span text:style-name="Strong_20_Emphasis">Speichern</text:span>.<text:line-break/>
<draw:frame draw:style-name="media" draw:name="3" text:anchor-type="as-char" draw:z-index="3" svg:width="11.58875cm" svg:height="10.424583333333cm"><draw:image xlink:href="Pictures/6b12cd49f71cfc0056dfb000bfec5228.png" xlink:type="simple" xlink:show="embed" xlink:actuate="onLoad"/></draw:frame></text:p>
      <text:p text:style-name="Text_20_body"><text:line-break/>
<draw:frame draw:style-name="mediaright" draw:name="4" text:anchor-type="paragraph" draw:z-index="4" svg:width="1.6933333333333cm" svg:height="1.6933333333333cm"><draw:image xlink:href="Pictures/8cbd0130ed05a11796a63fc8d64fb6e6.png" xlink:type="simple" xlink:show="embed" xlink:actuate="onLoad"/></draw:frame></text:p>
      <text:h text:style-name="Heading_20_4" text:outline-level="4"><text:bookmark-start text:name="__RefHeading___zusatzaufgabe_fuer_schnelle_abspeicherer_4"/><text:bookmark-start text:name="zusatzaufgabe_fuer_schnelle_abspeicherer"/>Zusatzaufgabe für schnelle Abspeicherer<text:bookmark-end text:name="__RefHeading___zusatzaufgabe_fuer_schnelle_abspeicherer_4"/><text:bookmark-end text:name="zusatzaufgabe_fuer_schnelle_abspeicherer"/></text:h>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Schön gespeichert? Dann aber mal ran an folgende Frage:
Wozu eignen sich die Formate <text:span text:style-name="Strong_20_Emphasis">PNG</text:span> und <text:span text:style-name="Strong_20_Emphasis">GIF</text:span> besonders gut?</text:p>
          </table:table-cell>
        </table:table-row>
      </table:table>
      <text:p text:style-name="Horizontal_20_Line"/>
      <text:p text:style-name="Text_20_body"><text:a xlink:type="simple" xlink:href="https://training.aeg-reutlingen.de/itgwiki/doku.php?id=bakumebi:pmaterial:netz:inter023" text:style-name="Internet_20_link" text:visited-style-name="Visited_20_Internet_20_Link">&lt;&lt; Bonusaufgab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4::59:28</meta:creation-date>
    <dc:creator>Generated</dc:creator>
    <dc:date>2026-08-09T14::59:28</dc:date>
    <dc:language>en-US</dc:language>
    <meta:editing-cycles>1</meta:editing-cycles>
    <meta:editing-duration>PT0S</meta:editing-duration>
    <dc:title>bakumebi:pmaterial:netz:inter025</dc:title>
  </office:meta>
</office:document-meta>
</file>