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a2570da3229a12bcbcfdd495fd2df3c.jpg"/>
  <manifest:file-entry manifest:media-type="image/jpeg" manifest:full-path="Pictures/51e63e86cc65d7de17aea86ab17b3fb2.jpg"/>
  <manifest:file-entry manifest:media-type="image/jpeg" manifest:full-path="Pictures/b87c52b7e7d2fccf92dd6459477fa60c.jpg"/>
  <manifest:file-entry manifest:media-type="image/jpeg" manifest:full-path="Pictures/0336de4bf988023534549995095113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35"/><text:bookmark-start text:name="__RefHeading___quellenangaben_bei_bildern_1"/><text:bookmark-start text:name="quellenangaben_bei_bildern"/>Quellenangaben bei Bildern<text:bookmark-end text:name="__RefHeading___quellenangaben_bei_bildern_1"/><text:bookmark-end text:name="quellenangaben_bei_bildern"/></text:h>
      <text:p text:style-name="Text_20_body">Wie bereits erwähnt, darf nicht jedes Bild einfach so verwendet werden. Das gilt z.B. für die Verwendung von Bildern (da es sich auch um einen Text handeln könnte, spricht man allgemein von Quellen) auf deiner eigenen Internetseite. 
Ab Klasse 7 wirst du pro Schuljahr in einem Fach deiner Wahl eine Präsentation halten müssen.  Zusätzlich wird eine schriftliche Ausarbeitung verlangt. In dieser Ausarbeitung müssen sämtliche Quellen (sprich Bilder oder verwendete Texte) genau gekennzeichnet werd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s entscheidet <text:span text:style-name="Strong_20_Emphasis">immer</text:span> der Urheber bzw. Rechteinhaber, wie die Quelle anzugeben ist. Wikipedia kann dir dabei helfen!</text:p>
          </table:table-cell>
        </table:table-row>
      </table:table>
      <table:table table:style-name="Table">
        <table:table-column/>
        <table:table-column/>
        <table:table-row>
          <table:table-cell office:value-type="string" table:style-name="tableheader">
            <text:p text:style-name="Table_20_Heading">  Zitieren eines Textes  </text:p>
          </table:table-cell>
          <table:table-cell office:value-type="string" table:style-name="tableheader">
            <text:p text:style-name="Table_20_Heading">  Zitieren eines Bildes  </text:p>
          </table:table-cell>
        </table:table-row>
        <table:table-row>
          <table:table-cell office:value-type="string" table:style-name="tablecell">
            <text:p text:style-name="tablealignleft"><draw:frame draw:style-name="media" draw:name="0" text:anchor-type="as-char" draw:z-index="0" svg:width="4.1275cm" style:rel-width="100%" svg:height="8.5989583333333cm" style:rel-height="scale"><draw:image xlink:href="Pictures/7a2570da3229a12bcbcfdd495fd2df3c.jpg" xlink:type="simple" xlink:show="embed" xlink:actuate="onLoad"/></draw:frame>  </text:p>
          </table:table-cell>
          <table:table-cell office:value-type="string" table:style-name="tablecell">
            <text:p text:style-name="tablealignleft"><draw:frame draw:style-name="media" draw:name="1" text:anchor-type="as-char" draw:z-index="1" svg:width="5.6091666666667cm" style:rel-width="100%" svg:height="9.1016666666667cm" style:rel-height="scale"><draw:image xlink:href="Pictures/51e63e86cc65d7de17aea86ab17b3fb2.jpg" xlink:type="simple" xlink:show="embed" xlink:actuate="onLoad"/></draw:frame>  </text:p>
          </table:table-cell>
        </table:table-row>
      </table:table>
      <text:h text:style-name="Heading_20_4" text:outline-level="4"><text:bookmark-start text:name="__RefHeading___die_quelle_des_urhebers_richtig_angeben_2"/><text:bookmark-start text:name="die_quelle_des_urhebers_richtig_angeben"/>Die Quelle des Urhebers richtig angeben<text:bookmark-end text:name="__RefHeading___die_quelle_des_urhebers_richtig_angeben_2"/><text:bookmark-end text:name="die_quelle_des_urhebers_richtig_angeben"/></text:h>
      <text:p text:style-name="Text_20_body"><draw:frame draw:style-name="media" draw:name="2" text:anchor-type="as-char" draw:z-index="2" svg:width="9.2604166666667cm" style:rel-width="100%" svg:height="4.1518104243542cm" style:rel-height="scale"><draw:image xlink:href="Pictures/b87c52b7e7d2fccf92dd6459477fa60c.jpg" xlink:type="simple" xlink:show="embed" xlink:actuate="onLoad"/></draw:frame>
<draw:frame draw:style-name="media" draw:name="3" text:anchor-type="as-char" draw:z-index="3" svg:width="9.2604166666667cm" style:rel-width="100%" svg:height="4.2234423676012cm" style:rel-height="scale"><draw:image xlink:href="Pictures/0336de4bf9880235345499950951132e.jpg" xlink:type="simple" xlink:show="embed" xlink:actuate="onLoad"/></draw:frame></text:p>
      <text:h text:style-name="Heading_20_4" text:outline-level="4"><text:bookmark-start text:name="__RefHeading___ganz_schoen_verwirrend_3"/><text:bookmark-start text:name="ganz_schoen_verwirrend"/>Ganz schön verwirrend?!?<text:bookmark-end text:name="__RefHeading___ganz_schoen_verwirrend_3"/><text:bookmark-end text:name="ganz_schoen_verwirrend"/></text:h>
      <text:p text:style-name="Text_20_body">Mann, das wird irgendwie alles immer komplizierter. Auf der folgenden Seite findest du sehr nützliche Internetseiten, bei denen du nicht in Schwierigkeiten mit Urheberrechten oder Quellenangaben gerätst, sofern du genau hinsiehst…</text:p>
      <text:p text:style-name="Horizontal_20_Line"/>
      <text:p text:style-name="Text_20_body"><text:a xlink:type="simple" xlink:href="https://training.aeg-reutlingen.de/itgwiki/doku.php?id=bakumebi:pmaterial:bild:033" text:style-name="Internet_20_link" text:visited-style-name="Visited_20_Internet_20_Link">&lt;&lt; Bildersuche</text:a>&lt;space&gt;&lt;space&gt;&lt;space&gt;|&lt;space&gt;&lt;space&gt;&lt;space&gt;<text:a xlink:type="simple" xlink:href="https://training.aeg-reutlingen.de/itgwiki/doku.php?id=bakumebi:pmaterial:bild:037" text:style-name="Internet_20_link" text:visited-style-name="Visited_20_Internet_20_Link">Lizenzfreie Bild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1:23</meta:creation-date>
    <dc:creator>Generated</dc:creator>
    <dc:date>2026-08-09T16::01:23</dc:date>
    <dc:language>en-US</dc:language>
    <meta:editing-cycles>1</meta:editing-cycles>
    <meta:editing-duration>PT0S</meta:editing-duration>
    <dc:title>bakumebi:pmaterial:bild:035</dc:title>
  </office:meta>
</office:document-meta>
</file>