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49de1e951a97b2d574b18a7755e36d.jpg"/>
  <manifest:file-entry manifest:media-type="image/png" manifest:full-path="Pictures/8cbd0130ed05a11796a63fc8d64fb6e6.png"/>
  <manifest:file-entry manifest:media-type="image/jpeg" manifest:full-path="Pictures/c49c38fc579d4ba420b922ad3fbd7682.jpg"/>
  <manifest:file-entry manifest:media-type="image/jpeg" manifest:full-path="Pictures/2a519127bd6ac5ac38137401ff4b735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bild:start" text:style-name="Internet_20_link" text:visited-style-name="Visited_20_Internet_20_Link">&lt;&lt; Übersicht: Bildbearbeitung</text:a></text:p>
      <text:p text:style-name="Text_20_body"><draw:frame draw:style-name="mediaright" draw:name="0" text:anchor-type="paragraph" draw:z-index="0" svg:width="2.38125cm" style:rel-width="100%" svg:height="2.7002775721688cm" style:rel-height="scale"><draw:image xlink:href="Pictures/dc49de1e951a97b2d574b18a7755e36d.jpg" xlink:type="simple" xlink:show="embed" xlink:actuate="onLoad"/></draw:frame></text:p>
      <text:h text:style-name="Heading_20_1" text:outline-level="1"><text:bookmark text:name="bakumebi:pmaterial:bild:033"/><text:bookmark-start text:name="__RefHeading___bildersuche_1"/><text:bookmark-start text:name="bildersuche"/>Bildersuche<text:bookmark-end text:name="__RefHeading___bildersuche_1"/><text:bookmark-end text:name="bildersuch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Wie man Bilder sucht und abspeichert - z.B. den seltsamen Mann im kleinen Bild rechts - haben wir bereits in Modul 1 gelernt (du darfst auch hier spicken: <text:a xlink:type="simple" xlink:href="https://training.aeg-reutlingen.de/itgwiki/doku.php?id=bakumebi:pmaterial:netz:inter025" text:style-name="Internet_20_link" text:visited-style-name="Visited_20_Internet_20_Link">Bilder speichern</text:a>)</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Jetzt geht es mehr darum, was man bei der Verwendung von Bildern alles beachten muss. Hält man sich nicht an <text:span text:style-name="Strong_20_Emphasis">gesetzliche Vorgaben</text:span>, so kann es sehr teuer werden.</text:p>
          </table:table-cell>
        </table:table-row>
      </table:table>
      <text:h text:style-name="Heading_20_2" text:outline-level="2"><text:bookmark-start text:name="__RefHeading___darf_es_etwas_genauer_sein_die_exakte_suche_2"/><text:bookmark-start text:name="darf_es_etwas_genauer_sein_die_exakte_suche"/>Darf es etwas genauer sein? Die exakte Suche<text:bookmark-end text:name="__RefHeading___darf_es_etwas_genauer_sein_die_exakte_suche_2"/><text:bookmark-end text:name="darf_es_etwas_genauer_sein_die_exakte_suche"/></text:h>
      <text:p text:style-name="Text_20_body"><draw:frame draw:style-name="mediaright" draw:name="1" text:anchor-type="paragraph" draw:z-index="1" svg:width="1.6933333333333cm" svg:height="1.6933333333333cm"><draw:image xlink:href="Pictures/8cbd0130ed05a11796a63fc8d64fb6e6.png" xlink:type="simple" xlink:show="embed" xlink:actuate="onLoad"/></draw:frame></text:p>
      <text:h text:style-name="Heading_20_4" text:outline-level="4"><text:bookmark-start text:name="__RefHeading___aufgabe_3"/><text:bookmark-start text:name="aufgabe"/>Aufgabe<text:bookmark-end text:name="__RefHeading___aufgabe_3"/><text:bookmark-end text:name="aufgabe"/></text:h>
      <text:p text:style-name="Text_20_body">Überlege dir einen passenden Suchbegriff und aktiviere die Bildersuche
<draw:frame draw:style-name="media" draw:name="2" text:anchor-type="as-char" draw:z-index="2" svg:width="11.668125cm" svg:height="4.6302083333333cm"><draw:image xlink:href="Pictures/c49c38fc579d4ba420b922ad3fbd7682.jpg" xlink:type="simple" xlink:show="embed" xlink:actuate="onLoad"/></draw:frame></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uchergebnisse die du nun erhältst zeigen viele Bilder, die dem Urheberrecht unterliegen. Also dürfen diese Bilder nicht einfach weiterverwendet werden. Zeigst du die Bilder z.B. auf deiner Website oder in deinem Profil eines sozialen Netzwerks, so droht dir eine hohe Geldstrafe. Leider haben sich heute „Anwälte“ darauf spezialisiert, eben solche Urheberrechtsverstöße zu finden und so ihr Geld zu verdienen.</text:p>
          </table:table-cell>
        </table:table-row>
      </table:table>
      <text:p text:style-name="Text_20_body">Du verstehst also hoffentlich, dass eine gewisse <text:span text:style-name="Strong_20_Emphasis">Vorsicht</text:span> angebracht ist. Um herauszufinden, ob ein Bild vom Urheberrecht betroffen ist oder zur freien Verfügung steht (also <text:span text:style-name="Strong_20_Emphasis">lizenzfrei</text:span> ist), kannst du deine Suche etwas feiner einstellen. </text:p>
      <text:p text:style-name="Text_20_body">Klicke dazu zuerst auf „Tools“ und dann auf „Nutzungsrechte“.
<draw:frame draw:style-name="media" draw:name="3" text:anchor-type="as-char" draw:z-index="3" svg:width="15.24cm" svg:height="5.87375cm"><draw:image xlink:href="Pictures/2a519127bd6ac5ac38137401ff4b735c.jpg" xlink:type="simple" xlink:show="embed" xlink:actuate="onLoad"/></draw:frame></text:p>
      <text:p text:style-name="Text_20_body">Mann, das sieht ganz schön kompliziert aus. Auf der nächsten Seite findest du Informationen wie man verwendete Bilder - z.B. für die <text:span text:style-name="Strong_20_Emphasis">Verwendung in einer Präsentation</text:span> - richtig beschriftet…</text:p>
      <text:p text:style-name="Horizontal_20_Line"/>
      <text:p text:style-name="Text_20_body"><text:a xlink:type="simple" xlink:href="https://training.aeg-reutlingen.de/itgwiki/doku.php?id=bakumebi:pmaterial:bild:030" text:style-name="Internet_20_link" text:visited-style-name="Visited_20_Internet_20_Link">&lt;&lt; Urheberrechte von Bildern</text:a>&lt;space&gt;&lt;space&gt;&lt;space&gt;|&lt;space&gt;&lt;space&gt;&lt;space&gt;<text:a xlink:type="simple" xlink:href="https://training.aeg-reutlingen.de/itgwiki/doku.php?id=bakumebi:pmaterial:bild:035" text:style-name="Internet_20_link" text:visited-style-name="Visited_20_Internet_20_Link">Quellenangaben bei Bilder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01:03</meta:creation-date>
    <dc:creator>Generated</dc:creator>
    <dc:date>2026-08-09T16::01:03</dc:date>
    <dc:language>en-US</dc:language>
    <meta:editing-cycles>1</meta:editing-cycles>
    <meta:editing-duration>PT0S</meta:editing-duration>
    <dc:title>bakumebi:pmaterial:bild:033</dc:title>
  </office:meta>
</office:document-meta>
</file>