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0791b59769acf960c2160699d8cb767.jpg"/>
  <manifest:file-entry manifest:media-type="image/jpeg" manifest:full-path="Pictures/8d6773fa352bbfc9e5cac4116c8a5505.jpg"/>
  <manifest:file-entry manifest:media-type="image/png" manifest:full-path="Pictures/50c8e77cd7edcde02394658c78691b0e.png"/>
  <manifest:file-entry manifest:media-type="image/png" manifest:full-path="Pictures/6f3ed5ca65318c3c638244b9986d9661.png"/>
  <manifest:file-entry manifest:media-type="image/png" manifest:full-path="Pictures/8cbd0130ed05a11796a63fc8d64fb6e6.png"/>
  <manifest:file-entry manifest:media-type="image/jpeg" manifest:full-path="Pictures/33d4e22e5839602dcb4bf48bf79db706.jpg"/>
  <manifest:file-entry manifest:media-type="image/jpeg" manifest:full-path="Pictures/094de22c63b9cb54a30bbb30007f45a1.jpg"/>
  <manifest:file-entry manifest:media-type="image/jpeg" manifest:full-path="Pictures/b091b351b89052479b3139d1f11173cc.jpg"/>
  <manifest:file-entry manifest:media-type="image/jpeg" manifest:full-path="Pictures/7894d9e63c2847aa25b7a58c3f5e8654.jpg"/>
  <manifest:file-entry manifest:media-type="image/jpeg" manifest:full-path="Pictures/33542aebcd7f902ad907838fc583270f.jpg"/>
  <manifest:file-entry manifest:media-type="image/jpeg" manifest:full-path="Pictures/a6d55d305737eadc576fd549bd6f1057.jpg"/>
  <manifest:file-entry manifest:media-type="image/jpeg" manifest:full-path="Pictures/8489a94762ea03263952462793bf23c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tgwiki/doku.php?id=bakumebi:pmaterial:bild:start" text:style-name="Internet_20_link" text:visited-style-name="Visited_20_Internet_20_Link">&lt;&lt; Übersicht: Bildbearbeitung</text:a></text:p>
      <text:h text:style-name="Heading_20_1" text:outline-level="1"><text:bookmark text:name="bakumebi:pmaterial:bild:026"/><text:bookmark-start text:name="__RefHeading___klonen_fotomontage_bildmanipulation_1"/><text:bookmark-start text:name="klonen_fotomontage_bildmanipulation"/>Klonen / Fotomontage / Bildmanipulation<text:bookmark-end text:name="__RefHeading___klonen_fotomontage_bildmanipulation_1"/><text:bookmark-end text:name="klonen_fotomontage_bildmanipulation"/></text:h>
      <text:p text:style-name="Text_20_body">Heute findet man kaum noch Bilder in der Werbung, die nicht manipuliert sind. Zwei Beispiele hast du sogar in einem Video am Anfang des Kapitels gesehen.<text:line-break/>
Jetzt wird dir gezeigt, wie du selbst solche Bilder manipulieren kannst. Mit dem Programm <text:span text:style-name="Source_20_Text">Pinta</text:span> ist dies aber nur begrenzt möglich, für wirklich gute Ergebnisse benötigst du bessere Software, die meistens auch sehr teuer ist.</text:p>
      <text:p text:style-name="Text_20_body"><text:a xlink:type="simple" xlink:href="https://training.aeg-reutlingen.de/itgwiki/doku.php?id=bakumebi:teacher:material" text:style-name="Internet_20_link" text:visited-style-name="Visited_20_Internet_20_Link">=&gt; Lehrerhinweis</text:a></text:p>
      <text:h text:style-name="Heading_20_3" text:outline-level="3"><text:bookmark-start text:name="__RefHeading___klonenwo_kommen_ploetzlich_die_vielen_schafe_her_2"/><text:bookmark-start text:name="klonenwo_kommen_ploetzlich_die_vielen_schafe_her"/>Klonen: Wo kommen plötzlich die vielen Schafe her?<text:bookmark-end text:name="__RefHeading___klonenwo_kommen_ploetzlich_die_vielen_schafe_her_2"/><text:bookmark-end text:name="klonenwo_kommen_ploetzlich_die_vielen_schafe_her"/></text:h>
      <text:p text:style-name="Text_20_body"><draw:frame draw:style-name="media" draw:name="0" text:anchor-type="as-char" draw:z-index="0" svg:width="15.875cm" svg:height="11.90625cm"><draw:image xlink:href="Pictures/80791b59769acf960c2160699d8cb767.jpg" xlink:type="simple" xlink:show="embed" xlink:actuate="onLoad"/></draw:frame><text:line-break/>
<draw:frame draw:style-name="media" draw:name="1" text:anchor-type="as-char" draw:z-index="1" svg:width="15.875cm" svg:height="11.90625cm"><draw:image xlink:href="Pictures/8d6773fa352bbfc9e5cac4116c8a5505.jpg" xlink:type="simple" xlink:show="embed" xlink:actuate="onLoad"/></draw:frame></text:p>
      <text:p text:style-name="Text_20_body"><draw:frame draw:style-name="mediaright" draw:name="2" text:anchor-type="paragraph" draw:z-index="2" svg:width="1.984375cm" svg:height="8.4971955128205cm"><draw:image xlink:href="Pictures/50c8e77cd7edcde02394658c78691b0e.png" xlink:type="simple" xlink:show="embed" xlink:actuate="onLoad"/></draw:frame></text:p>
      <text:h text:style-name="Heading_20_4" text:outline-level="4"><text:bookmark-start text:name="__RefHeading___klon-werkzeug_3"/><text:bookmark-start text:name="klon-werkzeug"/>Klon-Werkzeug<text:bookmark-end text:name="__RefHeading___klon-werkzeug_3"/><text:bookmark-end text:name="klon-werkzeug"/></text:h>
      <text:p text:style-name="Text_20_body">Mit dem Klon-Werkzeug kann man ganz einfach Bildpixel vervielfältigen. Man muss dabei aber aufpassen, dass man nicht zu viel „Rand“ erwischt, sonst kann man den Fehler sehr leicht erkennen.<text:line-break/>
Eine Erklärung zum Ablauf erhält man, wenn man mit der Mauszeiger für kurze Zeit auf dem Werkzeug bleibt.</text:p>
      <text:list text:style-name="List_20_1" text:continue-numbering="false">
        <text:list-item>
          <text:p text:style-name="List_20_1_Content_First"> <text:span text:style-name="Source_20_Text">Strg</text:span>-Taste und linke Maustaste markieren den Ausgangspunkt des Klonens.</text:p>
        </text:list-item>
        <text:list-item>
          <text:p text:style-name="List_20_1_Content"> Die <text:span text:style-name="Strong_20_Emphasis">gedrückte</text:span> linke Maustaste klont dann den Inhalt überall dorthin, wo man mit der Maus drüberfährt.</text:p>
        </text:list-item>
        <text:list-item>
          <text:p text:style-name="List_20_1_Content_Last"> Wichtig: die Pinselbreite kann entscheidend sein bei der Dauer bzw. der Genauigkeit deiner Arbeit.</text:p>
        </text:list-item>
      </text:list>
      <text:p text:style-name="Text_20_body"><draw:frame draw:style-name="media" draw:name="3" text:anchor-type="as-char" draw:z-index="3" svg:width="15.875cm" svg:height="11.221982758621cm"><draw:image xlink:href="Pictures/6f3ed5ca65318c3c638244b9986d9661.png" xlink:type="simple" xlink:show="embed" xlink:actuate="onLoad"/></draw:frame></text:p>
      <text:p text:style-name="Text_20_body"><draw:frame draw:style-name="mediaright" draw:name="4" text:anchor-type="paragraph" draw:z-index="4" svg:width="1.6933333333333cm" svg:height="1.6933333333333cm"><draw:image xlink:href="Pictures/8cbd0130ed05a11796a63fc8d64fb6e6.png" xlink:type="simple" xlink:show="embed" xlink:actuate="onLoad"/></draw:frame></text:p>
      <text:h text:style-name="Heading_20_4" text:outline-level="4"><text:bookmark-start text:name="__RefHeading___aufgabe_4"/><text:bookmark-start text:name="aufgabe"/>Aufgabe<text:bookmark-end text:name="__RefHeading___aufgabe_4"/><text:bookmark-end text:name="aufgabe"/></text:h>
      <text:p text:style-name="Text_20_body">Klone den Zeppelin oder den Ballon oder die Schafe oder auf andere Dinge von den Bildern. Achte dabei auf die Ränder, du wirst es merken.</text:p>
      <table:table table:style-name="Table">
        <table:table-column/>
        <table:table-column/>
        <table:table-column/>
        <table:table-row>
          <table:table-cell office:value-type="string" table:style-name="tablecell">
            <text:p text:style-name="tablealigncenter">  <draw:frame draw:style-name="media" draw:name="5" text:anchor-type="as-char" draw:z-index="5" svg:width="3.96875cm" style:rel-width="100%" svg:height="2.9765625cm" style:rel-height="scale"><draw:image xlink:href="Pictures/80791b59769acf960c2160699d8cb767.jpg" xlink:type="simple" xlink:show="embed" xlink:actuate="onLoad"/></draw:frame>  </text:p>
          </table:table-cell>
          <table:table-cell office:value-type="string" table:style-name="tablecell">
            <text:p text:style-name="tablealigncenter">  <draw:frame draw:style-name="media" draw:name="6" text:anchor-type="as-char" draw:z-index="6" svg:width="3.96875cm" style:rel-width="100%" svg:height="2.9765625cm" style:rel-height="scale"><draw:image xlink:href="Pictures/33d4e22e5839602dcb4bf48bf79db706.jpg" xlink:type="simple" xlink:show="embed" xlink:actuate="onLoad"/></draw:frame>  </text:p>
          </table:table-cell>
          <table:table-cell office:value-type="string" table:style-name="tablecell">
            <text:p text:style-name="tablealigncenter">  <draw:frame draw:style-name="media" draw:name="7" text:anchor-type="as-char" draw:z-index="7" svg:width="3.96875cm" style:rel-width="100%" svg:height="2.9765625cm" style:rel-height="scale"><draw:image xlink:href="Pictures/094de22c63b9cb54a30bbb30007f45a1.jpg" xlink:type="simple" xlink:show="embed" xlink:actuate="onLoad"/></draw:frame>  </text:p>
          </table:table-cell>
        </table:table-row>
        <table:table-row>
          <table:table-cell office:value-type="string" table:style-name="tablecell">
            <text:p text:style-name="tablealignleft">Download:<text:a xlink:type="simple" xlink:href="https://training.aeg-reutlingen.de/itgwiki/lib/exe/fetch.php?media=bakumebi:pmaterial:bild:schafe.jpg" text:style-name="Internet_20_link" text:visited-style-name="Visited_20_Internet_20_Link">bakumebi:pmaterial:bild:schafe.jpg</text:a>  </text:p>
          </table:table-cell>
          <table:table-cell office:value-type="string" table:style-name="tablecell">
            <text:p text:style-name="tablealignleft">Download: <text:a xlink:type="simple" xlink:href="https://training.aeg-reutlingen.de/itgwiki/lib/exe/fetch.php?media=bakumebi:pmaterial:bild:ballon.jpg" text:style-name="Internet_20_link" text:visited-style-name="Visited_20_Internet_20_Link">bakumebi:pmaterial:bild:ballon.jpg</text:a>  </text:p>
          </table:table-cell>
          <table:table-cell office:value-type="string" table:style-name="tablecell">
            <text:p text:style-name="tablealignleft">Download: <text:a xlink:type="simple" xlink:href="https://training.aeg-reutlingen.de/itgwiki/lib/exe/fetch.php?media=bakumebi:pmaterial:bild:zeppelin.jpg" text:style-name="Internet_20_link" text:visited-style-name="Visited_20_Internet_20_Link">bakumebi:pmaterial:bild:zeppelin.jpg</text:a>  </text:p>
          </table:table-cell>
        </table:table-row>
      </table:table>
      <text:h text:style-name="Heading_20_3" text:outline-level="3"><text:bookmark-start text:name="__RefHeading___fotomontagewir_setzen_zwei_bilder_zusammen_5"/><text:bookmark-start text:name="fotomontagewir_setzen_zwei_bilder_zusammen"/>Fotomontage: wir setzen zwei Bilder zusammen<text:bookmark-end text:name="__RefHeading___fotomontagewir_setzen_zwei_bilder_zusammen_5"/><text:bookmark-end text:name="fotomontagewir_setzen_zwei_bilder_zusammen"/></text:h>
      <text:p text:style-name="Text_20_body">Aus zwei Bildern kann man auch eines zusammensetzen. Man mus den Inhalt des einen Bildes geschickt in das andere Bild kopieren. Bei Pinta sollte man dabei das importierte Bild zuvor an die Größe anpassen, da es das Programm nachträglich nicht zulässt.</text:p>
      <table:table table:style-name="Table">
        <table:table-column/>
        <table:table-column/>
        <table:table-column/>
        <table:table-row>
          <table:table-cell office:value-type="string" table:style-name="tablecell">
            <text:p text:style-name="tablealigncenter">  <draw:frame draw:style-name="media" draw:name="8" text:anchor-type="as-char" draw:z-index="8" svg:width="5.2916666666667cm" style:rel-width="100%" svg:height="3.5255729166667cm" style:rel-height="scale"><draw:image xlink:href="Pictures/b091b351b89052479b3139d1f11173cc.jpg" xlink:type="simple" xlink:show="embed" xlink:actuate="onLoad"/></draw:frame>  </text:p>
          </table:table-cell>
          <table:table-cell office:value-type="string" table:style-name="tablecell">
            <text:p text:style-name="tablealigncenter">  <draw:frame draw:style-name="media" draw:name="9" text:anchor-type="as-char" draw:z-index="9" svg:width="5.2916666666667cm" style:rel-width="100%" svg:height="3.5255729166667cm" style:rel-height="scale"><draw:image xlink:href="Pictures/7894d9e63c2847aa25b7a58c3f5e8654.jpg" xlink:type="simple" xlink:show="embed" xlink:actuate="onLoad"/></draw:frame>  </text:p>
          </table:table-cell>
          <table:table-cell office:value-type="string" table:style-name="tablecell">
            <text:p text:style-name="tablealigncenter">   <draw:frame draw:style-name="media" draw:name="10" text:anchor-type="as-char" draw:z-index="10" svg:width="5.2916666666667cm" style:rel-width="100%" svg:height="3.5255729166667cm" style:rel-height="scale"><draw:image xlink:href="Pictures/33542aebcd7f902ad907838fc583270f.jpg" xlink:type="simple" xlink:show="embed" xlink:actuate="onLoad"/></draw:frame>  </text:p>
          </table:table-cell>
        </table:table-row>
        <table:table-row>
          <table:table-cell office:value-type="string" table:style-name="tablecell">
            <text:p text:style-name="tablealignleft">Quelle: By Frank Monnerjahn (CologneNight-8) <text:a xlink:type="simple" xlink:href="http://creativecommons.org/licenses/by-sa/2.0)" text:style-name="Internet_20_link" text:visited-style-name="Visited_20_Internet_20_Link">CC BY-SA 2.0</text:a>, via <text:a xlink:type="simple" xlink:href="http://commons.wikimedia.org/wiki/File:Hohenzollernbr%C3%BCcke_bei_Nacht_001.jpg" text:style-name="Internet_20_link" text:visited-style-name="Visited_20_Internet_20_Link">Wikimedia Commons</text:a><text:line-break/>Download: <text:a xlink:type="simple" xlink:href="https://training.aeg-reutlingen.de/itgwiki/lib/exe/fetch.php?media=bakumebi:pmaterial:bild:hohenzollernbruecke.jpg" text:style-name="Internet_20_link" text:visited-style-name="Visited_20_Internet_20_Link">bakumebi:pmaterial:bild:hohenzollernbruecke.jpg</text:a>  </text:p>
          </table:table-cell>
          <table:table-cell office:value-type="string" table:style-name="tablecell">
            <text:p text:style-name="tablealignleft">Quelle: By Dirk Vorderstraße (Vollmond über Hamm) <text:a xlink:type="simple" xlink:href="http://creativecommons.org/licenses/by/2.0" text:style-name="Internet_20_link" text:visited-style-name="Visited_20_Internet_20_Link">CC BY 2.0</text:a>, via <text:a xlink:type="simple" xlink:href="http://commons.wikimedia.org/wiki/File:Vollmond_%C3%BCber_Hamm_%2810572407515%29.jpg" text:style-name="Internet_20_link" text:visited-style-name="Visited_20_Internet_20_Link">Wikimedia Commons</text:a><text:line-break/>Download: <text:a xlink:type="simple" xlink:href="https://training.aeg-reutlingen.de/itgwiki/lib/exe/fetch.php?media=bakumebi:pmaterial:bild:vollmond.jpg" text:style-name="Internet_20_link" text:visited-style-name="Visited_20_Internet_20_Link">bakumebi:pmaterial:bild:vollmond.jpg</text:a>  </text:p>
          </table:table-cell>
          <table:table-cell office:value-type="string" table:style-name="tablecell">
            <text:p text:style-name="tablealignleft">Quelle: ebenda bearbeitet </text:p>
          </table:table-cell>
        </table:table-row>
      </table:table>
      <text:p text:style-name="Text_20_body"><draw:frame draw:style-name="mediaright" draw:name="11" text:anchor-type="paragraph" draw:z-index="11" svg:width="1.6933333333333cm" svg:height="1.6933333333333cm"><draw:image xlink:href="Pictures/8cbd0130ed05a11796a63fc8d64fb6e6.png" xlink:type="simple" xlink:show="embed" xlink:actuate="onLoad"/></draw:frame></text:p>
      <text:h text:style-name="Heading_20_4" text:outline-level="4"><text:bookmark-start text:name="__RefHeading___aufgabe_6"/><text:bookmark-start text:name="aufgabe1"/>Aufgabe<text:bookmark-end text:name="__RefHeading___aufgabe_6"/><text:bookmark-end text:name="aufgabe1"/></text:h>
      <text:p text:style-name="Text_20_body">Versuche es einmal. Du kannst dabei die Bilder selbst von obiger Quelle direkt herunterladen und bei dir abspeichern.<text:line-break/></text:p>
      <text:list text:style-name="List_20_1" text:continue-numbering="false">
        <text:list-item>
          <text:p text:style-name="List_20_1_Content_First"> Man kann den Mond ausschneiden und direkt einfügen.</text:p>
        </text:list-item>
        <text:list-item>
          <text:p text:style-name="List_20_1_Content"> Man kann aber auch eine <text:span text:style-name="Source_20_Text">neue Ebene</text:span> einfügen und den Mond darauf kopieren.</text:p>
        </text:list-item>
        <text:list-item>
          <text:p text:style-name="List_20_1_Content_Last"> Am Ende sollte nur der schwarze Hintergrund des Himmels um den Mond herum gleich sein wie auf dem Bild mit der Brücke.</text:p>
        </text:list-item>
      </text:list>
      <text:p text:style-name="Text_20_body"><draw:frame draw:style-name="mediaright" draw:name="12" text:anchor-type="paragraph" draw:z-index="12" svg:width="1.6933333333333cm" svg:height="1.6933333333333cm"><draw:image xlink:href="Pictures/8cbd0130ed05a11796a63fc8d64fb6e6.png" xlink:type="simple" xlink:show="embed" xlink:actuate="onLoad"/></draw:frame></text:p>
      <text:h text:style-name="Heading_20_4" text:outline-level="4"><text:bookmark-start text:name="__RefHeading___fuer_manipuliermeister_7"/><text:bookmark-start text:name="fuer_manipuliermeister"/>Für Manipuliermeister<text:bookmark-end text:name="__RefHeading___fuer_manipuliermeister_7"/><text:bookmark-end text:name="fuer_manipuliermeister"/></text:h>
      <text:p text:style-name="Text_20_body">Wenn du gut bist und noch Zeit hast, dann klassifiziere doch das Hotel mit vier oder fünf Sternen aus!</text:p>
      <table:table table:style-name="Table">
        <table:table-column/>
        <table:table-column/>
        <table:table-row>
          <table:table-cell office:value-type="string" table:style-name="tablecell">
            <text:p text:style-name="tablealigncenter">  <draw:frame draw:style-name="media" draw:name="13" text:anchor-type="as-char" draw:z-index="13" svg:width="5.2916666666667cm" style:rel-width="100%" svg:height="3.96875cm" style:rel-height="scale"><draw:image xlink:href="Pictures/a6d55d305737eadc576fd549bd6f1057.jpg" xlink:type="simple" xlink:show="embed" xlink:actuate="onLoad"/></draw:frame>  </text:p>
          </table:table-cell>
          <table:table-cell office:value-type="string" table:style-name="tablecell">
            <text:p text:style-name="tablealigncenter">  <draw:frame draw:style-name="media" draw:name="14" text:anchor-type="as-char" draw:z-index="14" svg:width="5.2916666666667cm" style:rel-width="100%" svg:height="2.5094075520833cm" style:rel-height="scale"><draw:image xlink:href="Pictures/8489a94762ea03263952462793bf23c1.jpg" xlink:type="simple" xlink:show="embed" xlink:actuate="onLoad"/></draw:frame>  </text:p>
          </table:table-cell>
        </table:table-row>
        <table:table-row>
          <table:table-cell office:value-type="string" table:style-name="tablecell">
            <text:p text:style-name="tablealignleft">Quelle: By 4028mdk09 (Own work) <text:a xlink:type="simple" xlink:href="http://creativecommons.org/licenses/by-sa/3.0" text:style-name="Internet_20_link" text:visited-style-name="Visited_20_Internet_20_Link">CC BY-SA 3.0</text:a>,<text:line-break/>via <text:a xlink:type="simple" xlink:href="http://commons.wikimedia.org/wiki/File:Deutsche_Hotelklassifizierung_3_Sterne.JPG" text:style-name="Internet_20_link" text:visited-style-name="Visited_20_Internet_20_Link">Wikimedia Commons</text:a><text:line-break/>Download: <text:a xlink:type="simple" xlink:href="https://training.aeg-reutlingen.de/itgwiki/lib/exe/fetch.php?media=bakumebi:pmaterial:bild:hotelsterne.jpg" text:style-name="Internet_20_link" text:visited-style-name="Visited_20_Internet_20_Link">bakumebi:pmaterial:bild:hotelsterne.jpg</text:a>  </text:p>
          </table:table-cell>
          <table:table-cell office:value-type="string" table:style-name="tablecell">
            <text:p text:style-name="tablealignleft">Quelle: <text:a xlink:type="simple" xlink:href="https://pixabay.com/de/hotel-anmelden-reisen-urlaub-812900/" text:style-name="Internet_20_link" text:visited-style-name="Visited_20_Internet_20_Link">Pixabay</text:a><text:line-break/>Download: <text:a xlink:type="simple" xlink:href="https://training.aeg-reutlingen.de/itgwiki/lib/exe/fetch.php?media=bakumebi:pmaterial:bild:hotel_sterne.jpg" text:style-name="Internet_20_link" text:visited-style-name="Visited_20_Internet_20_Link">bakumebi:pmaterial:bild:hotel_sterne.jpg</text:a> </text:p>
          </table:table-cell>
        </table:table-row>
      </table:table>
      <text:p text:style-name="Horizontal_20_Line"/>
      <text:p text:style-name="Text_20_body"><text:a xlink:type="simple" xlink:href="https://training.aeg-reutlingen.de/itgwiki/doku.php?id=bakumebi:pmaterial:bild:025" text:style-name="Internet_20_link" text:visited-style-name="Visited_20_Internet_20_Link">&lt;&lt; Farben verändern</text:a>&lt;space&gt;&lt;space&gt;&lt;space&gt;|&lt;space&gt;&lt;space&gt;&lt;space&gt;<text:a xlink:type="simple" xlink:href="https://training.aeg-reutlingen.de/itgwiki/doku.php?id=bakumebi:pmaterial:bild:030" text:style-name="Internet_20_link" text:visited-style-name="Visited_20_Internet_20_Link">Urheberrechte von Bildern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4::55:02</meta:creation-date>
    <dc:creator>Generated</dc:creator>
    <dc:date>2026-08-09T14::55:02</dc:date>
    <dc:language>en-US</dc:language>
    <meta:editing-cycles>1</meta:editing-cycles>
    <meta:editing-duration>PT0S</meta:editing-duration>
    <dc:title>bakumebi:pmaterial:bild:026</dc:title>
  </office:meta>
</office:document-meta>
</file>