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d6d1c983084863439854417d508678.jpg"/>
  <manifest:file-entry manifest:media-type="image/jpeg" manifest:full-path="Pictures/8c3beae03757aee1f6a17c57ba8cebd7.jpg"/>
  <manifest:file-entry manifest:media-type="image/jpeg" manifest:full-path="Pictures/b32567459f8a5a584aab7d20331026de.jpg"/>
  <manifest:file-entry manifest:media-type="image/jpeg" manifest:full-path="Pictures/a495971e42ae84ebcf7d427e6cfdacc1.jpg"/>
  <manifest:file-entry manifest:media-type="image/png" manifest:full-path="Pictures/44cf99001366080acf3b5209a5d2162e.png"/>
  <manifest:file-entry manifest:media-type="image/png" manifest:full-path="Pictures/28b0501788fde9dabc5b4311e5928843.png"/>
  <manifest:file-entry manifest:media-type="image/png" manifest:full-path="Pictures/83729ebe0fa3d11bf830489e61a9ffc5.png"/>
  <manifest:file-entry manifest:media-type="image/png" manifest:full-path="Pictures/bc4f21b714f8221d025f9a76efd189d7.png"/>
  <manifest:file-entry manifest:media-type="image/png" manifest:full-path="Pictures/04123585bcc359e3d4cf94dfeedb3914.png"/>
  <manifest:file-entry manifest:media-type="image/png" manifest:full-path="Pictures/ec9b37cdf76b8c6532dd57f85f101d88.png"/>
  <manifest:file-entry manifest:media-type="image/jpeg" manifest:full-path="Pictures/10e8efc2cd92c84b4db38af5c01d30c0.jpg"/>
  <manifest:file-entry manifest:media-type="image/png" manifest:full-path="Pictures/e64696055c7051819decb053c9449661.png"/>
  <manifest:file-entry manifest:media-type="image/png" manifest:full-path="Pictures/a80d96397e78049b80b3d4227d9efb9c.png"/>
  <manifest:file-entry manifest:media-type="image/png" manifest:full-path="Pictures/8cbd0130ed05a11796a63fc8d64fb6e6.png"/>
  <manifest:file-entry manifest:media-type="image/jpeg" manifest:full-path="Pictures/7e125bd1a644c9db81b400022faba37b.jpg"/>
  <manifest:file-entry manifest:media-type="image/jpeg" manifest:full-path="Pictures/f4c44fa4c318f1602eee474e3de36895.jpg"/>
  <manifest:file-entry manifest:media-type="image/jpeg" manifest:full-path="Pictures/f24bb3e909b0829bfb66c29c3db842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bild:start" text:style-name="Internet_20_link" text:visited-style-name="Visited_20_Internet_20_Link">&lt;&lt; Übersicht: Bildbearbeitung</text:a></text:p>
      <text:h text:style-name="Heading_20_1" text:outline-level="1"><text:bookmark text:name="bakumebi:pmaterial:bild:025"/><text:bookmark-start text:name="__RefHeading___farben_veraendern_1"/><text:bookmark-start text:name="farben_veraendern"/>Farben verändern<text:bookmark-end text:name="__RefHeading___farben_veraendern_1"/><text:bookmark-end text:name="farben_veraendern"/></text:h>
      <text:p text:style-name="Text_20_body">Warum Farben verändern? Es kann ja sein, die Augenfarbe gefällt einem nicht, dann kann man diese kurzum abändern.</text:p>
      <text:h text:style-name="Heading_20_5" text:outline-level="5"><text:bookmark-start text:name="__RefHeading___beispiel_1_2"/><text:bookmark-start text:name="beispiel_1"/>Beispiel 1<text:bookmark-end text:name="__RefHeading___beispiel_1_2"/><text:bookmark-end text:name="beispiel_1"/></text:h>
      <table:table table:style-name="Table">
        <table:table-column/>
        <table:table-column/>
        <table:table-row>
          <table:table-cell office:value-type="string" table:style-name="tablecell">
            <text:p text:style-name="tablealigncenter">  <draw:frame draw:style-name="media" draw:name="0" text:anchor-type="as-char" draw:z-index="0" svg:width="9.2604166666667cm" style:rel-width="100%" svg:height="3.288746105919cm" style:rel-height="scale"><draw:image xlink:href="Pictures/a6d6d1c983084863439854417d508678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" text:anchor-type="as-char" draw:z-index="1" svg:width="9.2604166666667cm" style:rel-width="100%" svg:height="3.288746105919cm" style:rel-height="scale"><draw:image xlink:href="Pictures/8c3beae03757aee1f6a17c57ba8cebd7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center">  Augenfarbe blau  </text:p>
          </table:table-cell>
          <table:table-cell office:value-type="string" table:style-name="tablecell">
            <text:p text:style-name="tablealigncenter">  Augenfarbe grün  </text:p>
          </table:table-cell>
        </table:table-row>
      </table:table>
      <text:p text:style-name="Text_20_body">Oder man möchte sein Auto umdekorieren:</text:p>
      <text:p text:style-name="Text_20_body"><draw:frame draw:style-name="media" draw:name="2" text:anchor-type="as-char" draw:z-index="2" svg:width="9.2604166666667cm" style:rel-width="100%" svg:height="6.1736111111111cm" style:rel-height="scale"><draw:image xlink:href="Pictures/b32567459f8a5a584aab7d20331026de.jpg" xlink:type="simple" xlink:show="embed" xlink:actuate="onLoad"/></draw:frame>
<draw:frame draw:style-name="media" draw:name="3" text:anchor-type="as-char" draw:z-index="3" svg:width="9.2604166666667cm" style:rel-width="100%" svg:height="6.1736111111111cm" style:rel-height="scale"><draw:image xlink:href="Pictures/a495971e42ae84ebcf7d427e6cfdacc1.jpg" xlink:type="simple" xlink:show="embed" xlink:actuate="onLoad"/></draw:frame></text:p>
      <text:h text:style-name="Heading_20_5" text:outline-level="5"><text:bookmark-start text:name="__RefHeading___wie_geht_das_jetzt_3"/><text:bookmark-start text:name="wie_geht_das_jetzt"/>Wie geht das jetzt?<text:bookmark-end text:name="__RefHeading___wie_geht_das_jetzt_3"/><text:bookmark-end text:name="wie_geht_das_jetzt"/></text:h>
      <text:p text:style-name="Text_20_body"><draw:frame draw:style-name="mediaright" draw:name="4" text:anchor-type="paragraph" draw:z-index="4" svg:width="1.984375cm" svg:height="7.0840053763441cm"><draw:image xlink:href="Pictures/44cf99001366080acf3b5209a5d2162e.png" xlink:type="simple" xlink:show="embed" xlink:actuate="onLoad"/></draw:frame>
<draw:frame draw:style-name="mediaright" draw:name="5" text:anchor-type="paragraph" draw:z-index="5" svg:width="1.984375cm" svg:height="7.2041440217391cm"><draw:image xlink:href="Pictures/28b0501788fde9dabc5b4311e5928843.png" xlink:type="simple" xlink:show="embed" xlink:actuate="onLoad"/></draw:frame>
<draw:frame draw:style-name="mediaright" draw:name="6" text:anchor-type="paragraph" draw:z-index="6" svg:width="1.984375cm" svg:height="7.2615041208791cm"><draw:image xlink:href="Pictures/83729ebe0fa3d11bf830489e61a9ffc5.png" xlink:type="simple" xlink:show="embed" xlink:actuate="onLoad"/></draw:frame></text:p>
      <text:p text:style-name="Text_20_body">Man muss zunächst das Element, welches eine neue Farbe bekommen soll, markieren.
Dazu gibt es verschiedene Werkzeuge. Verwende jeweils das passende.</text:p>
      <text:list text:style-name="List_20_1" text:continue-numbering="false">
        <text:list-item>
          <text:p text:style-name="List_20_1_Content_First"> Schritt 1: Objektbereich markieren.</text:p>
        </text:list-item>
        <text:list-item>
          <text:p text:style-name="List_20_1_Content"> Schritt 2: Wähle im Menü <text:span text:style-name="Source_20_Text">Anpassungen</text:span> den Punkt <text:span text:style-name="Source_20_Text">Farbton/Sättigung…</text:span> aus. Das hast du bereits für den „rote-auge-Effekt“ getan <text:span text:style-name="Emphasis">(du erinnerst dich hoffentlich noch daran, wo die Menüpunkte in GIMP zu finden sind)</text:span>.<text:line-break/><draw:frame draw:style-name="media" draw:name="7" text:anchor-type="as-char" draw:z-index="7" svg:width="7.9375cm" style:rel-width="100%" svg:height="5.6109913793103cm" style:rel-height="scale"><draw:image xlink:href="Pictures/bc4f21b714f8221d025f9a76efd189d7.png" xlink:type="simple" xlink:show="embed" xlink:actuate="onLoad"/></draw:frame></text:p>
        </text:list-item>
        <text:list-item>
          <text:p text:style-name="List_20_1_Content_Last"> Schritt 3: Verschiebe den Regler von <text:span text:style-name="Source_20_Text">Hue</text:span> (= Schattierungsregler) so, bis dir eine Farbe gefällt. In GIMP muss der <text:span text:style-name="Source_20_Text">Farbton</text:span>-Regler verstellt werden.<text:line-break/></text:p>
        </text:list-item>
      </text:list>
      <table:table table:style-name="Table">
        <table:table-column/>
        <table:table-column/>
        <table:table-row>
          <table:table-cell office:value-type="string" table:style-name="tablecell">
            <text:p text:style-name="tablealigncenter">  Bearbeitung in <text:span text:style-name="Source_20_Text">Pinta</text:span>  </text:p>
          </table:table-cell>
          <table:table-cell office:value-type="string" table:style-name="tablecell">
            <text:p text:style-name="tablealigncenter">  Bearbeitung in <text:span text:style-name="Source_20_Text">GIMP</text:span>  </text:p>
          </table:table-cell>
        </table:table-row>
        <table:table-row>
          <table:table-cell office:value-type="string" table:style-name="tablecell">
            <text:p text:style-name="tablealigncenter">  <draw:frame draw:style-name="media" draw:name="8" text:anchor-type="as-char" draw:z-index="8" svg:width="7.9375cm" style:rel-width="100%" svg:height="5.4496268656716cm" style:rel-height="scale"><draw:image xlink:href="Pictures/04123585bcc359e3d4cf94dfeedb3914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9" text:anchor-type="as-char" draw:z-index="9" svg:width="7.9375cm" style:rel-width="100%" svg:height="10.425089712919cm" style:rel-height="scale"><draw:image xlink:href="Pictures/ec9b37cdf76b8c6532dd57f85f101d88.png" xlink:type="simple" xlink:show="embed" xlink:actuate="onLoad"/></draw:frame>  </text:p>
          </table:table-cell>
        </table:table-row>
      </table:table>
      <text:h text:style-name="Heading_20_5" text:outline-level="5"><text:bookmark-start text:name="__RefHeading___beispiel_2_4"/><text:bookmark-start text:name="beispiel_2"/>Beispiel 2<text:bookmark-end text:name="__RefHeading___beispiel_2_4"/><text:bookmark-end text:name="beispiel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10" text:anchor-type="as-char" draw:z-index="10" svg:width="6.6145833333333cm" style:rel-width="100%" svg:height="8.7583679593721cm" style:rel-height="scale"><draw:image xlink:href="Pictures/10e8efc2cd92c84b4db38af5c01d30c0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1" text:anchor-type="as-char" draw:z-index="11" svg:width="5.2916666666667cm" style:rel-width="100%" svg:height="4.9361541774332cm" style:rel-height="scale"><draw:image xlink:href="Pictures/e64696055c7051819decb053c9449661.pn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2" text:anchor-type="as-char" draw:z-index="12" svg:width="5.2916666666667cm" style:rel-width="100%" svg:height="4.9361541774332cm" style:rel-height="scale"><draw:image xlink:href="Pictures/a80d96397e78049b80b3d4227d9efb9c.pn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Originalbild <text:a xlink:type="simple" xlink:href="https://pixabay.com/de/miley-cyrus-s%C3%A4nger-entertainer-81867/" text:style-name="Internet_20_link" text:visited-style-name="Visited_20_Internet_20_Link">Pixabay</text:a>  </text:p>
          </table:table-cell>
          <table:table-cell office:value-type="string" table:style-name="tablecell">
            <text:p text:style-name="tablealigncenter">  bearbeitet  </text:p>
          </table:table-cell>
          <table:table-cell office:value-type="string" table:style-name="tablecell">
            <text:p text:style-name="tablealigncenter">  bearbeitet  </text:p>
          </table:table-cell>
        </table:table-row>
      </table:table>
      <text:p text:style-name="Text_20_body"><draw:frame draw:style-name="mediaright" draw:name="13" text:anchor-type="paragraph" draw:z-index="13" svg:width="1.6933333333333cm" svg:height="1.6933333333333cm"><draw:image xlink:href="Pictures/8cbd0130ed05a11796a63fc8d64fb6e6.png" xlink:type="simple" xlink:show="embed" xlink:actuate="onLoad"/></draw:frame></text:p>
      <text:h text:style-name="Heading_20_4" text:outline-level="4"><text:bookmark-start text:name="__RefHeading___aufgabe_5"/><text:bookmark-start text:name="aufgabe"/>Aufgabe<text:bookmark-end text:name="__RefHeading___aufgabe_5"/><text:bookmark-end text:name="aufgabe"/></text:h>
      <text:p text:style-name="Text_20_body">Lass deiner Fantasie freien Lauf! Es sind keine Grenzen gesetzt! „Verschönere“ die Bilder, speichere sie davor in deinem Ordner ab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center">  <draw:frame draw:style-name="media" draw:name="14" text:anchor-type="as-char" draw:z-index="14" svg:width="2.6458333333333cm" style:rel-width="100%" svg:height="4.6114742193174cm" style:rel-height="scale"><draw:image xlink:href="Pictures/7e125bd1a644c9db81b400022faba37b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5" text:anchor-type="as-char" draw:z-index="15" svg:width="2.6458333333333cm" style:rel-width="100%" svg:height="3.5033471837488cm" style:rel-height="scale"><draw:image xlink:href="Pictures/10e8efc2cd92c84b4db38af5c01d30c0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6" text:anchor-type="as-char" draw:z-index="16" svg:width="2.6458333333333cm" style:rel-width="100%" svg:height="1.7638888888889cm" style:rel-height="scale"><draw:image xlink:href="Pictures/b32567459f8a5a584aab7d20331026de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7" text:anchor-type="as-char" draw:z-index="17" svg:width="2.6458333333333cm" style:rel-width="100%" svg:height="1.984375cm" style:rel-height="scale"><draw:image xlink:href="Pictures/f4c44fa4c318f1602eee474e3de36895.jpg" xlink:type="simple" xlink:show="embed" xlink:actuate="onLoad"/></draw:frame>  </text:p>
          </table:table-cell>
          <table:table-cell office:value-type="string" table:style-name="tablecell">
            <text:p text:style-name="tablealigncenter">  <draw:frame draw:style-name="media" draw:name="18" text:anchor-type="as-char" draw:z-index="18" svg:width="2.6458333333333cm" style:rel-width="100%" svg:height="1.984375cm" style:rel-height="scale"><draw:image xlink:href="Pictures/f24bb3e909b0829bfb66c29c3db842e2.jpg" xlink:type="simple" xlink:show="embed" xlink:actuate="onLoad"/></draw:frame>  </text:p>
          </table:table-cell>
        </table:table-row>
        <table:table-row>
          <table:table-cell office:value-type="string" table:style-name="tablecell">
            <text:p text:style-name="tablealignleft">Download:<text:a xlink:type="simple" xlink:href="https://training.aeg-reutlingen.de/itgwiki/lib/exe/fetch.php?media=bakumebi:pmaterial:bild:david_hasselhoff.jpg" text:style-name="Internet_20_link" text:visited-style-name="Visited_20_Internet_20_Link">David Hasselhoff</text:a><text:line-break/>Quelle: Von Georges Biard <text:a xlink:type="simple" xlink:href="http://creativecommons.org/licenses/by-sa/3.0" text:style-name="Internet_20_link" text:visited-style-name="Visited_20_Internet_20_Link">CC BY-SA 3.0</text:a>, via <text:a xlink:type="simple" xlink:href="https://commons.wikimedia.org/wiki/File%3ADavid_Hasselhoff_Cannes_2013_4.jpg" text:style-name="Internet_20_link" text:visited-style-name="Visited_20_Internet_20_Link">Wikimedia Commons</text:a>  </text:p>
          </table:table-cell>
          <table:table-cell office:value-type="string" table:style-name="tablecell">
            <text:p text:style-name="tablealignleft">Download: <text:a xlink:type="simple" xlink:href="https://training.aeg-reutlingen.de/itgwiki/lib/exe/fetch.php?media=bakumebi:pmaterial:bild:miley_cyrus2.jpg" text:style-name="Internet_20_link" text:visited-style-name="Visited_20_Internet_20_Link">Miley Cyrus</text:a><text:line-break/>Quelle:<text:a xlink:type="simple" xlink:href="https://pixabay.com/de/miley-cyrus-s%C3%A4nger-entertainer-81867/" text:style-name="Internet_20_link" text:visited-style-name="Visited_20_Internet_20_Link">Pixabay</text:a>  </text:p>
          </table:table-cell>
          <table:table-cell office:value-type="string" table:style-name="tablecell">
            <text:p text:style-name="tablealigncenter">  Download: <text:a xlink:type="simple" xlink:href="https://training.aeg-reutlingen.de/itgwiki/lib/exe/fetch.php?media=bakumebi:pmaterial:bild:porsche_1.jpg" text:style-name="Internet_20_link" text:visited-style-name="Visited_20_Internet_20_Link">Porsche</text:a>  </text:p>
          </table:table-cell>
          <table:table-cell office:value-type="string" table:style-name="tablecell">
            <text:p text:style-name="tablealigncenter">  Download: <text:a xlink:type="simple" xlink:href="https://training.aeg-reutlingen.de/itgwiki/lib/exe/fetch.php?media=bakumebi:pmaterial:bild:pt_cruiser1.jpg" text:style-name="Internet_20_link" text:visited-style-name="Visited_20_Internet_20_Link">PT Cruiser</text:a>  </text:p>
          </table:table-cell>
          <table:table-cell office:value-type="string" table:style-name="tablecell">
            <text:p text:style-name="tablealigncenter">  Download: <text:a xlink:type="simple" xlink:href="https://training.aeg-reutlingen.de/itgwiki/lib/exe/fetch.php?media=bakumebi:pmaterial:bild:opel.jpg" text:style-name="Internet_20_link" text:visited-style-name="Visited_20_Internet_20_Link">Opel</text:a>  </text:p>
          </table:table-cell>
        </table:table-row>
      </table:table>
      <text:p text:style-name="Horizontal_20_Line"/>
      <text:p text:style-name="Text_20_body"><text:a xlink:type="simple" xlink:href="https://training.aeg-reutlingen.de/itgwiki/doku.php?id=bakumebi:pmaterial:bild:024" text:style-name="Internet_20_link" text:visited-style-name="Visited_20_Internet_20_Link">&lt;&lt; Rote Augen entfernen</text:a> | <text:a xlink:type="simple" xlink:href="https://training.aeg-reutlingen.de/itgwiki/doku.php?id=bakumebi:pmaterial:bild:026" text:style-name="Internet_20_link" text:visited-style-name="Visited_20_Internet_20_Link">Klonen / Fotomontage / Bildmanipulation &gt;&gt;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0T14::23:01</meta:creation-date>
    <dc:creator>Generated</dc:creator>
    <dc:date>2026-08-10T14::23:01</dc:date>
    <dc:language>en-US</dc:language>
    <meta:editing-cycles>1</meta:editing-cycles>
    <meta:editing-duration>PT0S</meta:editing-duration>
    <dc:title>bakumebi:pmaterial:bild:025</dc:title>
  </office:meta>
</office:document-meta>
</file>