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9752d8b3000273bbe4c35fd6630bfdb.jpg"/>
  <manifest:file-entry manifest:media-type="image/jpeg" manifest:full-path="Pictures/bf69059cf32baa501ad04c607b612f46.jpg"/>
  <manifest:file-entry manifest:media-type="image/jpeg" manifest:full-path="Pictures/df538b717581beaa7b9a123b4da7ef25.jpg"/>
  <manifest:file-entry manifest:media-type="image/png" manifest:full-path="Pictures/83729ebe0fa3d11bf830489e61a9ffc5.png"/>
  <manifest:file-entry manifest:media-type="image/png" manifest:full-path="Pictures/7234d34b7f60082a3056a137663d0ccb.png"/>
  <manifest:file-entry manifest:media-type="image/png" manifest:full-path="Pictures/43ba695a9acf957675d91219db71befd.png"/>
  <manifest:file-entry manifest:media-type="image/png" manifest:full-path="Pictures/601f03ab47ba37e1186a6fbee1dfc127.png"/>
  <manifest:file-entry manifest:media-type="image/png" manifest:full-path="Pictures/c9388ddf2001d1a9b4fcfc1e192e31f9.png"/>
  <manifest:file-entry manifest:media-type="image/png" manifest:full-path="Pictures/9e7b797d816a048bfb11307f128cf69c.png"/>
  <manifest:file-entry manifest:media-type="image/png" manifest:full-path="Pictures/8cbd0130ed05a11796a63fc8d64fb6e6.png"/>
  <manifest:file-entry manifest:media-type="image/jpeg" manifest:full-path="Pictures/0ac750d48eeb0140685d8a4c8971960a.jpg"/>
  <manifest:file-entry manifest:media-type="image/jpeg" manifest:full-path="Pictures/3ea447a81120a266be02274b33380ec4.jpg"/>
  <manifest:file-entry manifest:media-type="image/jpeg" manifest:full-path="Pictures/5d470e1989149bd47d3c044725e349b3.jpg"/>
  <manifest:file-entry manifest:media-type="image/jpeg" manifest:full-path="Pictures/8fe5b0bf7c77456939c2b8ad91cb824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a xlink:type="simple" xlink:href="https://training.aeg-reutlingen.de/itgwiki/doku.php?id=bakumebi:pmaterial:bild:start" text:style-name="Internet_20_link" text:visited-style-name="Visited_20_Internet_20_Link">&lt;&lt; Übersicht: Bildbearbeitung</text:a></text:p>
      <text:h text:style-name="Heading_20_1" text:outline-level="1"><text:bookmark text:name="bakumebi:pmaterial:bild:024"/><text:bookmark-start text:name="__RefHeading___rote_augen_entfernen_mit_gimp_1"/><text:bookmark-start text:name="rote_augen_entfernen_mit_gimp"/>Rote Augen entfernen (mit GIMP)<text:bookmark-end text:name="__RefHeading___rote_augen_entfernen_mit_gimp_1"/><text:bookmark-end text:name="rote_augen_entfernen_mit_gimp"/></text:h>
      <text:p text:style-name="Text_20_body">Wenn man mit Blitz fotografiert, erscheinen auf Bildern von Personen oft rote Augen. Das liegt daran, dass die stark durchblutete Netzhaut „durchscheint“.</text:p>
      <text:p text:style-name="Text_20_body">Dieser Effekt kann digital korrigiert werden. Dabei darf man allerdings nicht einfach nur die Pupillen schwarz ausmalen, denn die fehlende Spiegelung lässt das Bild unecht aussehen.</text:p>
      <table:table table:style-name="Table">
        <table:table-column/>
        <table:table-column/>
        <table:table-column/>
        <table:table-row>
          <table:table-cell office:value-type="string" table:style-name="tablecell">
            <text:p text:style-name="tablealigncenter">  <draw:frame draw:style-name="media" draw:name="0" text:anchor-type="as-char" draw:z-index="0" svg:width="5.8208333333333cm" style:rel-width="100%" svg:height="2.0672118380062cm" style:rel-height="scale"><draw:image xlink:href="Pictures/39752d8b3000273bbe4c35fd6630bfdb.jpg" xlink:type="simple" xlink:show="embed" xlink:actuate="onLoad"/></draw:frame>  </text:p>
          </table:table-cell>
          <table:table-cell office:value-type="string" table:style-name="tablecell">
            <text:p text:style-name="tablealigncenter">  <draw:frame draw:style-name="media" draw:name="1" text:anchor-type="as-char" draw:z-index="1" svg:width="5.8208333333333cm" style:rel-width="100%" svg:height="2.0672118380062cm" style:rel-height="scale"><draw:image xlink:href="Pictures/bf69059cf32baa501ad04c607b612f46.jpg" xlink:type="simple" xlink:show="embed" xlink:actuate="onLoad"/></draw:frame>  </text:p>
          </table:table-cell>
          <table:table-cell office:value-type="string" table:style-name="tablecell">
            <text:p text:style-name="tablealigncenter">  <draw:frame draw:style-name="media" draw:name="2" text:anchor-type="as-char" draw:z-index="2" svg:width="5.8208333333333cm" style:rel-width="100%" svg:height="2.0672118380062cm" style:rel-height="scale"><draw:image xlink:href="Pictures/df538b717581beaa7b9a123b4da7ef25.jpg" xlink:type="simple" xlink:show="embed" xlink:actuate="onLoad"/></draw:frame>  </text:p>
          </table:table-cell>
        </table:table-row>
        <table:table-row>
          <table:table-cell office:value-type="string" table:style-name="tablecell">
            <text:p text:style-name="tablealigncenter">  Original  </text:p>
          </table:table-cell>
          <table:table-cell office:value-type="string" table:style-name="tablecell">
            <text:p text:style-name="tablealigncenter">  Pupille schwarz ausgemalt  </text:p>
          </table:table-cell>
          <table:table-cell office:value-type="string" table:style-name="tablecell">
            <text:p text:style-name="tablealigncenter">  rote Augen bearbeitet  </text:p>
          </table:table-cell>
        </table:table-row>
      </table:table>
      <text:p text:style-name="Text_20_body"><draw:frame draw:style-name="mediaright" draw:name="3" text:anchor-type="paragraph" draw:z-index="3" svg:width="1.984375cm" svg:height="7.2615041208791cm"><draw:image xlink:href="Pictures/83729ebe0fa3d11bf830489e61a9ffc5.png" xlink:type="simple" xlink:show="embed" xlink:actuate="onLoad"/></draw:frame></text:p>
      <text:h text:style-name="Heading_20_3" text:outline-level="3"><text:bookmark-start text:name="__RefHeading___schritt_2"/><text:bookmark-start text:name="schritt"/>1. Schritt<text:bookmark-end text:name="__RefHeading___schritt_2"/><text:bookmark-end text:name="schritt"/></text:h>
      <text:list text:style-name="List_20_1" text:continue-numbering="false">
        <text:list-item>
          <text:p text:style-name="List_20_1_Content_First"> Datei in <text:span text:style-name="Source_20_Text">GIMP</text:span> öffnen</text:p>
        </text:list-item>
        <text:list-item>
          <text:p text:style-name="List_20_1_Content"> In der Werkzeugleiste findet sich eine kreisförmige „Auswahl“-Möglichkeit.</text:p>
        </text:list-item>
        <text:list-item>
          <text:p text:style-name="List_20_1_Content_Last"> Ziehe einen Kreis so genau wie möglich um die rote Pupille, du kannst den Kreis auch anpassen, wenn es nicht gleich gepasst hat.</text:p>
        </text:list-item>
      </text:list>
      <text:h text:style-name="Heading_20_3" text:outline-level="3"><text:bookmark-start text:name="__RefHeading___schritt_3"/><text:bookmark-start text:name="schritt1"/>2. Schritt<text:bookmark-end text:name="__RefHeading___schritt_3"/><text:bookmark-end text:name="schritt1"/></text:h>
      <text:p text:style-name="Text_20_body">Nun wird die rote Farbe entfernt.</text:p>
      <text:list text:style-name="List_20_1" text:continue-numbering="false">
        <text:list-item>
          <text:p text:style-name="List_20_1_Content_First"> Wähle im Menü <text:span text:style-name="Source_20_Text">Farben</text:span> den Unterpunkt <text:span text:style-name="Source_20_Text">Farbton/Sättigung…</text:span> aus</text:p>
        </text:list-item>
        <text:list-item>
          <text:p text:style-name="List_20_1_Content_Last"> Ziehe den Regler bei der Sättigung auf 0% herunter. Das Auge wird grau.</text:p>
        </text:list-item>
      </text:list>
      <text:p text:style-name="Text_20_body"><draw:frame draw:style-name="media" draw:name="4" text:anchor-type="as-char" draw:z-index="4" svg:width="13.229166666667cm" svg:height="10.480248917749cm"><draw:image xlink:href="Pictures/7234d34b7f60082a3056a137663d0ccb.png" xlink:type="simple" xlink:show="embed" xlink:actuate="onLoad"/></draw:frame></text:p>
      <text:p text:style-name="Text_20_body"><draw:frame draw:style-name="media" draw:name="5" text:anchor-type="as-char" draw:z-index="5" svg:width="7.9375cm" style:rel-width="100%" svg:height="10.425089712919cm" style:rel-height="scale"><draw:image xlink:href="Pictures/43ba695a9acf957675d91219db71befd.png" xlink:type="simple" xlink:show="embed" xlink:actuate="onLoad"/></draw:frame>
<draw:frame draw:style-name="media" draw:name="6" text:anchor-type="as-char" draw:z-index="6" svg:width="7.9375cm" style:rel-width="100%" svg:height="10.425089712919cm" style:rel-height="scale"><draw:image xlink:href="Pictures/601f03ab47ba37e1186a6fbee1dfc127.png" xlink:type="simple" xlink:show="embed" xlink:actuate="onLoad"/></draw:frame></text:p>
      <text:h text:style-name="Heading_20_3" text:outline-level="3"><text:bookmark-start text:name="__RefHeading___schritt_4"/><text:bookmark-start text:name="schritt2"/>3. Schritt<text:bookmark-end text:name="__RefHeading___schritt_4"/><text:bookmark-end text:name="schritt2"/></text:h>
      <text:p text:style-name="Text_20_body">Das Grau müssen wir nun schwarz bekommen. Dazu verwendet man in der Regel die „Gamma-Korrektur“, was in GIMP mit <text:span text:style-name="Source_20_Text"><text:span text:style-name="Emphasis">Werte</text:span></text:span> geschieht.</text:p>
      <text:list text:style-name="List_20_1" text:continue-numbering="false">
        <text:list-item>
          <text:p text:style-name="List_20_1_Content_First"> Wähle im Menü <text:span text:style-name="Source_20_Text">Farben</text:span> den Unterpunkt <text:span text:style-name="Source_20_Text">Werte…</text:span> aus</text:p>
        </text:list-item>
        <text:list-item>
          <text:p text:style-name="List_20_1_Content_Last"> Uns interessiert nur die Ausgabeseite (wird in GIMP „Zielwerte“ genannt)! Schalte nun schrittweise den Regler im unten grün angezeigten Ausschnitt herunter. Das Auge wird dabei immer etwas dunkler. Hast du es zu dunkel gestellt, kannst du durch <text:span text:style-name="Source_20_Text">zurücksetzen</text:span> nochmals beginnen. Bestätige mit OK und bearbeite das andere Auge genauso.</text:p>
        </text:list-item>
      </text:list>
      <text:p text:style-name="Text_20_body"><draw:frame draw:style-name="media" draw:name="7" text:anchor-type="as-char" draw:z-index="7" svg:width="13.229166666667cm" svg:height="10.480248917749cm"><draw:image xlink:href="Pictures/c9388ddf2001d1a9b4fcfc1e192e31f9.png" xlink:type="simple" xlink:show="embed" xlink:actuate="onLoad"/></draw:frame></text:p>
      <text:p text:style-name="Text_20_body">Hier nur den rechten Regler verschieben. Der linke Regler MUSS bei Null bleiben!
<draw:frame draw:style-name="media" draw:name="   Legend" text:anchor-type="as-char" draw:z-index="0" svg:width="7.9375cm" style:rel-width="100%"><draw:text-box><text:p text:style-name="legendcenter"><draw:frame draw:style-name="media" draw:name="  " text:anchor-type="as-char" draw:z-index="8" svg:width="7.9375cm" style:rel-width="100%" svg:height="10.31115430622cm" style:rel-height="scale"><draw:image xlink:href="Pictures/9e7b797d816a048bfb11307f128cf69c.png" xlink:type="simple" xlink:show="embed" xlink:actuate="onLoad"/></draw:frame>  </text:p></draw:text-box></draw:frame></text:p>
      <text:p text:style-name="Text_20_body"><draw:frame draw:style-name="mediaright" draw:name="9" text:anchor-type="paragraph" draw:z-index="9" svg:width="1.6933333333333cm" svg:height="1.6933333333333cm"><draw:image xlink:href="Pictures/8cbd0130ed05a11796a63fc8d64fb6e6.png" xlink:type="simple" xlink:show="embed" xlink:actuate="onLoad"/></draw:frame></text:p>
      <text:h text:style-name="Heading_20_4" text:outline-level="4"><text:bookmark-start text:name="__RefHeading___aufgabe_5"/><text:bookmark-start text:name="aufgabe"/>Aufgabe<text:bookmark-end text:name="__RefHeading___aufgabe_5"/><text:bookmark-end text:name="aufgabe"/></text:h>
      <text:p text:style-name="Text_20_body">Versuche auf den Bildern die roten Augen zu entfernen. Speichere sie davor in deinem Ordner ab.</text:p>
      <table:table table:style-name="Table">
        <table:table-column/>
        <table:table-column/>
        <table:table-column/>
        <table:table-column/>
        <table:table-row>
          <table:table-cell office:value-type="string" table:style-name="tablecell">
            <text:p text:style-name="tablealigncenter">  <draw:frame draw:style-name="media" draw:name="10" text:anchor-type="as-char" draw:z-index="10" svg:width="3.96875cm" style:rel-width="100%" svg:height="1.7790948275862cm" style:rel-height="scale"><draw:image xlink:href="Pictures/0ac750d48eeb0140685d8a4c8971960a.jpg" xlink:type="simple" xlink:show="embed" xlink:actuate="onLoad"/></draw:frame>  </text:p>
          </table:table-cell>
          <table:table-cell office:value-type="string" table:style-name="tablecell">
            <text:p text:style-name="tablealigncenter">  <draw:frame draw:style-name="media" draw:name="11" text:anchor-type="as-char" draw:z-index="11" svg:width="3.96875cm" style:rel-width="100%" svg:height="1.7391151685393cm" style:rel-height="scale"><draw:image xlink:href="Pictures/3ea447a81120a266be02274b33380ec4.jpg" xlink:type="simple" xlink:show="embed" xlink:actuate="onLoad"/></draw:frame>  </text:p>
          </table:table-cell>
          <table:table-cell office:value-type="string" table:style-name="tablecell">
            <text:p text:style-name="tablealigncenter">  <draw:frame draw:style-name="media" draw:name="12" text:anchor-type="as-char" draw:z-index="12" svg:width="3.96875cm" style:rel-width="100%" svg:height="1.5875cm" style:rel-height="scale"><draw:image xlink:href="Pictures/5d470e1989149bd47d3c044725e349b3.jpg" xlink:type="simple" xlink:show="embed" xlink:actuate="onLoad"/></draw:frame>  </text:p>
          </table:table-cell>
          <table:table-cell office:value-type="string" table:style-name="tablecell">
            <text:p text:style-name="tablealigncenter">  <draw:frame draw:style-name="media" draw:name="13" text:anchor-type="as-char" draw:z-index="13" svg:width="3.96875cm" style:rel-width="100%" svg:height="1.4699074074074cm" style:rel-height="scale"><draw:image xlink:href="Pictures/8fe5b0bf7c77456939c2b8ad91cb8243.jpg" xlink:type="simple" xlink:show="embed" xlink:actuate="onLoad"/></draw:frame>  </text:p>
          </table:table-cell>
        </table:table-row>
        <table:table-row>
          <table:table-cell office:value-type="string" table:style-name="tablecell">
            <text:p text:style-name="tablealignleft">Download:  <text:a xlink:type="simple" xlink:href="https://training.aeg-reutlingen.de/itgwiki/lib/exe/fetch.php?media=bakumebi:pmaterial:bild:rote_augen_2.jpg" text:style-name="Internet_20_link" text:visited-style-name="Visited_20_Internet_20_Link">bakumebi:pmaterial:bild:rote_augen_2.jpg</text:a>  </text:p>
          </table:table-cell>
          <table:table-cell office:value-type="string" table:style-name="tablecell">
            <text:p text:style-name="tablealignleft">Download: <text:a xlink:type="simple" xlink:href="https://training.aeg-reutlingen.de/itgwiki/lib/exe/fetch.php?media=bakumebi:pmaterial:bild:rote_augen_3.jpg" text:style-name="Internet_20_link" text:visited-style-name="Visited_20_Internet_20_Link">bakumebi:pmaterial:bild:rote_augen_3.jpg</text:a>  </text:p>
          </table:table-cell>
          <table:table-cell office:value-type="string" table:style-name="tablecell">
            <text:p text:style-name="tablealignleft">Download: <text:a xlink:type="simple" xlink:href="https://training.aeg-reutlingen.de/itgwiki/lib/exe/fetch.php?media=bakumebi:pmaterial:bild:rote_augen_4.jpg" text:style-name="Internet_20_link" text:visited-style-name="Visited_20_Internet_20_Link">bakumebi:pmaterial:bild:rote_augen_4.jpg</text:a>  </text:p>
          </table:table-cell>
          <table:table-cell office:value-type="string" table:style-name="tablecell">
            <text:p text:style-name="tablealignleft">Download: <text:a xlink:type="simple" xlink:href="https://training.aeg-reutlingen.de/itgwiki/lib/exe/fetch.php?media=bakumebi:pmaterial:bild:rote_augen_5.jpg" text:style-name="Internet_20_link" text:visited-style-name="Visited_20_Internet_20_Link">bakumebi:pmaterial:bild:rote_augen_5.jpg</text:a>  </text:p>
          </table:table-cell>
        </table:table-row>
      </table:table>
      <text:p text:style-name="Horizontal_20_Line"/>
      <text:p text:style-name="Text_20_body"><text:a xlink:type="simple" xlink:href="https://training.aeg-reutlingen.de/itgwiki/doku.php?id=bakumebi:pmaterial:bild:023" text:style-name="Internet_20_link" text:visited-style-name="Visited_20_Internet_20_Link">&lt;&lt; Kontraste</text:a>&lt;space&gt;&lt;space&gt;&lt;space&gt;|&lt;space&gt;&lt;space&gt;&lt;space&gt;<text:a xlink:type="simple" xlink:href="https://training.aeg-reutlingen.de/itgwiki/doku.php?id=bakumebi:pmaterial:bild:025" text:style-name="Internet_20_link" text:visited-style-name="Visited_20_Internet_20_Link">Farben verändern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6::53:10</meta:creation-date>
    <dc:creator>Generated</dc:creator>
    <dc:date>2026-08-09T16::53:10</dc:date>
    <dc:language>en-US</dc:language>
    <meta:editing-cycles>1</meta:editing-cycles>
    <meta:editing-duration>PT0S</meta:editing-duration>
    <dc:title>bakumebi:pmaterial:bild:024</dc:title>
  </office:meta>
</office:document-meta>
</file>