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673e81781f6ead36287f5a68f4eb6f.png"/>
  <manifest:file-entry manifest:media-type="image/jpeg" manifest:full-path="Pictures/155ffcb73ff6175f107f6b20898c9727.jpg"/>
  <manifest:file-entry manifest:media-type="image/jpeg" manifest:full-path="Pictures/b787873435ba644b37c384e346ce113d.jpg"/>
  <manifest:file-entry manifest:media-type="image/jpeg" manifest:full-path="Pictures/f2ed5def91178795dc12364e9ecb2c88.jpg"/>
  <manifest:file-entry manifest:media-type="image/png" manifest:full-path="Pictures/8cbd0130ed05a11796a63fc8d64fb6e6.png"/>
  <manifest:file-entry manifest:media-type="image/jpeg" manifest:full-path="Pictures/80791b59769acf960c2160699d8cb767.jpg"/>
  <manifest:file-entry manifest:media-type="image/jpeg" manifest:full-path="Pictures/6be76e3b1bee0428cfb5d8a7f658e58e.jpg"/>
  <manifest:file-entry manifest:media-type="image/jpeg" manifest:full-path="Pictures/33d4e22e5839602dcb4bf48bf79db706.jpg"/>
  <manifest:file-entry manifest:media-type="image/png" manifest:full-path="Pictures/f14fd883419a5ba4139fcfd702c4c8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23"/><text:bookmark-start text:name="__RefHeading___kontraste_1"/><text:bookmark-start text:name="kontraste"/>Kontraste<text:bookmark-end text:name="__RefHeading___kontraste_1"/><text:bookmark-end text:name="kontraste"/></text:h>
      <text:p text:style-name="Text_20_body">Der Kontrast beschreibt den Unterschied zwischen hellen und dunklen Farbtönen. Wenn man den Kontrast erhöht, werden helle Farben heller und dunkle Farben dunkler. Meistens verwendet man gleichzeitig die Option der Helligkeit, wenn man die Kontraste verändert.</text:p>
      <text:p text:style-name="Text_20_body"><draw:frame draw:style-name="media" draw:name="0" text:anchor-type="as-char" draw:z-index="0" svg:width="13.229166666667cm" svg:height="3.8829635949943cm"><draw:image xlink:href="Pictures/b5673e81781f6ead36287f5a68f4eb6f.png" xlink:type="simple" xlink:show="embed" xlink:actuate="onLoad"/></draw:frame></text:p>
      <text:h text:style-name="Heading_20_5" text:outline-level="5"><text:bookmark-start text:name="__RefHeading___beispiele_2"/><text:bookmark-start text:name="beispiele"/>Beispiele<text:bookmark-end text:name="__RefHeading___beispiele_2"/><text:bookmark-end text:name="beispiele"/></text:h>
      <text:p text:style-name="Text_20_body">Das erste Bild zeigt das Original, das zweite Bild die Bearbeitung. Die linke Bildhälfte der Bearbeitung hat einen zu geringen Kontrast, die rechte Hälfte dagegen einen zu starken Kontrast.</text:p>
      <table:table table:style-name="Table">
        <table:table-column/>
        <table:table-column/>
        <table:table-column/>
        <table:table-row>
          <table:table-cell office:value-type="string" table:style-name="tablecell">
            <text:p text:style-name="tablealigncenter">  <draw:frame draw:style-name="media" draw:name="1" text:anchor-type="as-char" draw:z-index="1" svg:width="5.2916666666667cm" style:rel-width="100%" svg:height="7.9375cm" style:rel-height="scale"><draw:image xlink:href="Pictures/155ffcb73ff6175f107f6b20898c9727.jpg" xlink:type="simple" xlink:show="embed" xlink:actuate="onLoad"/></draw:frame>  </text:p>
          </table:table-cell>
          <table:table-cell office:value-type="string" table:style-name="tablecell">
            <text:p text:style-name="tablealigncenter">  <draw:frame draw:style-name="media" draw:name="2" text:anchor-type="as-char" draw:z-index="2" svg:width="5.2916666666667cm" style:rel-width="100%" svg:height="7.9375cm" style:rel-height="scale"><draw:image xlink:href="Pictures/b787873435ba644b37c384e346ce113d.jpg" xlink:type="simple" xlink:show="embed" xlink:actuate="onLoad"/></draw:frame>  </text:p>
          </table:table-cell>
          <table:table-cell office:value-type="string" table:style-name="tablecell">
            <text:p text:style-name="tablealigncenter">  <draw:frame draw:style-name="media" draw:name="3" text:anchor-type="as-char" draw:z-index="3" svg:width="5.2916666666667cm" style:rel-width="100%" svg:height="7.9375cm" style:rel-height="scale"><draw:image xlink:href="Pictures/f2ed5def91178795dc12364e9ecb2c88.jpg" xlink:type="simple" xlink:show="embed" xlink:actuate="onLoad"/></draw:frame>  </text:p>
          </table:table-cell>
        </table:table-row>
        <table:table-row>
          <table:table-cell office:value-type="string" table:style-name="tablecell">
            <text:p text:style-name="tablealignleft">Originalfoto  </text:p>
          </table:table-cell>
          <table:table-cell office:value-type="string" table:style-name="tablecell">
            <text:p text:style-name="tablealignleft">bearbeitetes Foto mit Kontrastveränderungen </text:p>
          </table:table-cell>
          <table:table-cell office:value-type="string" table:style-name="tablecell">
            <text:p text:style-name="tablealignleft">bearbeitetes Foto mit Kontrastveränderungen </text:p>
          </table:table-cell>
        </table:table-row>
      </table:table>
      <text:p text:style-name="Text_20_body">Natürlich kann man das Bild auch anders anpassen, doch es ist am Ende Geschmacksache, was besser aussieht. In diesem Beispiel kann man wohl kaum gegen das Original ankommen - die Wirkung ist eine ganz andere!</text:p>
      <text:p text:style-name="Text_20_body"><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4" text:outline-level="4"><text:bookmark-start text:name="__RefHeading___aufgabe_3"/><text:bookmark-start text:name="aufgabe"/>Aufgabe<text:bookmark-end text:name="__RefHeading___aufgabe_3"/><text:bookmark-end text:name="aufgabe"/></text:h>
      <text:p text:style-name="Text_20_body">Versuche es nun selbst.<text:line-break/>
Speichere eines der Bilder in deinen Ordner und passe es so an, dass es gut aussieht.<text:line-break/></text:p>
      <table:table table:style-name="Table">
        <table:table-column/>
        <table:table-column/>
        <table:table-column/>
        <table:table-row>
          <table:table-cell office:value-type="string" table:style-name="tablecell">
            <text:p text:style-name="tablealigncenter">  <draw:frame draw:style-name="media" draw:name="5" text:anchor-type="as-char" draw:z-index="5" svg:width="5.2916666666667cm" style:rel-width="100%" svg:height="3.96875cm" style:rel-height="scale"><draw:image xlink:href="Pictures/80791b59769acf960c2160699d8cb767.jpg" xlink:type="simple" xlink:show="embed" xlink:actuate="onLoad"/></draw:frame>  </text:p>
          </table:table-cell>
          <table:table-cell office:value-type="string" table:style-name="tablecell">
            <text:p text:style-name="tablealigncenter">  <draw:frame draw:style-name="media" draw:name="6" text:anchor-type="as-char" draw:z-index="6" svg:width="5.2916666666667cm" style:rel-width="100%" svg:height="3.96875cm" style:rel-height="scale"><draw:image xlink:href="Pictures/6be76e3b1bee0428cfb5d8a7f658e58e.jpg" xlink:type="simple" xlink:show="embed" xlink:actuate="onLoad"/></draw:frame>  </text:p>
          </table:table-cell>
          <table:table-cell office:value-type="string" table:style-name="tablecell">
            <text:p text:style-name="tablealigncenter">  <draw:frame draw:style-name="media" draw:name="7" text:anchor-type="as-char" draw:z-index="7" svg:width="5.2916666666667cm" style:rel-width="100%" svg:height="3.96875cm" style:rel-height="scale"><draw:image xlink:href="Pictures/33d4e22e5839602dcb4bf48bf79db706.jpg" xlink:type="simple" xlink:show="embed" xlink:actuate="onLoad"/></draw:frame>  </text:p>
          </table:table-cell>
        </table:table-row>
        <table:table-row>
          <table:table-cell office:value-type="string" table:style-name="tablecell">
            <text:p text:style-name="tablealignleft">Download: <text:a xlink:type="simple" xlink:href="https://training.aeg-reutlingen.de/itgwiki/lib/exe/fetch.php?media=bakumebi:pmaterial:bild:schafe.jpg" text:style-name="Internet_20_link" text:visited-style-name="Visited_20_Internet_20_Link">schafe.jpg</text:a></text:p>
          </table:table-cell>
          <table:table-cell office:value-type="string" table:style-name="tablecell">
            <text:p text:style-name="tablealignleft">Download: <text:a xlink:type="simple" xlink:href="https://training.aeg-reutlingen.de/itgwiki/lib/exe/fetch.php?media=bakumebi:pmaterial:bild:sunset.jpg" text:style-name="Internet_20_link" text:visited-style-name="Visited_20_Internet_20_Link">sunset.jpg</text:a></text:p>
          </table:table-cell>
          <table:table-cell office:value-type="string" table:style-name="tablecell">
            <text:p text:style-name="tablealignleft">Download: <text:a xlink:type="simple" xlink:href="https://training.aeg-reutlingen.de/itgwiki/lib/exe/fetch.php?media=bakumebi:pmaterial:bild:ballon.jpg" text:style-name="Internet_20_link" text:visited-style-name="Visited_20_Internet_20_Link">ballon.jpg</text:a></text:p>
          </table:table-cell>
        </table:table-row>
      </table:table>
      <text:h text:style-name="Heading_20_5" text:outline-level="5"><text:bookmark-start text:name="__RefHeading___vorgehen_in_pinta_in_gimp_menuepunkt_farben_waehlen_4"/><text:bookmark-start text:name="vorgehen_in_pinta_in_gimp_menuepunkt_farben_waehlen"/>Vorgehen in Pinta (in GIMP Menüpunkt "Farben" wählen)<text:bookmark-end text:name="__RefHeading___vorgehen_in_pinta_in_gimp_menuepunkt_farben_waehlen_4"/><text:bookmark-end text:name="vorgehen_in_pinta_in_gimp_menuepunkt_farben_waehlen"/></text:h>
      <text:p text:style-name="Text_20_body"><draw:frame draw:style-name="media" draw:name="8" text:anchor-type="as-char" draw:z-index="8" svg:width="15.875cm" svg:height="11.221982758621cm"><draw:image xlink:href="Pictures/f14fd883419a5ba4139fcfd702c4c8ea.png" xlink:type="simple" xlink:show="embed" xlink:actuate="onLoad"/></draw:frame></text:p>
      <text:p text:style-name="Horizontal_20_Line"/>
      <text:p text:style-name="Text_20_body"><text:a xlink:type="simple" xlink:href="https://training.aeg-reutlingen.de/itgwiki/doku.php?id=bakumebi:pmaterial:bild:020" text:style-name="Internet_20_link" text:visited-style-name="Visited_20_Internet_20_Link">&lt;&lt; Einfache Bildbearbeitung</text:a>&lt;space&gt;&lt;space&gt;&lt;space&gt;|&lt;space&gt;&lt;space&gt;&lt;space&gt;<text:a xlink:type="simple" xlink:href="https://training.aeg-reutlingen.de/itgwiki/doku.php?id=bakumebi:pmaterial:bild:024" text:style-name="Internet_20_link" text:visited-style-name="Visited_20_Internet_20_Link">Rote Augen entfern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9::11:15</meta:creation-date>
    <dc:creator>Generated</dc:creator>
    <dc:date>2026-08-09T19::11:15</dc:date>
    <dc:language>en-US</dc:language>
    <meta:editing-cycles>1</meta:editing-cycles>
    <meta:editing-duration>PT0S</meta:editing-duration>
    <dc:title>bakumebi:pmaterial:bild:023</dc:title>
  </office:meta>
</office:document-meta>
</file>