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ed06ba59ddab8adb6bca80f7e10f6e.jpeg"/>
  <manifest:file-entry manifest:media-type="image/jpeg" manifest:full-path="Pictures/e1eeb1b043b2bb81c90f483049a021da.jpeg"/>
  <manifest:file-entry manifest:media-type="image/jpeg" manifest:full-path="Pictures/dd29f76ffb3212d5014f66b20a79f591.jpeg"/>
  <manifest:file-entry manifest:media-type="image/png" manifest:full-path="Pictures/bf0ebb09a3bb03fe44f1edcd651dd8d3.png"/>
  <manifest:file-entry manifest:media-type="image/png" manifest:full-path="Pictures/6bde278142c71df77d6c53abef9552f1.png"/>
  <manifest:file-entry manifest:media-type="image/png" manifest:full-path="Pictures/fb8317e1f1df93a1a42128241b4de0bb.png"/>
  <manifest:file-entry manifest:media-type="image/png" manifest:full-path="Pictures/b0f44ea67023a71dffbe4c2247ec150d.png"/>
  <manifest:file-entry manifest:media-type="image/png" manifest:full-path="Pictures/8cbd0130ed05a11796a63fc8d64fb6e6.png"/>
  <manifest:file-entry manifest:media-type="image/png" manifest:full-path="Pictures/fa218c716e39a944be44867b926c3d93.png"/>
  <manifest:file-entry manifest:media-type="image/png" manifest:full-path="Pictures/4b6ff7c48e031377452507d550495655.png"/>
  <manifest:file-entry manifest:media-type="image/png" manifest:full-path="Pictures/d863cd038c1710b4b189e3611e3852dd.png"/>
  <manifest:file-entry manifest:media-type="image/png" manifest:full-path="Pictures/277c5cba5514596d369b58dcef0f63d1.png"/>
  <manifest:file-entry manifest:media-type="image/png" manifest:full-path="Pictures/acbfaf4d24e045f5b4642b85c6824bbf.png"/>
  <manifest:file-entry manifest:media-type="image/png" manifest:full-path="Pictures/8d9f3475b7583751562ff826a885f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bild:start" text:style-name="Internet_20_link" text:visited-style-name="Visited_20_Internet_20_Link">&lt;&lt; Übersicht: Bildbearbeitung</text:a></text:p>
      <text:h text:style-name="Heading_20_1" text:outline-level="1"><text:bookmark text:name="bakumebi:pmaterial:bild:015"/><text:bookmark-start text:name="__RefHeading___farben_1"/><text:bookmark-start text:name="farben"/>Farben<text:bookmark-end text:name="__RefHeading___farben_1"/><text:bookmark-end text:name="farben"/></text:h>
      <text:list text:style-name="List_20_1" text:continue-numbering="false">
        <text:list-item>
          <text:p text:style-name="List_20_1_Content_First"> Jedes Pixel besteht aus den 3 Grundfarben Rot, Grün und Blau.</text:p>
        </text:list-item>
        <text:list-item>
          <text:p text:style-name="List_20_1_Content"> Daher besteht jedes Pixel auf dem Bildschirm aus drei winzigen Lämpchen, welche rot, grün oder blau leuchten können.</text:p>
        </text:list-item>
        <text:list-item>
          <text:p text:style-name="List_20_1_Content"> Je nachdem, wie stark die jeweilige Farbe leuchtet, entsteht eine bestimmte Farbe.</text:p>
        </text:list-item>
        <text:list-item>
          <text:p text:style-name="List_20_1_Content_Last"> Im Normalfall werden die Leuchtstärken durch Zahlen von 0 bis 255 angegeben.</text:p>
        </text:list-item>
      </text:list>
      <text:p text:style-name="Text_20_body">Beispiele:<text:line-break/>
<draw:frame draw:style-name="media" draw:name="0" text:anchor-type="as-char" draw:z-index="0" svg:width="1.984375cm" svg:height="1.7839330808081cm"><draw:image xlink:href="Pictures/11ed06ba59ddab8adb6bca80f7e10f6e.jpeg" xlink:type="simple" xlink:show="embed" xlink:actuate="onLoad"/></draw:frame><draw:frame draw:style-name="media" draw:name="1" text:anchor-type="as-char" draw:z-index="1" svg:width="1.984375cm" svg:height="1.76609375cm"><draw:image xlink:href="Pictures/e1eeb1b043b2bb81c90f483049a021da.jpeg" xlink:type="simple" xlink:show="embed" xlink:actuate="onLoad"/></draw:frame><draw:frame draw:style-name="media" draw:name="2" text:anchor-type="as-char" draw:z-index="2" svg:width="1.984375cm" svg:height="1.781887755102cm"><draw:image xlink:href="Pictures/dd29f76ffb3212d5014f66b20a79f591.jpeg" xlink:type="simple" xlink:show="embed" xlink:actuate="onLoad"/></draw:frame><draw:frame draw:style-name="media" draw:name="3" text:anchor-type="as-char" draw:z-index="3" svg:width="1.984375cm" svg:height="1.729501146789cm"><draw:image xlink:href="Pictures/bf0ebb09a3bb03fe44f1edcd651dd8d3.png" xlink:type="simple" xlink:show="embed" xlink:actuate="onLoad"/></draw:frame><draw:frame draw:style-name="media" draw:name="4" text:anchor-type="as-char" draw:z-index="4" svg:width="1.984375cm" svg:height="1.7557603686636cm"><draw:image xlink:href="Pictures/6bde278142c71df77d6c53abef9552f1.png" xlink:type="simple" xlink:show="embed" xlink:actuate="onLoad"/></draw:frame></text:p>
      <text:h text:style-name="Heading_20_3" text:outline-level="3"><text:bookmark-start text:name="__RefHeading___farben_mischen_farben_herausfinden_2"/><text:bookmark-start text:name="farben_mischen_farben_herausfinden"/>Farben mischen / Farben herausfinden<text:bookmark-end text:name="__RefHeading___farben_mischen_farben_herausfinden_2"/><text:bookmark-end text:name="farben_mischen_farben_herausfinden"/></text:h>
      <text:p text:style-name="Text_20_body">In dem Bildbearbeitungsprogramm <text:span text:style-name="Source_20_Text"><text:span text:style-name="Strong_20_Emphasis">Pinta</text:span></text:span>, das wir verwenden, kann man sich Farben zusammenmischen.<text:line-break/>Öffne das Programm über das sshPlus-Menü am oberen Bildschirmrand und klicke wie auf dem Bild beschrieben auf das schwarze Symbol. Es öffnet sich ein neues Fenster, in dem man Farben zusammenstellen kann.</text:p>
      <text:p text:style-name="Text_20_body"><draw:frame draw:style-name="media" draw:name="5" text:anchor-type="as-char" draw:z-index="5" svg:width="15.875cm" svg:height="11.221982758621cm"><draw:image xlink:href="Pictures/fb8317e1f1df93a1a42128241b4de0bb.png" xlink:type="simple" xlink:show="embed" xlink:actuate="onLoad"/></draw:frame><text:line-break/>
<draw:frame draw:style-name="media" draw:name="6" text:anchor-type="as-char" draw:z-index="6" svg:width="10.583333333333cm" svg:height="6.1853257432005cm"><draw:image xlink:href="Pictures/b0f44ea67023a71dffbe4c2247ec150d.png" xlink:type="simple" xlink:show="embed" xlink:actuate="onLoad"/></draw:frame></text:p>
      <text:p text:style-name="Text_20_body">Möchte man eine ganz bestimmte Farbe haben, kann man mit der Pipette irgendeinen Punkt auf dem Bildschirm anklicken und erhält in der rechten Spalte die Angaben für die Rot-, Grün- und Blauwerte des Pixels.</text:p>
      <text:p text:style-name="Text_20_body"><draw:frame draw:style-name="mediaright" draw:name="7" text:anchor-type="paragraph" draw:z-index="7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3"/><text:bookmark-start text:name="aufgabe"/>Aufgabe<text:bookmark-end text:name="__RefHeading___aufgabe_3"/><text:bookmark-end text:name="aufgabe"/></text:h>
      <text:list text:style-name="Numbering_20_1" text:continue-numbering="false">
        <text:list-item>
          <text:p text:style-name="Numbering_20_1_Content_First"> Wie viele Farben gibt es insgesamt?</text:p>
        </text:list-item>
        <text:list-item>
          <text:p text:style-name="Numbering_20_1_Content_Last"> Mische die folgenden Farben zusammen und notiere dir die Rot-, Grün- und Blauwerte.<text:line-break/><draw:frame draw:style-name="media" draw:name="8" text:anchor-type="as-char" draw:z-index="8" svg:width="1.8520833333333cm" svg:height="1.0736714975845cm"><draw:image xlink:href="Pictures/fa218c716e39a944be44867b926c3d93.png" xlink:type="simple" xlink:show="embed" xlink:actuate="onLoad"/></draw:frame><draw:frame draw:style-name="media" draw:name="9" text:anchor-type="as-char" draw:z-index="9" svg:width="1.8520833333333cm" svg:height="1.031875cm"><draw:image xlink:href="Pictures/4b6ff7c48e031377452507d550495655.png" xlink:type="simple" xlink:show="embed" xlink:actuate="onLoad"/></draw:frame><draw:frame draw:style-name="media" draw:name="10" text:anchor-type="as-char" draw:z-index="10" svg:width="1.8520833333333cm" svg:height="1.0847916666667cm"><draw:image xlink:href="Pictures/d863cd038c1710b4b189e3611e3852dd.png" xlink:type="simple" xlink:show="embed" xlink:actuate="onLoad"/></draw:frame><draw:frame draw:style-name="media" draw:name="11" text:anchor-type="as-char" draw:z-index="11" svg:width="1.8520833333333cm" svg:height="1.031875cm"><draw:image xlink:href="Pictures/277c5cba5514596d369b58dcef0f63d1.png" xlink:type="simple" xlink:show="embed" xlink:actuate="onLoad"/></draw:frame><draw:frame draw:style-name="media" draw:name="12" text:anchor-type="as-char" draw:z-index="12" svg:width="1.8520833333333cm" svg:height="1.031875cm"><draw:image xlink:href="Pictures/acbfaf4d24e045f5b4642b85c6824bbf.png" xlink:type="simple" xlink:show="embed" xlink:actuate="onLoad"/></draw:frame><draw:frame draw:style-name="media" draw:name="13" text:anchor-type="as-char" draw:z-index="13" svg:width="1.8520833333333cm" svg:height="1.0173415492958cm"><draw:image xlink:href="Pictures/8d9f3475b7583751562ff826a885f900.png" xlink:type="simple" xlink:show="embed" xlink:actuate="onLoad"/></draw:frame></text:p>
        </text:list-item>
      </text:list>
      <text:p text:style-name="Text_20_body"><text:a xlink:type="simple" xlink:href="https://training.aeg-reutlingen.de/itgwiki/doku.php?id=bakumebi:teacher:material" text:style-name="Internet_20_link" text:visited-style-name="Visited_20_Internet_20_Link">=&gt; Lehrerhinweis</text:a></text:p>
      <text:p text:style-name="Text_20_body"><draw:frame draw:style-name="mediaright" draw:name="14" text:anchor-type="paragraph" draw:z-index="14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fuer_schnelle_mischer_4"/><text:bookmark-start text:name="fuer_schnelle_mischer"/>Für schnelle Mischer<text:bookmark-end text:name="__RefHeading___fuer_schnelle_mischer_4"/><text:bookmark-end text:name="fuer_schnelle_mischer"/></text:h>
      <text:p text:style-name="Text_20_body">Informiere dich über additive und subtraktive Farbmischung bei Wikipedia.</text:p>
      <text:p text:style-name="Horizontal_20_Line"/>
      <text:p text:style-name="Text_20_body"><text:a xlink:type="simple" xlink:href="https://training.aeg-reutlingen.de/itgwiki/doku.php?id=bakumebi:pmaterial:bild:013" text:style-name="Internet_20_link" text:visited-style-name="Visited_20_Internet_20_Link">&lt;&lt; Auflösung</text:a>&lt;space&gt;&lt;space&gt;&lt;space&gt;|&lt;space&gt;&lt;space&gt;&lt;space&gt;<text:a xlink:type="simple" xlink:href="https://training.aeg-reutlingen.de/itgwiki/doku.php?id=bakumebi:pmaterial:bild:020" text:style-name="Internet_20_link" text:visited-style-name="Visited_20_Internet_20_Link">Einfache Bildbearbeitung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6:38</meta:creation-date>
    <dc:creator>Generated</dc:creator>
    <dc:date>2026-08-09T16::06:38</dc:date>
    <dc:language>en-US</dc:language>
    <meta:editing-cycles>1</meta:editing-cycles>
    <meta:editing-duration>PT0S</meta:editing-duration>
    <dc:title>bakumebi:pmaterial:bild:015</dc:title>
  </office:meta>
</office:document-meta>
</file>