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8f6d087b057a25728ddf78518b5784.jpg"/>
  <manifest:file-entry manifest:media-type="image/jpeg" manifest:full-path="Pictures/ad01b22a1f5bb8ecd03b50cf604c4039.jpeg"/>
  <manifest:file-entry manifest:media-type="image/jpeg" manifest:full-path="Pictures/20e7e4f277ffa9b49a6789bcc67b580e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bild:start" text:style-name="Internet_20_link" text:visited-style-name="Visited_20_Internet_20_Link">&lt;&lt; Übersicht: Bildbearbeitung</text:a></text:p>
      <text:h text:style-name="Heading_20_1" text:outline-level="1"><text:bookmark text:name="bakumebi:pmaterial:bild:013"/><text:bookmark-start text:name="__RefHeading___aufloesung_1"/><text:bookmark-start text:name="aufloesung"/>Auflösung<text:bookmark-end text:name="__RefHeading___aufloesung_1"/><text:bookmark-end text:name="aufloesung"/></text:h>
      <text:p text:style-name="Text_20_body">Die meisten Bilder sind aus vielen Pixeln aufgebaut, sie heißen deswegen Pixelgrafiken.</text:p>
      <text:p text:style-name="Text_20_body">Bei Pixelgrafiken sind die Bilder aus vielen kleinen Teilen aufgebaut, ähnlich wie bei einem Mosaik. Wenn man das Bild immer weiter vergrößert, kann man die Pixel irgendwann erkennen.</text:p>
      <text:p text:style-name="Text_20_body">Beispiel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0" text:anchor-type="as-char" draw:z-index="0" svg:width="5.2916666666667cm" style:rel-width="100%" svg:height="12.890846994536cm" style:rel-height="scale"><draw:image xlink:href="Pictures/3b8f6d087b057a25728ddf78518b5784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5.2916666666667cm" style:rel-width="100%" svg:height="8.8841743119266cm" style:rel-height="scale"><draw:image xlink:href="Pictures/ad01b22a1f5bb8ecd03b50cf604c4039.jpe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2" text:anchor-type="as-char" draw:z-index="2" svg:width="7.9375cm" style:rel-width="100%" svg:height="8.2343495934959cm" style:rel-height="scale"><draw:image xlink:href="Pictures/20e7e4f277ffa9b49a6789bcc67b580e.jpe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Statue of Liberty  </text:p>
          </table:table-cell>
          <table:table-cell office:value-type="string" table:style-name="tablecell">
            <text:p text:style-name="tablealigncenter">  nur die Fackel  </text:p>
          </table:table-cell>
          <table:table-cell office:value-type="string" table:style-name="tablecell">
            <text:p text:style-name="tablealigncenter">  Fackel nochmals vergrößert  </text:p>
          </table:table-cell>
        </table:table-row>
      </table:table>
      <text:p text:style-name="Text_20_body">Je größer die Pixelanzahl, desto weiter kann man das Bild vergrößern. Allerdings werden die Datenmengen auch immer größer und letztlich ist die Dateigröße für viele Zwecke unbrauchbar.</text:p>
      <text:p text:style-name="Text_20_body">Die manchmal eingesetzten <text:span text:style-name="Emphasis">Vektorgrafiken</text:span> (diese Bilder kann man unendlich groß ziehen) werden wir in Klasse 5 nicht berücksichtigen.</text:p>
      <text:h text:style-name="Heading_20_3" text:outline-level="3"><text:bookmark-start text:name="__RefHeading___auf_dem_computerbildschirm_2"/><text:bookmark-start text:name="auf_dem_computerbildschirm"/>Auf dem Computerbildschirm<text:bookmark-end text:name="__RefHeading___auf_dem_computerbildschirm_2"/><text:bookmark-end text:name="auf_dem_computerbildschirm"/></text:h>
      <text:p text:style-name="Text_20_body">Auf einem Bildschirm ist ein Pixel etwa 0,25mm groß. Ein derzeit aktueller Bildschirm stellt etwa 2 Millionen Pixel dar (1920 x 1080). Mit einer Lupe können diese Pixel auf dem Bildschirm betrachtet werden, dabei hat jedes Pixel genau eine Farbe.</text:p>
      <text:p text:style-name="Horizontal_20_Line"/>
      <text:p text:style-name="Text_20_body"><text:a xlink:type="simple" xlink:href="https://training.aeg-reutlingen.de/itgwiki/doku.php?id=bakumebi:pmaterial:bild:010" text:style-name="Internet_20_link" text:visited-style-name="Visited_20_Internet_20_Link">&lt;&lt; Bilder und ihr Aufbau</text:a>&lt;space&gt;&lt;space&gt;&lt;space&gt;|&lt;space&gt;&lt;space&gt;&lt;space&gt;<text:a xlink:type="simple" xlink:href="https://training.aeg-reutlingen.de/itgwiki/doku.php?id=bakumebi:pmaterial:bild:015" text:style-name="Internet_20_link" text:visited-style-name="Visited_20_Internet_20_Link">Farb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4:02</meta:creation-date>
    <dc:creator>Generated</dc:creator>
    <dc:date>2026-08-09T11::24:02</dc:date>
    <dc:language>en-US</dc:language>
    <meta:editing-cycles>1</meta:editing-cycles>
    <meta:editing-duration>PT0S</meta:editing-duration>
    <dc:title>bakumebi:pmaterial:bild:013</dc:title>
  </office:meta>
</office:document-meta>
</file>