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6a0526161dd187c373c8aedbd47485be.jpg"/>
  <manifest:file-entry manifest:media-type="image/jpeg" manifest:full-path="Pictures/dbc4e95e3e2a9a7a4b554cf15988bdf9.jpg"/>
  <manifest:file-entry manifest:media-type="image/jpeg" manifest:full-path="Pictures/c8a33061b30c4f43f8411d415ae1a60d.jpg"/>
  <manifest:file-entry manifest:media-type="image/jpeg" manifest:full-path="Pictures/fb4784721108e1fc5527d5ef750e55c4.jpg"/>
  <manifest:file-entry manifest:media-type="image/jpeg" manifest:full-path="Pictures/0196f131e81e0e9f59b65ecc96c226b0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
<text:a xlink:type="simple" xlink:href="https://training.aeg-reutlingen.de/itgwiki/doku.php?id=bakumebi:pmaterial:bild:start" text:style-name="Internet_20_link" text:visited-style-name="Visited_20_Internet_20_Link">&lt;&lt; Übersicht: Bildbearbeitung</text:a></text:p>
      <text:h text:style-name="Heading_20_1" text:outline-level="1"><text:bookmark text:name="bakumebi:pmaterial:bild:001"/><text:bookmark-start text:name="__RefHeading___moeglichkeiten_der_bildbearbeitung_1"/><text:bookmark-start text:name="moeglichkeiten_der_bildbearbeitung"/>Möglichkeiten der Bildbearbeitung<text:bookmark-end text:name="__RefHeading___moeglichkeiten_der_bildbearbeitung_1"/><text:bookmark-end text:name="moeglichkeiten_der_bildbearbeitung"/></text:h>
      <text:p text:style-name="Text_20_body">Was kann mit digitaler Bildbearbeitung alles gemacht werden?</text:p>
      <text:list text:style-name="List_20_1" text:continue-numbering="false">
        <text:list-item>
          <text:p text:style-name="List_20_1_Content_First"> Falten herausbügeln</text:p>
        </text:list-item>
        <text:list-item>
          <text:p text:style-name="List_20_1_Content"> Pickel oder Sommersprossen entfernen</text:p>
        </text:list-item>
        <text:list-item>
          <text:p text:style-name="List_20_1_Content"> rote Augen entfernen</text:p>
        </text:list-item>
        <text:list-item>
          <text:p text:style-name="List_20_1_Content"> Personen verschwinden lassen</text:p>
        </text:list-item>
        <text:list-item>
          <text:p text:style-name="List_20_1_Content"> Personen einfügen</text:p>
        </text:list-item>
        <text:list-item>
          <text:p text:style-name="List_20_1_Content_Last"> …</text:p>
        </text:list-item>
      </text:list>
      <text:h text:style-name="Heading_20_4" text:outline-level="4"><text:bookmark-start text:name="__RefHeading___beispielvideos_2"/><text:bookmark-start text:name="beispielvideos"/>Beispielvideos<text:bookmark-end text:name="__RefHeading___beispielvideos_2"/><text:bookmark-end text:name="beispielvideos"/></text:h>
      <text:p text:style-name="Text_20_body">Auf youtube.com werden mehrere Videos angeboten, in welchen man im Schnelldurchlauf die Verwandlung von Menschen in ganz neue Personen verfolgen kann.</text:p>
      <text:list text:style-name="Numbering_20_1" text:continue-numbering="false">
        <text:list-item>
          <text:p text:style-name="Numbering_20_1_Content_First"> <text:a xlink:type="simple" xlink:href="http://www.youtube.com/watch?v=17j5QzF3kqE" text:style-name="Internet_20_link" text:visited-style-name="Visited_20_Internet_20_Link">Body Evolution</text:a></text:p>
        </text:list-item>
        <text:list-item>
          <text:p text:style-name="Numbering_20_1_Content_Last"> <text:a xlink:type="simple" xlink:href="http://www.youtube.com/watch?v=iYhCn0jf46U" text:style-name="Internet_20_link" text:visited-style-name="Visited_20_Internet_20_Link">Dove Evolution</text:a></text:p>
        </text:list-item>
      </text:list>
      <text:p text:style-name="Text_20_body"><text:span text:style-name="Emphasis">Anmerkung: Verlinkte Inhalte können verändert werden! Das AEG hat keine Kontrolle über die Veränderungen und übernimmt keine Haftung für die Inhalte, Datenschutz-Richtlinien oder Tätigkeiten fremder Webseiten.</text:span></text:p>
      <text:h text:style-name="Heading_20_4" text:outline-level="4"><text:bookmark-start text:name="__RefHeading___beispielbilder_3"/><text:bookmark-start text:name="beispielbilder"/>Beispielbilder<text:bookmark-end text:name="__RefHeading___beispielbilder_3"/><text:bookmark-end text:name="beispielbilder"/></text:h>
      <table:table table:style-name="Table">
        <table:table-column/>
        <table:table-column/>
        <table:table-row>
          <table:table-cell office:value-type="string" table:style-name="tablecell">
            <text:p text:style-name="tablealigncenter">  <draw:frame draw:style-name="media" draw:name="0" text:anchor-type="as-char" draw:z-index="0" svg:width="6.6145833333333cm" style:rel-width="100%" svg:height="8.8194444444444cm" style:rel-height="scale"><draw:image xlink:href="Pictures/6a0526161dd187c373c8aedbd47485be.jpg" xlink:type="simple" xlink:show="embed" xlink:actuate="onLoad"/></draw:frame>  </text:p>
          </table:table-cell>
          <table:table-cell office:value-type="string" table:style-name="tablecell">
            <text:p text:style-name="tablealigncenter">  <draw:frame draw:style-name="media" draw:name="1" text:anchor-type="as-char" draw:z-index="1" svg:width="6.6145833333333cm" style:rel-width="100%" svg:height="9.8236386138614cm" style:rel-height="scale"><draw:image xlink:href="Pictures/dbc4e95e3e2a9a7a4b554cf15988bdf9.jpg" xlink:type="simple" xlink:show="embed" xlink:actuate="onLoad"/></draw:frame>  </text:p>
          </table:table-cell>
        </table:table-row>
        <table:table-row>
          <table:table-cell office:value-type="string" table:style-name="tablecell">
            <text:p text:style-name="tablealignleft">Achtung, 2 Züge auf einmal!<text:line-break/>By Flash112 (Selbst fotografiert und verändert) <text:a xlink:type="simple" xlink:href="http://creativecommons.org/licenses/by-sa/2.0/de/deed.en" text:style-name="Internet_20_link" text:visited-style-name="Visited_20_Internet_20_Link">CC BY-SA 2.0 de</text:a>, via <text:a xlink:type="simple" xlink:href="http://commons.wikimedia.org/wiki/File:ZweiZuegeBLA.JPG" text:style-name="Internet_20_link" text:visited-style-name="Visited_20_Internet_20_Link">Wikimedia Commons</text:a>  </text:p>
          </table:table-cell>
          <table:table-cell office:value-type="string" table:style-name="tablecell">
            <text:p text:style-name="tablealignleft">die Kerze brennt doch nicht etwa?<text:line-break/>By RacoonyRE (Own work) <text:a xlink:type="simple" xlink:href="http://creativecommons.org/licenses/by/3.0" text:style-name="Internet_20_link" text:visited-style-name="Visited_20_Internet_20_Link">CC BY 3.0</text:a>, via <text:a xlink:type="simple" xlink:href="http://commons.wikimedia.org/wiki/File:Fotomontage.jpg" text:style-name="Internet_20_link" text:visited-style-name="Visited_20_Internet_20_Link">Wikimedia Commons</text:a>  </text:p>
          </table:table-cell>
        </table:table-row>
      </table:table>
      <text:h text:style-name="Heading_20_4" text:outline-level="4"><text:bookmark-start text:name="__RefHeading___bilder_verschmelzen_4"/><text:bookmark-start text:name="bilder_verschmelzen"/>2 Bilder verschmelzen<text:bookmark-end text:name="__RefHeading___bilder_verschmelzen_4"/><text:bookmark-end text:name="bilder_verschmelzen"/></text:h>
      <table:table table:style-name="Table">
        <table:table-column/>
        <table:table-column/>
        <table:table-row>
          <table:table-cell office:value-type="string" table:style-name="tablecell">
            <text:p text:style-name="tablealigncenter">  <draw:frame draw:style-name="media" draw:name="2" text:anchor-type="as-char" draw:z-index="2" svg:width="7.4083333333333cm" style:rel-width="100%" svg:height="4.9358020833333cm" style:rel-height="scale"><draw:image xlink:href="Pictures/c8a33061b30c4f43f8411d415ae1a60d.jpg" xlink:type="simple" xlink:show="embed" xlink:actuate="onLoad"/></draw:frame>  </text:p>
          </table:table-cell>
          <table:table-cell office:value-type="string" table:style-name="tablecell">
            <text:p text:style-name="tablealigncenter">  <draw:frame draw:style-name="media" draw:name="3" text:anchor-type="as-char" draw:z-index="3" svg:width="6.6145833333333cm" style:rel-width="100%" svg:height="4.4097222222222cm" style:rel-height="scale"><draw:image xlink:href="Pictures/fb4784721108e1fc5527d5ef750e55c4.jpg" xlink:type="simple" xlink:show="embed" xlink:actuate="onLoad"/></draw:frame>  </text:p>
          </table:table-cell>
        </table:table-row>
        <table:table-row>
          <table:table-cell office:value-type="string" table:style-name="tablecell">
            <text:p text:style-name="tablealignleft">Bild 1<text:line-break/>von Beinisvord, westcoast of suduroy, faroe islands <text:a xlink:type="simple" xlink:href="http://creativecommons.org/licenses/by/3.0" text:style-name="Internet_20_link" text:visited-style-name="Visited_20_Internet_20_Link">CC BY 3.0</text:a>, via <text:a xlink:type="simple" xlink:href="http://de.wikipedia.org/wiki/Datei:Beinisvord,_westcoast_of_suduroy,_faroe_islands.JPG" text:style-name="Internet_20_link" text:visited-style-name="Visited_20_Internet_20_Link">Wikimedia</text:a>  </text:p>
          </table:table-cell>
          <table:table-cell office:value-type="string" table:style-name="tablecell">
            <text:p text:style-name="tablealignleft">Bild 2, via <text:a xlink:type="simple" xlink:href="https://pixabay.com/de/m%C3%B6ve-flug-fliegend-see-bodensee-192909/" text:style-name="Internet_20_link" text:visited-style-name="Visited_20_Internet_20_Link">Pixabay</text:a>  </text:p>
          </table:table-cell>
        </table:table-row>
      </table:table>
      <table:table table:style-name="Table">
        <table:table-column/>
        <table:table-row>
          <table:table-cell office:value-type="string" table:style-name="tablecell">
            <text:p text:style-name="tablealigncenter">  <draw:frame draw:style-name="media" draw:name="4" text:anchor-type="as-char" draw:z-index="4" svg:width="13.229166666667cm" svg:height="8.8139322916667cm"><draw:image xlink:href="Pictures/0196f131e81e0e9f59b65ecc96c226b0.jpg" xlink:type="simple" xlink:show="embed" xlink:actuate="onLoad"/></draw:frame>  </text:p>
          </table:table-cell>
        </table:table-row>
        <table:table-row>
          <table:table-cell office:value-type="string" table:style-name="tablecell">
            <text:p text:style-name="tablealignleft">Ergebnis der Bildverschmelzung<text:line-break/>von Beinisvord, westcoast of suduroy, faroe islands <text:a xlink:type="simple" xlink:href="http://creativecommons.org/licenses/by/3.0" text:style-name="Internet_20_link" text:visited-style-name="Visited_20_Internet_20_Link">CC BY 3.0</text:a>, via <text:a xlink:type="simple" xlink:href="http://de.wikipedia.org/wiki/Datei:Beinisvord,_westcoast_of_suduroy,_faroe_islands.JPG" text:style-name="Internet_20_link" text:visited-style-name="Visited_20_Internet_20_Link">Wikimedia</text:a>, verändert</text:p>
          </table:table-cell>
        </table:table-row>
      </table:table>
      <table:table table:style-name="Table">
        <table:table-column table:style-name="odt_auto_style_table_column_4_1"/>
        <table:table-column table:style-name="odt_auto_style_table_column_4_2"/>
        <table:table-row>
          <table:table-cell office:value-type="string" table:style-name="tablecell"/>
          <table:table-cell office:value-type="string" table:style-name="tablecell">
            <text:p text:style-name="tablealignleft">Der digitalen Bildbearbeitung sind <text:span text:style-name="Strong_20_Emphasis">KEINE Grenzen</text:span> gesetzt - man darf also nicht alles glauben, was man sieht!</text:p>
          </table:table-cell>
        </table:table-row>
      </table:table>
      <text:p text:style-name="Horizontal_20_Line"/>
      <text:p text:style-name="Text_20_body"><text:a xlink:type="simple" xlink:href="https://training.aeg-reutlingen.de/itgwiki/doku.php?id=bakumebi:pmaterial:bild:start" text:style-name="Internet_20_link" text:visited-style-name="Visited_20_Internet_20_Link">&lt;&lt; Bildbearbeitung</text:a>&lt;space&gt;&lt;space&gt;&lt;space&gt;|&lt;space&gt;&lt;space&gt;&lt;space&gt;<text:a xlink:type="simple" xlink:href="https://training.aeg-reutlingen.de/itgwiki/doku.php?id=bakumebi:pmaterial:bild:010" text:style-name="Internet_20_link" text:visited-style-name="Visited_20_Internet_20_Link">Bilder und ihr Aufbau &gt;&gt;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09T19::11:15</meta:creation-date>
    <dc:creator>Generated</dc:creator>
    <dc:date>2026-08-09T19::11:15</dc:date>
    <dc:language>en-US</dc:language>
    <meta:editing-cycles>1</meta:editing-cycles>
    <meta:editing-duration>PT0S</meta:editing-duration>
    <dc:title>bakumebi:pmaterial:bild:001</dc:title>
  </office:meta>
</office:document-meta>
</file>