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wiki:user:marti"/><text:bookmark-start text:name="__RefHeading___lektion_1_1"/><text:bookmark-start text:name="lektion_1"/>Lektion 1<text:bookmark-end text:name="__RefHeading___lektion_1_1"/><text:bookmark-end text:name="lektion_1"/></text:h>
      <text:p text:style-name="Text_20_body">1. Tim Berners-Lee entwickelte 1989 das Hypertext_Netzwerk. Daraus ist das World Wide Web(WWW) entstanden.</text:p>
      <text:p text:style-name="Text_20_body">Hypertext sind aufbereitete Daten mit Hyperlinks.Nicht-Linear.
HTML(Hypertext Markup Language) ist die Sprache des WWW.</text:p>
      <text:p text:style-name="Text_20_body">2. DNS steht für Domain Name Service, diese schreibt die Domain Names in IP-Adressen um.</text:p>
      <text:p text:style-name="Text_20_body">3. Die zwei Ebenen sind (X)HTML und CSS.
In (X)HTML werden Inhalte und Struktur festgelegt.</text:p>
      <text:p text:style-name="Text_20_body"> In CSS wird das Layout festgelegt.</text:p>
      <text:p text:style-name="Preformatted_20_Text"> 4. Homepage ist die Startseite einer Website.<text:line-break/> Eine Webseite ist ein einzelnes Dokument einer Website.<text:line-break/> Eine Website besteht aus allen Webseiten/Datein eines Internetauftritt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09T13::38:38</meta:creation-date>
    <dc:creator>Generated</dc:creator>
    <dc:date>2026-08-09T13::38:38</dc:date>
    <dc:language>en-US</dc:language>
    <meta:editing-cycles>1</meta:editing-cycles>
    <meta:editing-duration>PT0S</meta:editing-duration>
    <dc:title>wiki:user:marti</dc:title>
  </office:meta>
</office:document-meta>
</file>