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6de9d2cf3a71b4b63967acabe4921d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Emphasis"><text:span text:style-name="underline"><text:bookmark text:name="wiki:user:lever"/>epischer informatik kurs am aeg</text:span></text:span></text:span><draw:frame draw:style-name="media" draw:name="0" text:anchor-type="as-char" draw:z-index="0" svg:width="" svg:rel-width="100%" svg:height="0cm"><draw:image xlink:href="Pictures/f6de9d2cf3a71b4b63967acabe4921d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1:08</meta:creation-date>
    <dc:creator>Generated</dc:creator>
    <dc:date>2026-08-09T15::51:08</dc:date>
    <dc:language>en-US</dc:language>
    <meta:editing-cycles>1</meta:editing-cycles>
    <meta:editing-duration>PT0S</meta:editing-duration>
    <dc:title>wiki:user:lever</dc:title>
  </office:meta>
</office:document-meta>
</file>