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erle"/>1. Wer war der „Erfinder“ des „WWW“? Berners-Lee</text:p>
      <text:p text:style-name="Preformatted_20_Text"> Was bedeutet „Hypertext“? <text:line-break/> Wofür steht die Abkürzung „HTML“? <text:line-break/> 2.<text:line-break/><text:s text:c="4"/>Wofür steht die Abkürzung „DNS“, welche Aufgabe hat dieser Dienst im Internet?<text:line-break/> 3.<text:line-break/><text:s text:c="4"/>Welches sind die zwei Ebenen des Webdesigns?<text:line-break/> 4.<text:line-break/><text:s text:c="4"/>Erkläre die Begriffe Website, Webseite und Homepa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4::50:31</meta:creation-date>
    <dc:creator>Generated</dc:creator>
    <dc:date>2026-08-09T14::50:31</dc:date>
    <dc:language>en-US</dc:language>
    <meta:editing-cycles>1</meta:editing-cycles>
    <meta:editing-duration>PT0S</meta:editing-duration>
    <dc:title>wiki:user:erle</dc:title>
  </office:meta>
</office:document-meta>
</file>