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5134d1cf413c6ca6b310c2a5b632b7a.jpg"/>
  <manifest:file-entry manifest:media-type="image/jpeg" manifest:full-path="Pictures/91562bc88d0915a77a3191a4b9d2884b.jpg"/>
  <manifest:file-entry manifest:media-type="image/jpeg" manifest:full-path="Pictures/01e825a47abd580967f66deae64de998.jpg"/>
  <manifest:file-entry manifest:media-type="image/png" manifest:full-path="Pictures/35bb6d57c2e9ba32f3ebb1370b420b99.png"/>
  <manifest:file-entry manifest:media-type="image/jpeg" manifest:full-path="Pictures/d4b57ea3e5df810b10029359d52c66c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ti:start" text:style-name="Internet_20_link" text:visited-style-name="Visited_20_Internet_20_Link">=&gt; Übersicht: Theoretische Informatik</text:a></text:p>
      <text:h text:style-name="Heading_20_1" text:outline-level="1"><text:bookmark text:name="ti:lektion_00"/><text:bookmark-start text:name="__RefHeading___lektion_0das_eva-prinzip_1"/><text:bookmark-start text:name="lektion_0das_eva-prinzip"/>Lektion 0: Das EVA-Prinzip<text:bookmark-end text:name="__RefHeading___lektion_0das_eva-prinzip_1"/><text:bookmark-end text:name="lektion_0das_eva-prinzip"/></text:h>
      <text:p text:style-name="Text_20_body"><draw:frame draw:style-name="mediaright" draw:name="Quelle: https://www.flickr.com/photos/jean-jacquesboujot/14842391545/in/photolist-oBz8Uv-iRvMPG-5bumKs-sUBmjn-89xNKe-ej8GCZ-9hay4T-4UwtfR-xy1H7k-ehLqFp-8EbcEk-ryHwAS-xDL9dj-4uaPzF-ziyQf-bWDHv4-9K6Beo-v2wDN-6H6tFA-aJ81at-9NwbQH-dzsYSS-e7n1pA-jbues-7SU1DT-vGkNJ4-ndWG9s-aprxia-77tnc2-bWDHha-amFYps-8opXVG-xwZREb-68fcEQ-9buLfs-8omGZn-vTCPvK-5wA81z-6xxJ1B-bNn56X-abxWZK-4mEte6-2pX15C-eKM7Zh-HyfWN-pxkzNy-eiy3Vg-7SHaQf-oi75NQ-A8y3u/ Legend" text:anchor-type="paragraph" draw:z-index="0" svg:width="5.2916666666667cm" style:rel-width="100%"><draw:text-box><text:p text:style-name="legendcenter"><draw:frame draw:style-name="mediaright" draw:name="Quelle: https://www.flickr.com/photos/jean-jacquesboujot/14842391545/in/photolist-oBz8Uv-iRvMPG-5bumKs-sUBmjn-89xNKe-ej8GCZ-9hay4T-4UwtfR-xy1H7k-ehLqFp-8EbcEk-ryHwAS-xDL9dj-4uaPzF-ziyQf-bWDHv4-9K6Beo-v2wDN-6H6tFA-aJ81at-9NwbQH-dzsYSS-e7n1pA-jbues-7SU1DT-vGkNJ4-ndWG9s-aprxia-77tnc2-bWDHha-amFYps-8opXVG-xwZREb-68fcEQ-9buLfs-8omGZn-vTCPvK-5wA81z-6xxJ1B-bNn56X-abxWZK-4mEte6-2pX15C-eKM7Zh-HyfWN-pxkzNy-eiy3Vg-7SHaQf-oi75NQ-A8y3u/" text:anchor-type="paragraph" draw:z-index="0" svg:width="5.2916666666667cm" style:rel-width="100%" svg:height="5.7727272727273cm" style:rel-height="scale"><draw:image xlink:href="Pictures/35134d1cf413c6ca6b310c2a5b632b7a.jpg" xlink:type="simple" xlink:show="embed" xlink:actuate="onLoad"/></draw:frame>Quelle: https://www.flickr.com/photos/jean-jacquesboujot/14842391545/in/photolist-oBz8Uv-iRvMPG-5bumKs-sUBmjn-89xNKe-ej8GCZ-9hay4T-4UwtfR-xy1H7k-ehLqFp-8EbcEk-ryHwAS-xDL9dj-4uaPzF-ziyQf-bWDHv4-9K6Beo-v2wDN-6H6tFA-aJ81at-9NwbQH-dzsYSS-e7n1pA-jbues-7SU1DT-vGkNJ4-ndWG9s-aprxia-77tnc2-bWDHha-amFYps-8opXVG-xwZREb-68fcEQ-9buLfs-8omGZn-vTCPvK-5wA81z-6xxJ1B-bNn56X-abxWZK-4mEte6-2pX15C-eKM7Zh-HyfWN-pxkzNy-eiy3Vg-7SHaQf-oi75NQ-A8y3u/</text:p></draw:text-box></draw:frame>
<text:span text:style-name="Strong_20_Emphasis">„Hasi“</text:span></text:p>
      <text:list text:style-name="List_20_1" text:continue-numbering="false">
        <text:list-item>
          <text:p text:style-name="List_20_1_Content_First"> Lebt in den Wäldern und auf Wiesen der Welt</text:p>
        </text:list-item>
        <text:list-item>
          <text:p text:style-name="List_20_1_Content"> Frisst gerne Gräser aller Art</text:p>
        </text:list-item>
        <text:list-item>
          <text:p text:style-name="List_20_1_Content_Last"> gute Tarnung aufgrund seines braunen Fells</text:p>
        </text:list-item>
      </text:list>
      <text:p text:style-name="Text_20_body"><text:line-break/>
<text:line-break/></text:p>
      <text:p text:style-name="Text_20_body"><draw:frame draw:style-name="mediaright" draw:name="Quelle: https://www.flickr.com/photos/befuddledsenses/14436384874/in/photolist-nZGfgu-uQCzXE-8wnNDw-8rBXue-nERftF-mAmT8F-p8xyrY-7xVrJN-sxSh7D-oqwYoA-wT1wkt-nWidE9-6Ks2YU-vU3PNT-8g7QNd-wRS6NJ-oR6nhB-oCh9KW-pmSWxw-7ZjPt5-x6TBNn-sZzRkC-bmCi8m-7jvqop-cdSGeW-eK81s-aCobA6-dGTM1F-jqAAw5-4Dbp8R-d1ft9-pwrmKC-a7fLZ6-5R5ggZ-aNosxg-dCB8jv-6sdqt-oWBHdv-QXaKi-vuK5-vA9i3f-vv8YJ-bqLHFc-wZqVn-d4sVTQ-oR6q12-dXuTZi-vC7UjP-bqLHyD-oJ6adR Legend" text:anchor-type="paragraph" draw:z-index="0" svg:width="5.2916666666667cm" style:rel-width="100%"><draw:text-box><text:p text:style-name="legendcenter"><draw:frame draw:style-name="mediaright" draw:name="Quelle: https://www.flickr.com/photos/befuddledsenses/14436384874/in/photolist-nZGfgu-uQCzXE-8wnNDw-8rBXue-nERftF-mAmT8F-p8xyrY-7xVrJN-sxSh7D-oqwYoA-wT1wkt-nWidE9-6Ks2YU-vU3PNT-8g7QNd-wRS6NJ-oR6nhB-oCh9KW-pmSWxw-7ZjPt5-x6TBNn-sZzRkC-bmCi8m-7jvqop-cdSGeW-eK81s-aCobA6-dGTM1F-jqAAw5-4Dbp8R-d1ft9-pwrmKC-a7fLZ6-5R5ggZ-aNosxg-dCB8jv-6sdqt-oWBHdv-QXaKi-vuK5-vA9i3f-vv8YJ-bqLHFc-wZqVn-d4sVTQ-oR6q12-dXuTZi-vC7UjP-bqLHyD-oJ6adR" text:anchor-type="paragraph" draw:z-index="1" svg:width="5.2916666666667cm" style:rel-width="100%" svg:height="3.5277777777778cm" style:rel-height="scale"><draw:image xlink:href="Pictures/91562bc88d0915a77a3191a4b9d2884b.jpg" xlink:type="simple" xlink:show="embed" xlink:actuate="onLoad"/></draw:frame>Quelle: https://www.flickr.com/photos/befuddledsenses/14436384874/in/photolist-nZGfgu-uQCzXE-8wnNDw-8rBXue-nERftF-mAmT8F-p8xyrY-7xVrJN-sxSh7D-oqwYoA-wT1wkt-nWidE9-6Ks2YU-vU3PNT-8g7QNd-wRS6NJ-oR6nhB-oCh9KW-pmSWxw-7ZjPt5-x6TBNn-sZzRkC-bmCi8m-7jvqop-cdSGeW-eK81s-aCobA6-dGTM1F-jqAAw5-4Dbp8R-d1ft9-pwrmKC-a7fLZ6-5R5ggZ-aNosxg-dCB8jv-6sdqt-oWBHdv-QXaKi-vuK5-vA9i3f-vv8YJ-bqLHFc-wZqVn-d4sVTQ-oR6q12-dXuTZi-vC7UjP-bqLHyD-oJ6adR</text:p></draw:text-box></draw:frame>
<text:span text:style-name="Strong_20_Emphasis">„Bärle“</text:span></text:p>
      <text:list text:style-name="List_20_1" text:continue-numbering="false">
        <text:list-item>
          <text:p text:style-name="List_20_1_Content_First"> Lebt in den Wäldern und auf Wiesen der Welt</text:p>
        </text:list-item>
        <text:list-item>
          <text:p text:style-name="List_20_1_Content"> Frisst gerne kleinere Tiere (Hasen, Fisch) ernährt sich aber auch vegetarisch</text:p>
        </text:list-item>
        <text:list-item>
          <text:p text:style-name="List_20_1_Content_Last"> braucht keine Tarnung</text:p>
        </text:list-item>
      </text:list>
      <text:p text:style-name="Text_20_body"><text:line-break/>
<text:line-break/></text:p>
      <text:p text:style-name="Text_20_body"><text:span text:style-name="Strong_20_Emphasis">Hin und wieder kommt es einmal vor, dass Hasi auf Bärle trifft</text:span>
<draw:frame draw:style-name="mediaright" draw:name="2" text:anchor-type="paragraph" draw:z-index="2" svg:width="13.229166666667cm" svg:height="8.8194444444444cm"><draw:image xlink:href="Pictures/01e825a47abd580967f66deae64de998.jpg" xlink:type="simple" xlink:show="embed" xlink:actuate="onLoad"/></draw:frame></text:p>
      <text:list text:style-name="List_20_1" text:continue-numbering="false">
        <text:list-item>
          <text:p text:style-name="List_20_1_Content_First"> Was wäre hier nur eine angemessene Reaktion?</text:p>
        </text:list-item>
        <text:list-item>
          <text:p text:style-name="List_20_1_Content_Last"> Was passiert bei dieser Reaktion im Einzelnen?</text:p>
        </text:list-item>
      </text:list>
      <text:p text:style-name="Text_20_body"><text:span text:style-name="Strong_20_Emphasis">Beim Hase</text:span><text:line-break/>
Input: Bär<text:line-break/>
Output: Wegrennen</text:p>
      <text:p text:style-name="Text_20_body">Sensor: Photorezeptor (Zäpfchen und Stäbchen im Auge)<text:line-break/>
Prozessor: Ganglion<text:line-break/>
Effektor: Beinmuskulatur<text:line-break/></text:p>
      <text:p text:style-name="Text_20_body"><text:line-break/></text:p>
      <text:p text:style-name="Text_20_body"><draw:frame draw:style-name="mediaright" draw:name="3" text:anchor-type="paragraph" draw:z-index="3" svg:width="1.6933333333333cm" svg:height="1.6933333333333cm"><draw:image xlink:href="Pictures/35bb6d57c2e9ba32f3ebb1370b420b99.png" xlink:type="simple" xlink:show="embed" xlink:actuate="onLoad"/></draw:frame></text:p>
      <text:h text:style-name="Heading_20_3" text:outline-level="3"><text:bookmark-start text:name="__RefHeading___uebung_1_2"/><text:bookmark-start text:name="uebung_1"/>Übung 1<text:bookmark-end text:name="__RefHeading___uebung_1_2"/><text:bookmark-end text:name="uebung_1"/></text:h>
      <text:p text:style-name="Text_20_body">Überlege dir mit deinem Sitznachbarn eine Reiz-Reaktionskette beim Menschen und benenne auch hier die beteiligten anatomischen Strukturen.</text:p>
      <text:p text:style-name="Text_20_body"><text:line-break/></text:p>
      <text:p text:style-name="Text_20_body"><draw:frame draw:style-name="mediaright" draw:name="4" text:anchor-type="paragraph" draw:z-index="4" svg:width="1.6933333333333cm" svg:height="1.6933333333333cm"><draw:image xlink:href="Pictures/35bb6d57c2e9ba32f3ebb1370b420b99.png" xlink:type="simple" xlink:show="embed" xlink:actuate="onLoad"/></draw:frame></text:p>
      <text:h text:style-name="Heading_20_3" text:outline-level="3"><text:bookmark-start text:name="__RefHeading___uebung_2_3"/><text:bookmark-start text:name="uebung_2"/>Übung 2<text:bookmark-end text:name="__RefHeading___uebung_2_3"/><text:bookmark-end text:name="uebung_2"/></text:h>
      <text:p text:style-name="Text_20_body"><draw:frame draw:style-name="mediacenter" draw:name="5" text:anchor-type="paragraph" draw:z-index="5" svg:width="15.875cm" svg:height="4.4804006968641cm"><draw:image xlink:href="Pictures/d4b57ea3e5df810b10029359d52c66c3.jpg" xlink:type="simple" xlink:show="embed" xlink:actuate="onLoad"/></draw:frame></text:p>
      <text:list text:style-name="Numbering_20_1" text:continue-numbering="false">
        <text:list-item>
          <text:p text:style-name="Numbering_20_1_Content_First"> Öffne das Rechnergehäuse</text:p>
        </text:list-item>
        <text:list-item>
          <text:p text:style-name="Numbering_20_1_Content"> Identifiziere die Bauteile, die in der Tabelle unten aufgeführt sind. (→ Google!)</text:p>
        </text:list-item>
        <text:list-item>
          <text:p text:style-name="Numbering_20_1_Content"> Notiere den Namen des jeweiligen Bauteils auf einem Klebezettel und befestige diesen am Bauteil.</text:p>
        </text:list-item>
        <text:list-item>
          <text:p text:style-name="Numbering_20_1_Content_Last"> Notiere in der Tabelle weitere notwendige Komponenten, die einen Arbeitsplatz-Rechner vervollständigen. Notiere Name und Funktion.</text:p>
        </text:list-item>
      </text:list>
      <text:h text:style-name="Heading_20_3" text:outline-level="3"><text:bookmark-start text:name="__RefHeading___uebung_3bauteile_und_komponenten_eines_arbeitsplatz-rechners_4"/><text:bookmark-start text:name="uebung_3bauteile_und_komponenten_eines_arbeitsplatz-rechners"/>Übung 3: Bauteile und Komponenten eines Arbeitsplatz-Rechners<text:bookmark-end text:name="__RefHeading___uebung_3bauteile_und_komponenten_eines_arbeitsplatz-rechners_4"/><text:bookmark-end text:name="uebung_3bauteile_und_komponenten_eines_arbeitsplatz-rechners"/></text:h>
      <text:list text:style-name="Numbering_20_1" text:continue-numbering="false">
        <text:list-item>
          <text:p text:style-name="Numbering_20_1_Content_First"> Ergänze in der Tabelle die Funktionen der Bauteile. (→ Google!)</text:p>
        </text:list-item>
        <text:list-item>
          <text:p text:style-name="Numbering_20_1_Content_Last"> Ordne alle Komponenten, die in der Tabelle aufgeführt sind, einem oder mehreren der Funktionsbereiche (FB) zu (E, V, A, S oder X für sonstige Funktionen)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Bezeichnung  </text:p>
          </table:table-cell>
          <table:table-cell office:value-type="string" table:style-name="tableheader">
            <text:p text:style-name="Table_20_Heading">  Funktion  </text:p>
          </table:table-cell>
          <table:table-cell office:value-type="string" table:style-name="tableheader">
            <text:p text:style-name="Table_20_Heading">  FB  </text:p>
          </table:table-cell>
        </table:table-row>
        <table:table-row>
          <table:table-cell office:value-type="string" table:style-name="tablecell">
            <text:p text:style-name="tablealignleft">Netzteil  </text:p>
          </table:table-cell>
          <table:table-cell office:value-type="string" table:style-name="tablecell">
            <text:p text:style-name="tablealigncenter">  Stromversorgung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Mainboard  </text:p>
          </table:table-cell>
          <table:table-cell office:value-type="string" table:style-name="tablecell">
            <text:p text:style-name="tablealigncenter">  …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rozessor  </text:p>
          </table:table-cell>
          <table:table-cell office:value-type="string" table:style-name="tablecell">
            <text:p text:style-name="tablealigncenter">  …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VD/CD-Laufwerk  </text:p>
          </table:table-cell>
          <table:table-cell office:value-type="string" table:style-name="tablecell">
            <text:p text:style-name="tablealigncenter">  …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Festplatte  </text:p>
          </table:table-cell>
          <table:table-cell office:value-type="string" table:style-name="tablecell">
            <text:p text:style-name="tablealigncenter">  …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Netzwerkkarte  </text:p>
          </table:table-cell>
          <table:table-cell office:value-type="string" table:style-name="tablecell">
            <text:p text:style-name="tablealigncenter">  …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Grafikkarte/Grafikchip  </text:p>
          </table:table-cell>
          <table:table-cell office:value-type="string" table:style-name="tablecell">
            <text:p text:style-name="tablealigncenter">  …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oundkarte/Soundchip  </text:p>
          </table:table-cell>
          <table:table-cell office:value-type="string" table:style-name="tablecell">
            <text:p text:style-name="tablealigncenter">  …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USB-Port  </text:p>
          </table:table-cell>
          <table:table-cell office:value-type="string" table:style-name="tablecell">
            <text:p text:style-name="tablealigncenter">  …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…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<text:a xlink:type="simple" xlink:href="https://training.aeg-reutlingen.de/infowiki/lib/exe/fetch.php?media=ti:rechner_bau_ab.pdf" text:style-name="Internet_20_link" text:visited-style-name="Visited_20_Internet_20_Link">Schülerarbeitsblatt</text:a> [pdf][70 KB]</text:p>
      <text:p text:style-name="Horizontal_20_Line"/>
      <text:p text:style-name="Text_20_body"><text:a xlink:type="simple" xlink:href="https://training.aeg-reutlingen.de/infowiki/doku.php?id=ti:lektion_01" text:style-name="Internet_20_link" text:visited-style-name="Visited_20_Internet_20_Link">=&gt; Lektion 1: Daten und Informationen</text:a><text:line-break/>
<text:a xlink:type="simple" xlink:href="https://training.aeg-reutlingen.de/infowiki/doku.php?id=ti:start" text:style-name="Internet_20_link" text:visited-style-name="Visited_20_Internet_20_Link">=&gt; Übersicht: Theoretische Informati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6::01:22</meta:creation-date>
    <dc:creator>Generated</dc:creator>
    <dc:date>2026-08-09T16::01:22</dc:date>
    <dc:language>en-US</dc:language>
    <meta:editing-cycles>1</meta:editing-cycles>
    <meta:editing-duration>PT0S</meta:editing-duration>
    <dc:title>ti:lektion_00</dc:title>
  </office:meta>
</office:document-meta>
</file>