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5bb6d57c2e9ba32f3ebb1370b420b99.png"/>
  <manifest:file-entry manifest:media-type="image/png" manifest:full-path="Pictures/173fdc9e61dcb52e82e537170aaab157.png"/>
  <manifest:file-entry manifest:media-type="image/png" manifest:full-path="Pictures/ca5ec85e6ff9f5bc1f22f76a10b67d4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ojekte:ks1_pfingsten2018"/><text:bookmark-start text:name="__RefHeading___pfingstprojekt_2018_-_ks1_1"/><text:bookmark-start text:name="pfingstprojekt_2018_-_ks1"/>Pfingstprojekt 2018 - KS1<text:bookmark-end text:name="__RefHeading___pfingstprojekt_2018_-_ks1_1"/><text:bookmark-end text:name="pfingstprojekt_2018_-_ks1"/></text:h>
      <text:p text:style-name="Text_20_body">Dieses Projekt ist von jedem Schüler in Einzelarbeit bis <text:span text:style-name="Strong_20_Emphasis">Mittwoch, 30.05.2018, 23:59 Uhr</text:span> (spätestmöglicher Zeitpunkt, um die .apk-Datei auf dem Webspace letztmals zu verändern) zu bearbeiten. Die Note für das Projekt ist als praktischer Teil der Informatikklausur des ersten Halbjahres zu begreifen und geht mit 50% in die schriftliche Note ein.</text:p>
      <text:p text:style-name="Text_20_body"><draw:frame draw:style-name="mediaright" draw:name="0" text:anchor-type="paragraph" draw:z-index="0" svg:width="1.6933333333333cm" svg:height="1.6933333333333cm"><draw:image xlink:href="Pictures/35bb6d57c2e9ba32f3ebb1370b420b99.png" xlink:type="simple" xlink:show="embed" xlink:actuate="onLoad"/></draw:frame></text:p>
      <text:h text:style-name="Heading_20_3" text:outline-level="3"><text:bookmark-start text:name="__RefHeading___aufgabe_2"/><text:bookmark-start text:name="aufgabe"/>Aufgabe<text:bookmark-end text:name="__RefHeading___aufgabe_2"/><text:bookmark-end text:name="aufgabe"/></text:h>
      <text:p text:style-name="Text_20_body">Erstelle eine <text:span text:style-name="Strong_20_Emphasis">Android-Pfingstfest-APP</text:span>. Folgende Anforderungen müssen eingehalten werden:</text:p>
      <text:list text:style-name="List_20_1" text:continue-numbering="false">
        <text:list-item>
          <text:p text:style-name="List_20_1_Content_First"> Die APP muss mit dem APP-Inventor 2 programmiert werden.</text:p>
        </text:list-item>
        <text:list-item>
          <text:p text:style-name="List_20_1_Content"> Es gibt 15 „Markierungen“ (Bildchen,Punkte,Fahnen,…), auf die man tippen kann.</text:p>
        </text:list-item>
        <text:list-item>
          <text:p text:style-name="List_20_1_Content"> Die Markierungen… sollen durcheinander sein, also <text:span text:style-name="Strong_20_Emphasis">nicht</text:span> 1, 2, 3, 4, …</text:p>
        </text:list-item>
        <text:list-item>
          <text:p text:style-name="List_20_1_Content"> Hinter den Markierungen sollen sich kleine „Überraschungen“ finden (z.B. Bildchen, Musik, Text, …)</text:p>
        </text:list-item>
        <text:list-item>
          <text:p text:style-name="List_20_1_Content"> Bzgl. der „Überraschungen“ dürfen keine Rechte Dritter verletzt werden, siehe auch <text:a xlink:type="simple" xlink:href="https://training.aeg-reutlingen.de/infowiki/doku.php?id=htmlcss:html_css_lektion_03" text:style-name="Internet_20_link" text:visited-style-name="Visited_20_Internet_20_Link">HTML-Lektion 3: Urheberrechte</text:a>.</text:p>
        </text:list-item>
        <text:list-item>
          <text:p text:style-name="List_20_1_Content"> Die Gesamtgröße der APP sollte aus Korrekturgründen 2MB nicht überschreiten (Ausnahmen nur mit vorheriger Rücksprache).</text:p>
        </text:list-item>
        <text:list-item>
          <text:p text:style-name="List_20_1_Content_Last"> Die APP muss am Ende unter „Build“ als .apk-Datei UND als .aia-Datei abgespeichert und auf den eigenen Webspace hochgeladen werden, siehe Bild.<text:line-break/><draw:frame draw:style-name="media" draw:name="1" text:anchor-type="as-char" draw:z-index="1" svg:width="6.7733333333333cm" style:rel-width="100%" svg:height="3.4660416666667cm" style:rel-height="scale"><draw:image xlink:href="Pictures/173fdc9e61dcb52e82e537170aaab157.png" xlink:type="simple" xlink:show="embed" xlink:actuate="onLoad"/></draw:frame><draw:frame draw:style-name="media" draw:name="2" text:anchor-type="as-char" draw:z-index="2" svg:width="10.583333333333cm" svg:height="8.8433615819209cm"><draw:image xlink:href="Pictures/ca5ec85e6ff9f5bc1f22f76a10b67d48.png" xlink:type="simple" xlink:show="embed" xlink:actuate="onLoad"/></draw:frame></text:p>
        </text:list-item>
      </text:list>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text:span text:style-name="Strong_20_Emphasis">ACHTUNG</text:span></text:p>
            <text:list text:style-name="List_20_1" text:continue-numbering="false">
              <text:list-item>
                <text:p text:style-name="List_20_1_Content_First"> Es ist empfehlenswert, seine Medien-Dateien vor der Verwendung zu komprimieren.</text:p>
              </text:list-item>
              <text:list-item>
                <text:p text:style-name="List_20_1_Content_Last"> Es können nur maximal 10 Screens im APP-Inventor verwendet werden.</text:p>
              </text:list-item>
            </text:list>
          </table:table-cell>
        </table:table-row>
      </table:table>
      <text:p text:style-name="Text_20_body">Der Schwierigkeitsgrad ist abhängig von den implementierten Funktionen, welche die APP bietet. Zusätzliche Funktionen sind optional und erhöhen den Schwierigkeitsgrad zum Teil enorm. Damit verbunden sind aber auch der erhebliche zusätzliche Zeitaufwand der Programmierung.</text:p>
      <text:p text:style-name="Text_20_body">Mögliche Optionen wären beispielsweise:</text:p>
      <text:list text:style-name="List_20_1" text:continue-numbering="false">
        <text:list-item>
          <text:p text:style-name="List_20_1_Content_First"> Optische Gestaltung.</text:p>
        </text:list-item>
        <text:list-item>
          <text:p text:style-name="List_20_1_Content"> Originalität</text:p>
        </text:list-item>
        <text:list-item/>
      </text:list>
      <text:p text:style-name="Text_20_body">Die genauen Kriterien für die Benotung eures Projekts könnt ihr auf dem <text:span text:style-name="Strong_20_Emphasis">Bewertungsbogen</text:span> einsehen. (FOLGT NOCH)</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09T10::24:18</meta:creation-date>
    <dc:creator>Generated</dc:creator>
    <dc:date>2026-08-09T10::24:18</dc:date>
    <dc:language>en-US</dc:language>
    <meta:editing-cycles>1</meta:editing-cycles>
    <meta:editing-duration>PT0S</meta:editing-duration>
    <dc:title>projekte:ks1_pfingsten2018</dc:title>
  </office:meta>
</office:document-meta>
</file>