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d8cdb97e22a7f4d696f45fea28be039.png"/>
  <manifest:file-entry manifest:media-type="image/png" manifest:full-path="Pictures/23924a196fd095b2edcacee0f8066de5.png"/>
  <manifest:file-entry manifest:media-type="image/png" manifest:full-path="Pictures/45caa235f452965307b50865f841ac1f.png"/>
  <manifest:file-entry manifest:media-type="image/png" manifest:full-path="Pictures/f99014b6d02cab8d14b6f97f8472f0d3.png"/>
  <manifest:file-entry manifest:media-type="image/png" manifest:full-path="Pictures/40ffec30beb7a1fd1ca4cc841575a98d.png"/>
  <manifest:file-entry manifest:media-type="image/png" manifest:full-path="Pictures/e4830a12a3202afcde8674feacd1834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hp:sortieren:bubblesort"/><text:bookmark-start text:name="__RefHeading___bubble_sort_1"/><text:bookmark-start text:name="bubble_sort"/>Bubble Sort<text:bookmark-end text:name="__RefHeading___bubble_sort_1"/><text:bookmark-end text:name="bubble_sort"/></text:h>
      <text:p text:style-name="Text_20_body">Oje, Willi hat seine Mistkugeln auf offenem Feld aufgereiht. Ein heftiger
Windstoss und die Kugeln rollen davon und liegen schon wieder in einem
Durcheinander. Also nochmals sortieren. Willi ist noch ganz erschöpft von
seiner ersten Sortier-Aktion. Vor allem das Suchen der „falschen“ Paare
war sehr anstrengend! Er musste dabei immer die ganze Kugelreihe
überblicken. </text:p>
      <text:p text:style-name="Text_20_body">Gut, ich machs nochmals, sagt er sich, aber diesmal ein
bisschen systematischer. Er sucht die „falschen“ Paare jetzt nicht mehr
nach dem Zufallsprinzip, sondern geht von links nach rechts durch die Reihe. Dabei
vergleicht er immer zwei benachbarte Kugeln. Sobald er zwei Kugeln mit falscher
Reihenfolge gefunden hat, vertauscht er diese. Nachdem er die ganze Reihe so abgearbeitet
hat, beginnt er wieder vorn vorne, d.h. von links. Wenn es schon mit Zufall geklappt hat, denkt
sich Willi, dann muss es doch mit System erst recht klappen. Vielleicht sogar noch schneller
als vorher? Tatsächlich findet er nach einigen Durchgängen kein „falsches“ Paar mehr…</text:p>
      <text:h text:style-name="Heading_20_2" text:outline-level="2"><text:bookmark-start text:name="__RefHeading___schritt_fuer_schritt_2"/><text:bookmark-start text:name="schritt_fuer_schritt"/>Schritt für Schritt...<text:bookmark-end text:name="__RefHeading___schritt_fuer_schritt_2"/><text:bookmark-end text:name="schritt_fuer_schritt"/></text:h>
      <table:table table:style-name="Table">
        <table:table-column/>
        <table:table-column/>
        <table:table-row>
          <table:table-cell office:value-type="string" table:style-name="tablecell">
            <text:p text:style-name="tablealignleft"> <text:span text:style-name="Strong_20_Emphasis">Erster Durchlauf:</text:span><text:line-break/>Es wird von links nach rechts jeweils die Mistkugel mit ihrem rechten Nachbarn verglichen.<text:line-break/>Ist die rechte größer als die Linke, passiert nichts, ist die Linke größer als die rechte werden die beiden vertauscht. <text:line-break/>→ 3 ist kleiner als vier, <text:span text:style-name="Strong_20_Emphasis">O.K.</text:span>, weiter zum 2. Element<text:line-break/>→ 4 ist größer als 1, <text:span text:style-name="Strong_20_Emphasis">Tauschen</text:span>. Weiter zum nächsten Element, dem dritten<text:line-break/>- nach dem Tausch ist das wieder die 4!<text:line-break/>→ 4 ist kleiner als 5, <text:span text:style-name="Strong_20_Emphasis">O.K.</text:span>, weiter zun nächsten Element<text:line-break/>→ 5 ist größer als 2, <text:span text:style-name="Strong_20_Emphasis">Tauschen</text:span>. Weitergehen zu ELement vier.  <text:line-break/>Durchlauf zu Ende.</text:p>
          </table:table-cell>
          <table:table-cell office:value-type="string" table:style-name="tablecell">
            <text:p text:style-name="tablealignleft"> <draw:frame draw:style-name="media" draw:name="0" text:anchor-type="as-char" draw:z-index="0" svg:width="10.583333333333cm" svg:height="10.570823483058cm"><draw:image xlink:href="Pictures/cd8cdb97e22a7f4d696f45fea28be039.png" xlink:type="simple" xlink:show="embed" xlink:actuate="onLoad"/></draw:frame> </text:p>
          </table:table-cell>
        </table:table-row>
        <table:table-row>
          <table:table-cell office:value-type="string" table:style-name="tablecell">
            <text:p text:style-name="tablealignleft"><text:span text:style-name="Strong_20_Emphasis">Zweiter Durchlauf:</text:span><text:line-break/>→ 3 &gt; 1, <text:span text:style-name="Strong_20_Emphasis">Tauschen</text:span> <text:line-break/>→ 3 &lt; 4, <text:span text:style-name="Strong_20_Emphasis">O.K.</text:span><text:line-break/>→ 4 &gt; 2, <text:span text:style-name="Strong_20_Emphasis">Tauschen</text:span><text:line-break/>→ 4 &lt; 5, <text:span text:style-name="Strong_20_Emphasis">O.K.</text:span> </text:p>
          </table:table-cell>
          <table:table-cell office:value-type="string" table:style-name="tablecell">
            <text:p text:style-name="tablealignright">  <draw:frame draw:style-name="media" draw:name="1" text:anchor-type="as-char" draw:z-index="1" svg:width="10.583333333333cm" svg:height="10.508715236976cm"><draw:image xlink:href="Pictures/23924a196fd095b2edcacee0f8066de5.png" xlink:type="simple" xlink:show="embed" xlink:actuate="onLoad"/></draw:frame> </text:p>
          </table:table-cell>
        </table:table-row>
        <table:table-row>
          <table:table-cell office:value-type="string" table:style-name="tablecell">
            <text:p text:style-name="tablealignleft"> <text:span text:style-name="Strong_20_Emphasis">Dritter Durchlauf:</text:span><text:line-break/>→ 1 &lt; 3, <text:span text:style-name="Strong_20_Emphasis">O.K.</text:span> <text:line-break/>→ 3 &gt; 2, <text:span text:style-name="Strong_20_Emphasis">Tauschen</text:span><text:line-break/>→ 3 &lt; 4, <text:span text:style-name="Strong_20_Emphasis">O.K.</text:span><text:line-break/>→ 4 &lt; 5, <text:span text:style-name="Strong_20_Emphasis">O.K.</text:span> </text:p>
          </table:table-cell>
          <table:table-cell office:value-type="string" table:style-name="tablecell">
            <text:p text:style-name="tablealignright">  <draw:frame draw:style-name="medialeft" draw:name="2" text:anchor-type="paragraph" draw:z-index="2" svg:width="10.583333333333cm" svg:height="6.5912651782217cm"><draw:image xlink:href="Pictures/45caa235f452965307b50865f841ac1f.png" xlink:type="simple" xlink:show="embed" xlink:actuate="onLoad"/></draw:frame> </text:p>
          </table:table-cell>
        </table:table-row>
      </table:table>
      <text:p text:style-name="Text_20_body">Bei einem vierten Durchlauf würde man keine Vertauschung mehr benötigen - die Mistkugeln sind sortiert.</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Wenn man sich anstelle der Mistkugeln Luftblasen in einem Aquarium vorstellt und das
Ganze um 90° gegen den Uhrzeigersinn dreht, sieht man in Gedanken, wie die Luftblasen im
Wasser aufsteigen. Zuerst die grösste ganz nach oben, dann die zweitgrösste usw. Die
Vorstellung von den steigenden Luftblasen hat diesem Sortierverfahren seinen Namen
gegeben: <text:span text:style-name="Strong_20_Emphasis">BubbleSort</text:span> (bubble (engl.) = Blase).</text:p>
          </table:table-cell>
        </table:table-row>
      </table:table>
      <text:p text:style-name="Text_20_body"><draw:frame draw:style-name="medialeft" draw:name="3" text:anchor-type="paragraph" draw:z-index="3" svg:width="1.3229166666667cm" svg:height="1.2964583333333cm"><draw:image xlink:href="Pictures/f99014b6d02cab8d14b6f97f8472f0d3.png" xlink:type="simple" xlink:show="embed" xlink:actuate="onLoad"/></draw:frame> <text:span text:style-name="Strong_20_Emphasis">Aufgabe:</text:span> Sortiere auf einem Blatt Papier mit dem BubbleSort Verfahren die folgende Mistkugelreihe. Fertige eine Tabelle an, in der jeder Durchlauf des Sortierverfahrens zu erkennen ist, markiere die Vertauschungen.<text:note text:id="ftn0" text:note-class="footnote"><text:note-citation text:label="1)">1)</text:note-citation><text:note-body><text:p text:style-name="Text_20_body">Für die Tabelle kann man auch nur die Zahlen nehmen und die Mistkugeln weglassen…</text:p></text:note-body></text:note></text:p>
      <text:p text:style-name="Text_20_body"><draw:frame draw:style-name="mediacenter" draw:name="4" text:anchor-type="paragraph" draw:z-index="4" svg:width="13.229166666667cm" svg:height="3.1385923289838cm"><draw:image xlink:href="Pictures/40ffec30beb7a1fd1ca4cc841575a98d.png" xlink:type="simple" xlink:show="embed" xlink:actuate="onLoad"/></draw:frame></text:p>
      <text:p text:style-name="Text_20_body">Beobachte die Postion der jeweils größten Kugeln, die noch nicht an ihrem endgültigen Platz sind - was fällt dir auf?</text:p>
      <text:h text:style-name="Heading_20_2" text:outline-level="2"><text:bookmark-start text:name="__RefHeading___der_algorithmus_3"/><text:bookmark-start text:name="der_algorithmus"/>Der Algorithmus<text:bookmark-end text:name="__RefHeading___der_algorithmus_3"/><text:bookmark-end text:name="der_algorithmus"/></text:h>
      <text:p text:style-name="Text_20_body">Wir sehen im Beispiel oben sofort, dass die Reihe nach dem dritten Durchgang sortiert
ist und wir damit fertig sind. Wie aber kann ein Programm herausfinden, ob eine Reihe
sortiert ist? Um zu entscheiden, ob die Reihe sortiert ist, kann unser Programm also einen weiteren Durchgang ausführen. Wenn in einem Durchgang kein „falsches“ Paar
mehr gefunden wird, sind wir fertig.</text:p>
      <text:p text:style-name="Text_20_body">Diese Überlegungen führen uns auf folgenden Algorithmus:</text:p>
      <table:table table:style-name="Table">
        <table:table-column/>
        <table:table-column/>
        <table:table-row>
          <table:table-cell office:value-type="string" table:style-name="tableheader">
            <text:p text:style-name="Table_20_Heading">Schritt </text:p>
          </table:table-cell>
          <table:table-cell office:value-type="string" table:style-name="tableheader">
            <text:p text:style-name="Table_20_Heading"> Was ist zu tun? </text:p>
          </table:table-cell>
        </table:table-row>
        <table:table-row>
          <table:table-cell office:value-type="string" table:style-name="tablecell">
            <text:p text:style-name="tablealignleft">(1) </text:p>
          </table:table-cell>
          <table:table-cell office:value-type="string" table:style-name="tablecell">
            <text:p text:style-name="tablealignleft">Wähle die ersten beiden Elemente von links.</text:p>
          </table:table-cell>
        </table:table-row>
        <table:table-row>
          <table:table-cell office:value-type="string" table:style-name="tablecell">
            <text:p text:style-name="tablealignleft">(2) </text:p>
          </table:table-cell>
          <table:table-cell office:value-type="string" table:style-name="tablecell">
            <text:p text:style-name="tablealignleft">Ist beim gewählten Paar das linke Element grösser als das rechte? Wenn ja, vertausche die beiden.</text:p>
          </table:table-cell>
        </table:table-row>
        <table:table-row>
          <table:table-cell office:value-type="string" table:style-name="tablecell">
            <text:p text:style-name="tablealignleft">(3) </text:p>
          </table:table-cell>
          <table:table-cell office:value-type="string" table:style-name="tablecell">
            <text:p text:style-name="tablealignleft">Hat es rechts des soeben untersuchten Paares noch weitere Kugeln? Wenn ja, wähle das nächste Paar benachbarter Elemente und gehe zu (2). </text:p>
          </table:table-cell>
        </table:table-row>
        <table:table-row>
          <table:table-cell office:value-type="string" table:style-name="tablecell">
            <text:p text:style-name="tablealignleft">(4) </text:p>
          </table:table-cell>
          <table:table-cell office:value-type="string" table:style-name="tablecell">
            <text:p text:style-name="tablealignleft">Wir haben einen Durchgang beendet. Wurde in diesem Durchgang mindestens ein „falsches“ Paar gefunden und vertauscht? Wenn ja, gehe zu (1), d.h. starte einen weiteren Durchgang. Wenn nein, sind wir fertig. </text:p>
          </table:table-cell>
        </table:table-row>
      </table:table>
      <text:h text:style-name="Heading_20_2" text:outline-level="2"><text:bookmark-start text:name="__RefHeading___anwendung_des_algorithmus_auf_das_eingangsbeispiel_4"/><text:bookmark-start text:name="anwendung_des_algorithmus_auf_das_eingangsbeispiel"/>Anwendung des Algorithmus auf das Eingangsbeispiel<text:bookmark-end text:name="__RefHeading___anwendung_des_algorithmus_auf_das_eingangsbeispiel_4"/><text:bookmark-end text:name="anwendung_des_algorithmus_auf_das_eingangsbeispiel"/></text:h>
      <text:p text:style-name="Text_20_body"><draw:frame draw:style-name="mediaright" draw:name="5" text:anchor-type="paragraph" draw:z-index="5" svg:width="7.9375cm" style:rel-width="100%" svg:height="6.2833198707593cm" style:rel-height="scale"><draw:image xlink:href="Pictures/e4830a12a3202afcde8674feacd1834c.png" xlink:type="simple" xlink:show="embed" xlink:actuate="onLoad"/></draw:frame>
<draw:frame draw:style-name="medialeft" draw:name="6" text:anchor-type="paragraph" draw:z-index="6" svg:width="1.3229166666667cm" svg:height="1.2964583333333cm"><draw:image xlink:href="Pictures/f99014b6d02cab8d14b6f97f8472f0d3.png" xlink:type="simple" xlink:show="embed" xlink:actuate="onLoad"/></draw:frame> <text:span text:style-name="Strong_20_Emphasis">Aufgabe:</text:span> In der Datei <text:a xlink:type="simple" xlink:href="https://training.aeg-reutlingen.de/infowiki/lib/exe/fetch.php?media=sortieren:sortieren_bubble.pdf" text:style-name="Internet_20_link" text:visited-style-name="Visited_20_Internet_20_Link">sortieren_bubble.pdf</text:a> <text:a xlink:type="simple" xlink:href="https://training.aeg-reutlingen.de/infowiki/lib/exe/fetch.php?media=php:sortieren:sortieren_bubble.ods" text:style-name="Internet_20_link" text:visited-style-name="Visited_20_Internet_20_Link">(ODS)</text:a> ist der erste Durchgang gemäß des Algorithmus notiert. Fülle die Tabelle vollständig aus:</text:p>
      <text:list text:style-name="List_20_1" text:continue-numbering="false">
        <text:list-item>
          <text:p text:style-name="List_20_1_Content_First"> Schreibe Stichwortartig in die Felder, welchen Schritt des Algorithmus man ausführt und was genau dabei gemacht wird.</text:p>
        </text:list-item>
        <text:list-item>
          <text:p text:style-name="List_20_1_Content_Last"> Notiere die Zahlenreihe und markiere bei jedem Schritt, welche Zahlen dort betrachtet werden.</text:p>
        </text:list-item>
      </text:list>
      <text:p text:style-name="Text_20_body">Warum sind vier Durchläufe nötig? Erkläre!</text:p>
      <text:h text:style-name="Heading_20_2" text:outline-level="2"><text:bookmark-start text:name="__RefHeading___implementation_des_algorithmus_5"/><text:bookmark-start text:name="implementation_des_algorithmus"/>Implementation des Algorithmus<text:bookmark-end text:name="__RefHeading___implementation_des_algorithmus_5"/><text:bookmark-end text:name="implementation_des_algorithmus"/></text:h>
      <text:p text:style-name="Text_20_body"><draw:frame draw:style-name="medialeft" draw:name="7" text:anchor-type="paragraph" draw:z-index="7" svg:width="1.3229166666667cm" svg:height="1.2964583333333cm"><draw:image xlink:href="Pictures/f99014b6d02cab8d14b6f97f8472f0d3.png" xlink:type="simple" xlink:show="embed" xlink:actuate="onLoad"/></draw:frame> <text:span text:style-name="Strong_20_Emphasis">Aufgabe 1:</text:span> In der Datei <text:a xlink:type="simple" xlink:href="https://training.aeg-reutlingen.de/infowiki/lib/exe/fetch.php?media=php:sortieren:bubblesort.zip" text:style-name="Internet_20_link" text:visited-style-name="Visited_20_Internet_20_Link">bubblesort.zip</text:a> findest du vier verschiendene Vorlagen für den Bubblesort-Algorithmus (easy - superhard). </text:p>
      <text:list text:style-name="List_20_1" text:continue-numbering="false">
        <text:list-item>
          <text:p text:style-name="List_20_1_Content_First"> Die einfachste Variante ist dabei voll lauffähig, du kannst also auf jeden Fall damit beginnen, den Algorithmus mit dem Programm bubblesort_easy.php im Browser zu testen.</text:p>
        </text:list-item>
        <text:list-item>
          <text:p text:style-name="List_20_1_Content_Last"> Versuche dann, die Vorlage in bubblesort_medium.php lauffähig zu machen. Wenn das nicht klappt, bearbeite die Aufgaben in der Datei bubblesort_easy.php, und versuche anschließend bubblesort_medium.php zu bearbeiten. </text:p>
        </text:list-item>
      </text:list>
      <text:p text:style-name="Text_20_body"><draw:frame draw:style-name="medialeft" draw:name="8" text:anchor-type="paragraph" draw:z-index="8" svg:width="1.3229166666667cm" svg:height="1.2964583333333cm"><draw:image xlink:href="Pictures/f99014b6d02cab8d14b6f97f8472f0d3.png" xlink:type="simple" xlink:show="embed" xlink:actuate="onLoad"/></draw:frame> <text:span text:style-name="Strong_20_Emphasis">Aufgabe 2:</text:span> Was passiert, wenn man im Schritt 2 des BubbleSort-Algorithmus den Begriff „grösser als“ durch</text:p>
      <text:list text:style-name="Numbering_20_1" text:continue-numbering="false">
        <text:list-item>
          <text:p text:style-name="Numbering_20_1_Content_First"> „kleiner als“</text:p>
        </text:list-item>
        <text:list-item>
          <text:p text:style-name="Numbering_20_1_Content"> „grösser als oder gleich“</text:p>
        </text:list-item>
        <text:list-item>
          <text:p text:style-name="Numbering_20_1_Content_Last"> „kleiner als oder gleich“</text:p>
        </text:list-item>
      </text:list>
      <text:p text:style-name="Text_20_body">ersetzt? Ändere das Programm jeweils entsprechend ab und überprüfe das Ergebnis deiner Überlegungen.</text:p>
      <text:h text:style-name="Heading_20_2" text:outline-level="2"><text:bookmark-start text:name="__RefHeading___optimierungen_6"/><text:bookmark-start text:name="optimierungen"/>Optimierungen<text:bookmark-end text:name="__RefHeading___optimierungen_6"/><text:bookmark-end text:name="optimierungen"/></text:h>
      <text:h text:style-name="Heading_20_3" text:outline-level="3"><text:bookmark-start text:name="__RefHeading___erste_optimierung_7"/><text:bookmark-start text:name="erste_optimierung"/>Erste Optimierung<text:bookmark-end text:name="__RefHeading___erste_optimierung_7"/><text:bookmark-end text:name="erste_optimierung"/></text:h>
      <text:p text:style-name="Text_20_body"><draw:frame draw:style-name="medialeft" draw:name="9" text:anchor-type="paragraph" draw:z-index="9" svg:width="1.3229166666667cm" svg:height="1.2964583333333cm"><draw:image xlink:href="Pictures/f99014b6d02cab8d14b6f97f8472f0d3.png" xlink:type="simple" xlink:show="embed" xlink:actuate="onLoad"/></draw:frame> <text:span text:style-name="Strong_20_Emphasis">Überprüfe mit Hilfe des Programms</text:span> <text:span text:style-name="Source_20_Text">bubblesort_easy.php</text:span>, dass im ersten Durchgang die grösste Kugel immer sofort an ihren richtigen Platz (nämlich ganz nach rechts) transportiert wird, im zweiten Durchgang die zweitgrösste (nämlich an die zweite Position von rechts) usw.</text:p>
      <text:p text:style-name="Text_20_body">Bei einem Array der Grösse n werden also in den ersten n-1 Durchgängen die n-1 grössten
Elemente (das sind alle ausser das kleinste) an ihren endgültigen Platz gebracht. Wenn aber
alle Elemente bis auf das kleinste am richtigen Platz sind, dann muss zwangsläufig das
kleinste auch schon am richtigen Platz sein, nämlich ganz links. Eine andere Möglichkeit gibt
es nicht!</text:p>
      <text:p text:style-name="Text_20_body">Mit anderen Worten: Bei einem Array der Grösse n wird im n-ten Durchgang sicher nichts
mehr vertauscht. Es sind also höchstens n-1 Durchgänge nötig. Man kann auch direkt eine
feste Zahl von n-1 Durchgängen ausführen. Dadurch erspart man sich die Abfrage, ob in
einem Durchgang etwas vertauscht wurde.</text:p>
      <text:p text:style-name="Text_20_body"><draw:frame draw:style-name="medialeft" draw:name="10" text:anchor-type="paragraph" draw:z-index="10" svg:width="1.3229166666667cm" svg:height="1.2964583333333cm"><draw:image xlink:href="Pictures/f99014b6d02cab8d14b6f97f8472f0d3.png" xlink:type="simple" xlink:show="embed" xlink:actuate="onLoad"/></draw:frame> <text:span text:style-name="Strong_20_Emphasis">Aufgabe:</text:span> Kopiere eine funktionierende Version des Bubbsort-Programms in eine Datei mit dem Namen <text:span text:style-name="Source_20_Text">bubblesort_opt.php</text:span>. Verändere das Programm so, dass die erläuterte Optimierung umgesetzt ist.</text:p>
      <text:p text:style-name="Text_20_body">Was ist ein möglicher Nachteil, wenn wir eine fixe Anzahl (nämlich n-1) Durchgänge
ausführen?</text:p>
      <text:h text:style-name="Heading_20_3" text:outline-level="3"><text:bookmark-start text:name="__RefHeading___zweite_optimierung_8"/><text:bookmark-start text:name="zweite_optimierung"/>Zweite Optimierung<text:bookmark-end text:name="__RefHeading___zweite_optimierung_8"/><text:bookmark-end text:name="zweite_optimierung"/></text:h>
      <text:p text:style-name="Text_20_body">Nach dem ersten Durchgang steht das grösste Element ganz rechts. Nach dem zweiten
Durchgang steht das zweitgrösste Element an zweiter Stelle von rechts. Nach i Durchgängen
steht das i-t-grösste Element an der i-ten Stelle von rechts, und die i Elemente rechts sind
sortiert. Es muss also nicht jedes Mal der ganze Array durchlaufen werden, sondern im i-ten
Durchgang nur die ersten (n-i+1) Elemente.</text:p>
      <text:p text:style-name="Text_20_body"><draw:frame draw:style-name="medialeft" draw:name="11" text:anchor-type="paragraph" draw:z-index="11" svg:width="1.3229166666667cm" svg:height="1.2964583333333cm"><draw:image xlink:href="Pictures/f99014b6d02cab8d14b6f97f8472f0d3.png" xlink:type="simple" xlink:show="embed" xlink:actuate="onLoad"/></draw:frame> <text:span text:style-name="Strong_20_Emphasis">Aufgabe: </text:span> Streiche in der Tabelle, die du in der Aufgabe oben  erstellt hast, alle Zeilen durch, welche gemäss dieser zweiten Optimierung unnötig sind.</text:p>
      <text:p text:style-name="Text_20_body">Bearbeite anschließend die funktionierende Version des optimierten Bubbsort-Programms aus der vorigen Aufgabe (<text:span text:style-name="Source_20_Text">bubblesort_opt.php</text:span>) so dass dort beide Optimierungen implementiert sind.</text:p>
      <text:h text:style-name="Heading_20_2" text:outline-level="2"><text:bookmark-start text:name="__RefHeading___aufwandsmessungen_9"/><text:bookmark-start text:name="aufwandsmessungen"/>Aufwandsmessungen<text:bookmark-end text:name="__RefHeading___aufwandsmessungen_9"/><text:bookmark-end text:name="aufwandsmessungen"/></text:h>
      <text:p text:style-name="Text_20_body">Um den Zeitaufwand bzw. die „Geschwindigkeit“ eines Sortierverfahrens zu messen, sind
verschiedene Möglichkeiten denkbar: Man könnte zum Beispiel die Laufzeit in Sekunden
messen. Dies wäre allerdings abhängig von der verwendeten Maschine und möglicherweise
auch von anderen, gleichzeitig laufenden Programmen.</text:p>
      <text:p text:style-name="Text_20_body">Wir wollen den Aufwand unserer Verfahren messen, indem wir zwei Grössen bestimmen: Die
<text:span text:style-name="Strong_20_Emphasis">Anzahl Vergleiche</text:span> und die <text:span text:style-name="Strong_20_Emphasis">Anzahl Vertauschungen</text:span> von Array-Elementen. Sämtliche hier
behandelten Verfahren basieren nämlich ausschliesslich auf diesen beiden Operationen. Den
übrigen Aufwand, z.B. für die Ablaufsteuerung von Schleifen, ignorieren wir grosszügig.</text:p>
      <text:p text:style-name="Text_20_body">Verwende als Basis für die folgenden Aufgaben bitte die Datei <text:a xlink:type="simple" xlink:href="https://training.aeg-reutlingen.de/infowiki/lib/exe/fetch.php?media=php:sortieren:bubblesort_zufallsarray.php.zip" text:style-name="Internet_20_link" text:visited-style-name="Visited_20_Internet_20_Link">bubblesort_zufallsarray.php.zip</text:a>. Dabei handelt es sich um ein nicht optimiertes Bubblesortverfahren, welches zunächst ein Zufallsarray erzeugt, dessen Länge im Formular angegeben werden kann. Außerdem verfügt das Programm über zwei Zähler, die folgendes tun:</text:p>
      <text:list text:style-name="List_20_1" text:continue-numbering="false">
        <text:list-item>
          <text:p text:style-name="List_20_1_Content_First"> <text:span text:style-name="Source_20_Text">$vergleiche_gesamt</text:span> → Zählt die bis zur Ausgabe des sortierten Arrays nötigen Vergleichoperationen.</text:p>
        </text:list-item>
        <text:list-item>
          <text:p text:style-name="List_20_1_Content_Last"> <text:span text:style-name="Source_20_Text">$vertauschungen_gesamt</text:span> → Zählt die bis zur Ausgabe des sortierten Arrays nötigen Vertauschungsoperationen.</text:p>
        </text:list-item>
      </text:list>
      <text:p text:style-name="Text_20_body"><draw:frame draw:style-name="medialeft" draw:name="12" text:anchor-type="paragraph" draw:z-index="12" svg:width="1.3229166666667cm" svg:height="1.2964583333333cm"><draw:image xlink:href="Pictures/f99014b6d02cab8d14b6f97f8472f0d3.png" xlink:type="simple" xlink:show="embed" xlink:actuate="onLoad"/></draw:frame> <text:span text:style-name="Strong_20_Emphasis">Aufgabe: </text:span> Teste das Programm mit verschieden langen Arrays. Recherchiere im Internet (PHP Doku), was genau jede Anweisung der folgenden im Programm enthaltenen Schleife macht. Füge entsprechende Kommentare ein. </text:p>
      <table:table table:style-name="Table">
        <table:table-column table:style-name="odt_auto_style_table_column_4_1"/>
        <table:table-row>
          <table:table-cell office:value-type="string" table:style-name="tablecell">
            <text:p text:style-name="Preformatted_20_Text"><text:s text:c="2"/><text:span text:style-name="highlight_co1">// Erzeugt ein Array der Länge $laenge mit </text:span><text:line-break/><text:s text:c="2"/><text:span text:style-name="highlight_co1">// Zufallszahlen zwischen 1 und 1000</text:span><text:line-break/><text:s text:c="2"/><text:span text:style-name="highlight_kw1">for</text:span><text:span text:style-name="highlight_br0">(</text:span><text:span text:style-name="highlight_re0">$i</text:span><text:span text:style-name="highlight_sy0">=</text:span><text:span text:style-name="highlight_nu0">0</text:span><text:span text:style-name="highlight_sy0">;</text:span><text:span text:style-name="highlight_re0">$i</text:span><text:span text:style-name="highlight_sy0">&lt;</text:span><text:span text:style-name="highlight_re0">$laenge</text:span><text:span text:style-name="highlight_sy0">;</text:span><text:span text:style-name="highlight_re0">$i</text:span><text:span text:style-name="highlight_sy0">++</text:span><text:span text:style-name="highlight_br0">)</text:span> <text:span text:style-name="highlight_br0">{</text:span><text:line-break/><text:tab/><text:span text:style-name="highlight_re0">$zufallszahl</text:span> <text:span text:style-name="highlight_sy0">=</text:span> <text:a xlink:type="simple" xlink:href="http://www.php.net/rand" text:style-name="Internet_20_link" text:visited-style-name="Visited_20_Internet_20_Link"><text:span text:style-name="highlight_kw3">rand</text:span></text:a><text:span text:style-name="highlight_br0">(</text:span><text:span text:style-name="highlight_nu0">1</text:span><text:span text:style-name="highlight_sy0">,</text:span><text:span text:style-name="highlight_nu0">1000</text:span><text:span text:style-name="highlight_br0">)</text:span><text:span text:style-name="highlight_sy0">;</text:span><text:line-break/><text:tab/><text:span text:style-name="highlight_re0">$das_array</text:span><text:span text:style-name="highlight_br0">[</text:span><text:span text:style-name="highlight_br0">]</text:span> <text:span text:style-name="highlight_sy0">=</text:span> <text:span text:style-name="highlight_re0">$zufallszahl</text:span><text:span text:style-name="highlight_sy0">;</text:span><text:line-break/><text:s text:c="2"/><text:span text:style-name="highlight_br0">}</text:span></text:p>
          </table:table-cell>
        </table:table-row>
      </table:table>
      <text:p text:style-name="Text_20_body"><draw:frame draw:style-name="medialeft" draw:name="13" text:anchor-type="paragraph" draw:z-index="13" svg:width="1.3229166666667cm" svg:height="1.2964583333333cm"><draw:image xlink:href="Pictures/f99014b6d02cab8d14b6f97f8472f0d3.png" xlink:type="simple" xlink:show="embed" xlink:actuate="onLoad"/></draw:frame> <text:span text:style-name="Strong_20_Emphasis">Aufgabe: </text:span> Fülle die Tabelle in der Datei <text:a xlink:type="simple" xlink:href="https://training.aeg-reutlingen.de/infowiki/lib/exe/fetch.php?media=php:sortieren:sortieren_aufwand_bubble.ods" text:style-name="Internet_20_link" text:visited-style-name="Visited_20_Internet_20_Link">sortieren_aufwand_bubble.ods</text:a> aus. Kopiere und bearbeite dazu das Programm <text:a xlink:type="simple" xlink:href="https://training.aeg-reutlingen.de/infowiki/lib/exe/fetch.php?media=php:sortieren:bubblesort_zufallsarray.php.zip" text:style-name="Internet_20_link" text:visited-style-name="Visited_20_Internet_20_Link">bubblesort_zufallsarray.php.zip</text:a> so, dass es die Optimierungen erhält und zusätzlich die Aufwandszählung vornimmt.</text:p>
      <text:p text:style-name="Text_20_body">Kannst du einen Zusammenhang zwischen der Arraygröße <text:span text:style-name="Strong_20_Emphasis">n</text:span> und den erforderlichen Operationen erkennen?</text:p>
      <text:p text:style-name="Text_20_body">Weiter zu <text:a xlink:type="simple" xlink:href="https://training.aeg-reutlingen.de/infowiki/doku.php?id=php:sortieren:selectionsort" text:style-name="Internet_20_link" text:visited-style-name="Visited_20_Internet_20_Link">SelectionSo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3::50:05</meta:creation-date>
    <dc:creator>Generated</dc:creator>
    <dc:date>2026-08-09T13::50:05</dc:date>
    <dc:language>en-US</dc:language>
    <meta:editing-cycles>1</meta:editing-cycles>
    <meta:editing-duration>PT0S</meta:editing-duration>
    <dc:title>php:sortieren:bubblesort</dc:title>
  </office:meta>
</office:document-meta>
</file>