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nfowiki/doku.php?id=php:phplektion04.2" text:style-name="Internet_20_link" text:visited-style-name="Visited_20_Internet_20_Link">PHP Lektion 4.3</text:a></text:p>
      <text:h text:style-name="Heading_20_1" text:outline-level="1"><text:bookmark text:name="php:phplektion05"/><text:bookmark-start text:name="__RefHeading___php_lektion_5_1"/><text:bookmark-start text:name="php_lektion_5"/>PHP Lektion 5<text:bookmark-end text:name="__RefHeading___php_lektion_5_1"/><text:bookmark-end text:name="php_lektion_5"/></text:h>
      <text:h text:style-name="Heading_20_1" text:outline-level="1"><text:bookmark-start text:name="__RefHeading___foreach-schleife_2"/><text:bookmark-start text:name="foreach-schleife"/>foreach-Schleife<text:bookmark-end text:name="__RefHeading___foreach-schleife_2"/><text:bookmark-end text:name="foreach-schleife"/></text:h>
      <text:p text:style-name="Text_20_body">Für Arrays gibt es den speziellen Schleifentyp foreach. Mit diesem Schleifentyp werden die einzelnen Arrayelemente eines Arrays durchlaufen. Eine Foreach-Schleife beginnt mit dem Schlüsselwort foreach. Dann folgt nach der öffnenden Klammer das Array bzw. die Variable, die das Array enthält, welches durchlaufen werden soll. Danach folgt das Schlüsselwort <text:span text:style-name="Source_20_Text">as</text:span> und eine neue Variable. In dieser Variable wird für jeden Schleifendurchlauf der neue Wert des nächsten Arrayelements gespeichert. Nach der folgenden schließenden Klammer beginnt der Schleifenrumpf.</text:p>
      <text:p text:style-name="Preformatted_20_Text">&lt;?php<text:line-break/>$a = array("foo", "bar", "bla");<text:line-break/>foreach ($a as $value) {<text:line-break/><text:s text:c="2"/>echo $value."\n";<text:line-break/>}<text:line-break/>// gibt nacheinander die Werte aus dem Array aus<text:s text:c="4"/><text:line-break/>?&gt;</text:p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 <text:span text:style-name="Strong_20_Emphasis">Übungen</text:span></text:p>
      <text:list text:style-name="List_20_1" text:continue-numbering="false">
        <text:list-item>
          <text:p text:style-name="List_20_1_Content_First"> Teste das Beispiel oben.</text:p>
        </text:list-item>
        <text:list-item>
          <text:p text:style-name="List_20_1_Content_Last"> Gebe das Array auch mit Hilfe einer for-Schleife aus. <text:span text:style-name="Source_20_Text">for($i=0; $i&lt; =3; $i++)</text:span></text:p>
        </text:list-item>
      </text:list>
      <text:p text:style-name="Horizontal_20_Line"/>
      <text:h text:style-name="Heading_20_2" text:outline-level="2"><text:bookmark-start text:name="__RefHeading___der_unterschied_von_post_zu_get_3"/><text:bookmark-start text:name="der_unterschied_von_post_zu_get"/>Der Unterschied von POST zu GET<text:bookmark-end text:name="__RefHeading___der_unterschied_von_post_zu_get_3"/><text:bookmark-end text:name="der_unterschied_von_post_zu_get"/></text:h>
      <text:p text:style-name="Text_20_body">Teste das folgende Skript, das die übergebenen GET-Parameter anzeigt. Probiere aus was passiert, wenn du Parameter hinzufügst, in dem die das Skript in folgender Weise aufrufst:</text:p>
      <text:p text:style-name="Preformatted_20_Text"> http://ernest.aeg-reutlingen.de/~USER/SKRIPT.php?para1=guggus&amp;para2=12345&amp;huhu=hallo</text:p>
      <text:p text:style-name="Preformatted_20_Text">&lt;?php<text:line-break/><text:line-break/>foreach ($_GET as $key =&gt; $value) {<text:line-break/>print '$_GET['.$key.']='.$value;<text:line-break/>print " ----&gt; Schlüssel: &lt;tt&gt;" . $key . "&lt;/tt&gt;<text:s text:c="2"/>Wert: &lt;tt&gt;" . $value . "&lt;/tt&gt;&lt;br /&gt;"; <text:line-break/>}<text:line-break/><text:line-break/>?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9:38</meta:creation-date>
    <dc:creator>Generated</dc:creator>
    <dc:date>2026-08-09T16::49:38</dc:date>
    <dc:language>en-US</dc:language>
    <meta:editing-cycles>1</meta:editing-cycles>
    <meta:editing-duration>PT0S</meta:editing-duration>
    <dc:title>php:phplektion05</dc:title>
  </office:meta>
</office:document-meta>
</file>