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p:phplektion04"/><text:bookmark-start text:name="__RefHeading___schleifen_1"/><text:bookmark-start text:name="schleifen"/>Schleifen<text:bookmark-end text:name="__RefHeading___schleifen_1"/><text:bookmark-end text:name="schleifen"/></text:h>
      <text:p text:style-name="Text_20_body">Verschiedene Vorgänge benötigen mehrere Durchgänge, bis ein bestimmter Zustand erreicht ist.</text:p>
      <text:h text:style-name="Heading_20_2" text:outline-level="2"><text:bookmark-start text:name="__RefHeading___while-schleifen_2"/><text:bookmark-start text:name="while-schleifen"/>while-Schleifen<text:bookmark-end text:name="__RefHeading___while-schleifen_2"/><text:bookmark-end text:name="while-schleifen"/></text:h>
      <text:p text:style-name="Text_20_body">Zum Beispiel kann man, um die Zahlen 1 bis 10 auszugeben folgenden PHP-Code verwenden:</text:p>
      <text:p text:style-name="Preformatted_20_Text">&lt;?php<text:line-break/>echo "1 &lt;br /&gt;";<text:line-break/>echo "2 &lt;br /&gt;";<text:line-break/>echo "3 &lt;br /&gt;";<text:line-break/>echo "4 &lt;br /&gt;";<text:line-break/>echo "5 &lt;br /&gt;";<text:line-break/>echo "6 &lt;br /&gt;";<text:line-break/>echo "7 &lt;br /&gt;";<text:line-break/>echo "8 &lt;br /&gt;";<text:line-break/>echo "9 &lt;br /&gt;";<text:line-break/>echo "10 &lt;br /&gt;";<text:line-break/>?&gt;</text:p>
      <text:p text:style-name="Text_20_body">Der verwendete Befehl ist stets derselbe (<text:span text:style-name="Source_20_Text">echo</text:span>), nur das Argument ändert sich bei jedem Aufruf (Die Zahl ist eins größer als zuvor). Diesen Effekt kann man mit einer <text:span text:style-name="Strong_20_Emphasis">while</text:span>-Schleife erreichen:</text:p>
      <text:p text:style-name="Preformatted_20_Text">&lt;?php<text:line-break/>$i = 1;<text:line-break/>while ($i &lt;= 10) {<text:line-break/><text:s text:c="2"/>echo $i . "&lt;br /&gt;";<text:s text:c="2"/>// es wird $i ausgegeben,<text:line-break/><text:s text:c="2"/>$i++;<text:s text:c="2"/>// Wert wird um 1 erhöht<text:line-break/>}<text:line-break/>?&gt;</text:p>
      <text:p text:style-name="Text_20_body">Dabei werden alle Befehle im <text:span text:style-name="Strong_20_Emphasis">Schleifenblock</text:span> (innerhalb der geschweiften Klammern) solange wiederholt, wie die Bedingung im Argument ($i ⇐ 10) wahr ist. Das Beisplie zeigt eine <text:span text:style-name="Strong_20_Emphasis">kopfgesteuerte</text:span> while-Schleife.</text:p>
      <text:p text:style-name="Text_20_body"><text:span text:style-name="Source_20_Text">$i++</text:span> ist der sogenannte Inkrement Operator, er erhöht die Variable <text:span text:style-name="Source_20_Text">$i</text:span> um eins. Alternativ und länger könnte man <text:span text:style-name="Source_20_Text">$i=$i+1;</text:span> schreiben.</text:p>
      <text:p text:style-name="Text_20_body"><draw:frame draw:style-name="media" draw:name="0" text:anchor-type="as-char" draw:z-index="0" svg:width="1.6933333333333cm" svg:height="1.6933333333333cm"><draw:image xlink:href="Pictures/a7c572e48bea305cbd570092b744a14b.png" xlink:type="simple" xlink:show="embed" xlink:actuate="onLoad"/></draw:frame> <text:span text:style-name="Strong_20_Emphasis">Variabler Zähler</text:span></text:p>
      <text:p text:style-name="Text_20_body">Erstelle eine Seite mit Formular und ein php-Skript, mit der man durch Eingabe einer Zahl bestimmen kann, bis zu welcher Zahl das Skript „zählt“.</text:p>
      <text:p text:style-name="Horizontal_20_Line"/>
      <text:h text:style-name="Heading_20_3" text:outline-level="3"><text:bookmark-start text:name="__RefHeading___fussgesteuerte_while-schleife_3"/><text:bookmark-start text:name="fussgesteuerte_while-schleife"/>Fußgesteuerte while-Schleife<text:bookmark-end text:name="__RefHeading___fussgesteuerte_while-schleife_3"/><text:bookmark-end text:name="fussgesteuerte_while-schleife"/></text:h>
      <text:p text:style-name="Text_20_body">Manchmal möchte man erreichen, dass der Schleifenblock mindestens einmal durchlaufen wird, sogar dann, wenn die Bedingung von Beginn an nicht erfüllt ist. Dies kann man mit einer fußgesteuerten while-Schleife erreichen:</text:p>
      <text:p text:style-name="Preformatted_20_Text">&lt;?php<text:line-break/>$i = 11;<text:line-break/>do {<text:line-break/><text:s text:c="2"/>echo $i . "&lt;br /&gt;";<text:s text:c="2"/>// es wird $i ausgegeben,<text:line-break/><text:s text:c="2"/>$i++;<text:s text:c="2"/>// Wert wird um 1 erhöht<text:line-break/>} while ($i &lt;= 10);<text:line-break/>?&gt;</text:p>
      <text:p text:style-name="Text_20_body">Hier wird die Bedingung am Ende überprüft, der Schleifenblock läuft mindestens einmal durch.</text:p>
      <text:p text:style-name="Text_20_body"><draw:frame draw:style-name="media" draw:name="1" text:anchor-type="as-char" draw:z-index="1" svg:width="1.6933333333333cm" svg:height="1.6933333333333cm"><draw:image xlink:href="Pictures/a7c572e48bea305cbd570092b744a14b.png" xlink:type="simple" xlink:show="embed" xlink:actuate="onLoad"/></draw:frame> <text:span text:style-name="Strong_20_Emphasis">Variabler Zähler II</text:span></text:p>
      <text:p text:style-name="Text_20_body">Ändere dein Skript von oben so ab, dass es eine fußgesteuerte Schleife verwendet. </text:p>
      <text:h text:style-name="Heading_20_3" text:outline-level="3"><text:bookmark-start text:name="__RefHeading___continue_und_break_4"/><text:bookmark-start text:name="continue_und_break"/>Continue und Break<text:bookmark-end text:name="__RefHeading___continue_und_break_4"/><text:bookmark-end text:name="continue_und_break"/></text:h>
      <text:p text:style-name="Text_20_body">Der Verlauf einer Schleife kann neben der Schleifenbedingung noch anders gesteuert werden.  Für Schleifen gibt es jedoch noch die speziellen Ausdrücke continue und break.</text:p>
      <text:p text:style-name="Text_20_body"><text:span text:style-name="Strong_20_Emphasis">break</text:span> - beendet an der aktuellen Stelle die Schleife und führt dann den folgenden PHP-Code aus, so als würde die Schleifenbedingung false ergeben (selbst wenn dies nicht der Fall wäre).</text:p>
      <text:p text:style-name="Preformatted_20_Text"><text:s text:c="4"/>&lt;?php<text:line-break/><text:s text:c="4"/>while (...) {<text:line-break/><text:s text:c="4"/><text:line-break/><text:s text:c="5"/><text:line-break/><text:s text:c="8"/>break; // ---&gt;<text:line-break/><text:s text:c="15"/>//<text:s text:c="5"/>|<text:line-break/><text:s text:c="15"/>//<text:s text:c="5"/>V<text:line-break/><text:s text:c="4"/>}<text:s text:c="3"/><text:line-break/><text:s text:c="14"/>// &lt;---<text:line-break/><text:s text:c="4"/>?&gt;</text:p>
      <text:p text:style-name="Text_20_body"><text:span text:style-name="Strong_20_Emphasis">continue</text:span> - überspringt den aktuellen Schleifendurchlauf und beginnt mit dem nächste. Er springt dabei zum Ende des Schleifenrumpfs. Für For-Schleifen bedeutet dies auch dass die Durchlaufanweisung ausgeführt wird (für den nächsten Durchlauf), für Do-While-Schleifen bedeutet dies dass die Schleifenbedingung geprüft wird (und auch für While-Schleifen, aber da erst im Beginn des darauf folgenden Schleifendurchlaufs).</text:p>
      <text:p text:style-name="Preformatted_20_Text"><text:s text:c="4"/>&lt;?php<text:line-break/><text:s text:c="4"/>// keine Endlosschleife wie vielleicht vermutet<text:line-break/><text:s text:c="4"/>do {<text:s text:c="10"/>//<text:s text:c="3"/>&lt; - - -<text:line-break/><text:s text:c="18"/>//<text:s text:c="10"/>| Nicht wie erwartet<text:line-break/><text:s text:c="18"/>//<text:s text:c="10"/>|<text:line-break/><text:s text:c="8"/>continue; // ---&gt;<text:s text:c="2"/>- -<text:line-break/><text:s text:c="18"/>//<text:s text:c="5"/>|<text:line-break/><text:s text:c="18"/>//<text:s text:c="5"/>V<text:s text:c="2"/>Dies ist der Weg von continue<text:line-break/><text:s text:c="18"/>// &lt;---<text:line-break/><text:s text:c="4"/>} while(false);<text:line-break/><text:s text:c="4"/>?&gt;</text:p>
      <text:p text:style-name="Text_20_body">Eine if-Abfrage kann auf diese Weise nicht verlassen (oder sogar neu durchlaufen werden) da eine if-Abfrage kein Schleifenkonstrukt ist. Sowas wie if (…) { …. break; …} wird nur klappen wenn das ganze in einer Schleife steht und somit das break auf die Schleife angewendet werden kann. </text:p>
      <text:p text:style-name="Preformatted_20_Text">&lt;?php<text:line-break/>$i = 11;<text:line-break/>do<text:line-break/>{<text:line-break/><text:s text:c="2"/>if ( $i &gt; 10 )<text:line-break/><text:s text:c="2"/>{<text:line-break/><text:s text:c="6"/>echo "i ist bereits größer als 10";<text:line-break/><text:s text:c="6"/>break;<text:line-break/><text:s text:c="2"/>}</text:p>
      <text:p text:style-name="Preformatted_20_Text"><text:s text:c="2"/>echo $i . "&lt;br /&gt;";<text:s text:c="2"/>// es wird $i ausgegeben,<text:line-break/><text:s text:c="2"/>$i++;<text:s text:c="2"/>// Wert wird um 1 erhöht<text:line-break/>} while ($i &lt;= 10);<text:line-break/>?&gt;</text:p>
      <text:h text:style-name="Heading_20_2" text:outline-level="2"><text:bookmark-start text:name="__RefHeading___for-schleifen_5"/><text:bookmark-start text:name="for-schleifen"/>for-Schleifen<text:bookmark-end text:name="__RefHeading___for-schleifen_5"/><text:bookmark-end text:name="for-schleifen"/></text:h>
      <text:p text:style-name="Text_20_body">Eine for-Schleife kann man immer dann einsetzen, wenn man zuvor bereits weiß, wie oft ein Vorgang wiederholt werden soll:</text:p>
      <text:p text:style-name="Text_20_body">  &lt;?php</text:p>
      <text:p text:style-name="Preformatted_20_Text">for ($i = 1; $i &lt;= 10; $i++)<text:line-break/>{<text:line-break/><text:s text:c="2"/>echo $i . "&lt;br /&gt;";<text:line-break/>}</text:p>
      <text:p text:style-name="Text_20_body">For-Schleifen kommen seltener zum Einsatz, da Sie unflexibler sind als while-Schleifen.</text:p>
      <text:p text:style-name="Text_20_body"><draw:frame draw:style-name="media" draw:name="2" text:anchor-type="as-char" draw:z-index="2" svg:width="1.6933333333333cm" svg:height="1.6933333333333cm"><draw:image xlink:href="Pictures/a7c572e48bea305cbd570092b744a14b.png" xlink:type="simple" xlink:show="embed" xlink:actuate="onLoad"/></draw:frame> <text:span text:style-name="Strong_20_Emphasis">Variabler Zähler III</text:span></text:p>
      <text:p text:style-name="Text_20_body">Schreibe dein Skript als for-Schleife.</text:p>
      <text:h text:style-name="Heading_20_2" text:outline-level="2"><text:bookmark-start text:name="__RefHeading___foreach_schleifen_6"/><text:bookmark-start text:name="foreach_schleifen"/>foreach Schleifen<text:bookmark-end text:name="__RefHeading___foreach_schleifen_6"/><text:bookmark-end text:name="foreach_schleifen"/></text:h>
      <text:p text:style-name="Text_20_body">Das Power-Tool für Array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49:49</meta:creation-date>
    <dc:creator>Generated</dc:creator>
    <dc:date>2026-08-09T16::49:49</dc:date>
    <dc:language>en-US</dc:language>
    <meta:editing-cycles>1</meta:editing-cycles>
    <meta:editing-duration>PT0S</meta:editing-duration>
    <dc:title>php:phplektion04</dc:title>
  </office:meta>
</office:document-meta>
</file>